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AANVRAAG EVENEMENTENVERGUNNING, MARKTWEG 24 TE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vergunning is binnengekomen. Het betreft het organiseren van de Skoattermerke (tappunt) op 25 mei 2015 op de locatie Marktweg 24 te Oudeschoot.</text:p>
            <text:p text:style-name="tussenkopcur">Ter inzage </text:p>
            <text:p text:style-name="common-al">De aanvraag alsmede de daarbij behorende stukken liggen van 12 maart 2015  tot en met 25 maart 2015 gedurende 2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aanvraag evenementenvergunning AB2015-139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0353</text:span><text:line-break/><text:date style:data-style-name="dag" text:fixed="true" text:date-value="2015-03-11"/><text:line-break/><text:date style:data-style-name="jaar" text:fixed="true" text:date-value="2015-03-1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0353</text:span><text:date style:data-style-name="nicedate" text:fixed="true" text:date-value="2015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0353</text:span><text:date style:data-style-name="nicedate" text:fixed="true" text:date-value="2015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EVENEMENTENVERGUNNING, MARKTWEG 24 TE OUDESCHOO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11</meta:user-defined>
    <meta:user-defined meta:name="OVERHEIDop.publicationIssue">20353</meta:user-defined>
    <meta:user-defined meta:name="OVERHEIDop.GmbID/DC.identifier">gmb-2015-20353</meta:user-defined>
    <meta:user-defined meta:name="OVERHEID.Gemeente/DC.creator">Heerenveen</meta:user-defined>
    <meta:user-defined meta:name="OVERHEID.TaxonomieBeleidsagenda/OVERHEID.category">Cultuur en recreatie | Cultuur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51CE 24</meta:user-defined>
    <meta:user-defined meta:name="OVERHEIDop.woonplaats">Oudeschoot</meta:user-defined>
    <meta:user-defined meta:name="OVERHEIDop.straatnaam">Marktweg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3126 549911</meta:user-defined>
    <meta:user-defined meta:name="OVERHEIDop.versieInformatie"/>
  </office:meta>
</office:document-meta>
</file>