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Bekendmaking mandatering uitvoering wet BR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Heerenveen maakt bekend dat zij op 24 februari 2015 heeft besloten dat enkele werkzaamheden pop het gebied van de Wet Basisregistratie personen (BRP) worden gemandateerd aan het college van burgemeester en wethouders Groningen. </text:p>
            <text:p text:style-name="last-al">Het college van Heerenveen heeft in verband met een versnelde en geïntegreerde overheidsdienstverlening een samenwerkingsverband met andere gemeenten in het Noorden afgesloten, namelijk het International Welcome Centre (IWCN). Het college heeft in dat verband besloten om bepaalde taken op het gebied van de wet Basisregistratie personen (BRP) te mandateren aan het college van burgemeester en wethouders van de gemeente Groningen. Het besluit treedt in werking getreden op de dag na deze bekendmaking en ligt ter inzage op het gemeentehuis, Crackstraat 2 te Heerenve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19349</text:span><text:line-break/><text:date style:data-style-name="dag" text:fixed="true" text:date-value="2015-03-06"/><text:line-break/><text:date style:data-style-name="jaar" text:fixed="true" text:date-value="2015-03-0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9349</text:span><text:date style:data-style-name="nicedate" text:fixed="true" text:date-value="2015-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9349</text:span><text:date style:data-style-name="nicedate" text:fixed="true" text:date-value="2015-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kendmaking mandatering uitvoering wet BRP</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3-06</meta:user-defined>
    <meta:user-defined meta:name="OVERHEIDop.publicationIssue">19349</meta:user-defined>
    <meta:user-defined meta:name="OVERHEIDop.GmbID/DC.identifier">gmb-2015-19349</meta:user-defined>
    <meta:user-defined meta:name="OVERHEID.Gemeente/DC.creator">Heerenveen</meta:user-defined>
    <meta:user-defined meta:name="OVERHEID.TaxonomieBeleidsagenda/OVERHEID.category">Openbare orde en veiligheid | Terrorisme</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Overige overheidsinformatie</meta:user-defined>
    <meta:user-defined meta:name="OVERHEID.Gemeente/DCTERMS.publisher">Heerenveen</meta:user-defined>
    <meta:user-defined meta:name="OVERHEID.Gemeente/DC.spatial">Heerenveen</meta:user-defined>
    <meta:user-defined meta:name="OVERHEIDop.versieInformatie"/>
  </office:meta>
</office:document-meta>
</file>