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9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9 maart 2015</text:p>
            <text:p text:style-name="common-al">Tijd: 19.30 uur</text:p>
            <text:p text:style-name="common-al">Plaats: Raadszaal gemeentehuis Heerenveen</text:p>
            <text:p text:style-name="common-al"/>
            <text:p text:style-name="common-al">Agenda:</text:p>
            <text:p text:style-name="common-al">1.Opening</text:p>
            <text:p text:style-name="common-al">2 Vaststelling agenda</text:p>
            <text:p text:style-name="common-al">3a Besluitenlijst van de openbare vergadering van 8 januari 2015</text:p>
            <text:list text:style-name="id1-3-2-1-1-9">
              <text:list-item text:style-override="id1-3-2-1-1-9-1">
                <text:number>3b.</text:number>
                <text:p text:style-name="al">Toezeggingen</text:p>
              </text:list-item>
              <text:list-item text:style-override="id1-3-2-1-1-9-2">
                <text:number>4.</text:number>
                <text:p text:style-name="al">Mededelingen</text:p>
                <text:p text:style-name="al"> Stand van zaken: eigen bijdrage Jeugd GGZ</text:p>
              </text:list-item>
              <text:list-item text:style-override="id1-3-2-1-1-9-3">
                <text:number>5.</text:number>
                <text:p text:style-name="al">Rondvraag</text:p>
              </text:list-item>
              <text:list-item text:style-override="id1-3-2-1-1-9-4">
                <text:number>6.</text:number>
                <text:p text:style-name="al">Begroting 2015 OG Primus (raad 23 maart 2015, agendapunt 9)</text:p>
              </text:list-item>
              <text:list-item text:style-override="id1-3-2-1-1-9-5">
                <text:number>7.</text:number>
                <text:p text:style-name="al">Regiovisie Huiselijk Geweld en Kindermishandeling; Veilig Thuis in Fryslân (raad 23 maart 2015 agendapunt 10)</text:p>
              </text:list-item>
              <text:list-item text:style-override="id1-3-2-1-1-9-6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8734</text:span><text:line-break/><text:date style:data-style-name="dag" text:fixed="true" text:date-value="2015-03-04"/><text:line-break/><text:date style:data-style-name="jaar" text:fixed="true" text:date-value="2015-03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734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8734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04</meta:user-defined>
    <meta:user-defined meta:name="OVERHEIDop.publicationIssue">18734</meta:user-defined>
    <meta:user-defined meta:name="OVERHEIDop.GmbID/DC.identifier">gmb-2015-18734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3-04</meta:user-defined>
    <meta:user-defined meta:name="xs:date/OVERHEIDop.einddatum">2015-03-10</meta:user-defined>
    <meta:user-defined meta:name="OVERHEID.Gemeente/DC.spatial">Leusden</meta:user-defined>
    <meta:user-defined meta:name="OVERHEIDop.versieInformatie"/>
  </office:meta>
</office:document-meta>
</file>