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 VAN DEKEMALAAN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inrichting op het perceel Van Dekemalaan 2 Heerenveen.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16802</text:span><text:line-break/><text:date style:data-style-name="dag" text:fixed="true" text:date-value="2015-03-04"/><text:line-break/><text:date style:data-style-name="jaar" text:fixed="true" text:date-value="2015-03-04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6802</text:span><text:date style:data-style-name="nicedate" text:fixed="true" text:date-value="2015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6802</text:span><text:date style:data-style-name="nicedate" text:fixed="true" text:date-value="2015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 VAN DEKEMALAAN 2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3-04</meta:user-defined>
    <meta:user-defined meta:name="OVERHEIDop.publicationIssue">16802</meta:user-defined>
    <meta:user-defined meta:name="OVERHEIDop.GmbID/DC.identifier">gmb-2015-16802</meta:user-defined>
    <meta:user-defined meta:name="OVERHEID.Gemeente/DC.creator">Heerenveen</meta:user-defined>
    <meta:user-defined meta:name="OVERHEID.TaxonomieBeleidsagenda/OVERHEID.category">Onderwijs en wetenschap | Basisonderwijs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2BA 1</meta:user-defined>
    <meta:user-defined meta:name="OVERHEIDop.woonplaats">Heerenveen</meta:user-defined>
    <meta:user-defined meta:name="OVERHEIDop.straatnaam">Van Dekemalaan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0952 552493</meta:user-defined>
    <meta:user-defined meta:name="OVERHEIDop.versieInformatie"/>
  </office:meta>
</office:document-meta>
</file>