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HEECHEIN TEGENOVER NUMMER 38 EN DRINGELSTRJITTE TEGENOVER NUMMER 5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kappen van bomen op een perceel aan Heechein tegenover nummer 38 en Dringelstrjitte tegenover nummer 5 te Akkrum  (21-02-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16090</text:span><text:line-break/><text:date style:data-style-name="dag" text:fixed="true" text:date-value="2015-02-25"/><text:line-break/><text:date style:data-style-name="jaar" text:fixed="true" text:date-value="2015-02-2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6090</text:span><text:date style:data-style-name="nicedate" text:fixed="true" text:date-value="2015-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6090</text:span><text:date style:data-style-name="nicedate" text:fixed="true" text:date-value="2015-02-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HEECHEIN TEGENOVER NUMMER 38 EN DRINGELSTRJITTE TEGENOVER NUMMER 5 TE AKKRUM</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25</meta:user-defined>
    <meta:user-defined meta:name="OVERHEIDop.publicationIssue">16090</meta:user-defined>
    <meta:user-defined meta:name="OVERHEIDop.GmbID/DC.identifier">gmb-2015-16090</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op.woonplaats">Akkrum</meta:user-defined>
    <meta:user-defined meta:name="OVERHEIDop.straatnaam">Dringelstrjitte</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84901 562604</meta:user-defined>
    <meta:user-defined meta:name="OVERHEIDop.versieInformatie"/>
  </office:meta>
</office:document-meta>
</file>