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BEKENDMAKING MELDING WET MILIEUBEHEER, SIEVERSSTRAAT 8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oprichten van een inrichting op het perceel Sieversstraat 8 te Heerenveen.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13819</text:span><text:line-break/><text:date style:data-style-name="dag" text:fixed="true" text:date-value="2015-02-18"/><text:line-break/><text:date style:data-style-name="jaar" text:fixed="true" text:date-value="2015-02-18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3819</text:span><text:date style:data-style-name="nicedate" text:fixed="true" text:date-value="2015-0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3819</text:span><text:date style:data-style-name="nicedate" text:fixed="true" text:date-value="2015-0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BEKENDMAKING MELDING WET MILIEUBEHEER, SIEVERSSTRAAT 8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2-18</meta:user-defined>
    <meta:user-defined meta:name="OVERHEIDop.publicationIssue">13819</meta:user-defined>
    <meta:user-defined meta:name="OVERHEIDop.GmbID/DC.identifier">gmb-2015-13819</meta:user-defined>
    <meta:user-defined meta:name="OVERHEID.Gemeente/DC.creator">Heerenveen</meta:user-defined>
    <meta:user-defined meta:name="OVERHEID.TaxonomieBeleidsagenda/OVERHEID.category">Economie | Ondernem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42CG 8b</meta:user-defined>
    <meta:user-defined meta:name="OVERHEIDop.woonplaats">Heerenveen</meta:user-defined>
    <meta:user-defined meta:name="OVERHEIDop.straatnaam">Sieversstraat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91190 552551</meta:user-defined>
    <meta:user-defined meta:name="OVERHEIDop.versieInformatie"/>
  </office:meta>
</office:document-meta>
</file>