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HEECHEIN 42 AKKRUM</text:p>
      <text:section text:name="zakelijke-mededeling_id1-3-2" text:style-name="zakelijke-mededeling">
        <text:section text:name="zakelijke-mededeling-tekst_id1-3-2-1" text:style-name="zakelijke-mededeling-tekst">
          <text:section text:name="tekst_id1-3-2-1-1" text:style-name="tekst">
            <text:p text:style-name="common-al">Er is een melding binnengekomen voor het ten gehore brengen van live muziek door een zanger op 01 januari 2016 in de inrichting op de locatie Heechein 42 te Akkrum.</text:p>
            <text:p text:style-name="common-al">Dit is de eerste incidentele festiviteit dit jaar. In totaal mag een (horeca)bedrijf 8 incidentele festiviteiten per jaar houden. In het geval het aantal collectieve dagen meer bedraagt dan 4, wordt dit in mindering gebracht op het maximum aantal incidentele dag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last-al">De melding staat niet open voor bezwaar en beroep.</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1404</text:span><text:line-break/><text:date style:data-style-name="dag" text:fixed="true" text:date-value="2015-12-31"/><text:line-break/><text:date style:data-style-name="jaar" text:fixed="true" text:date-value="2015-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1404</text:span><text:date style:data-style-name="nicedate" text:fixed="true" text:date-value="2015-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1404</text:span><text:date style:data-style-name="nicedate" text:fixed="true" text:date-value="2015-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INCIDENTELE FESTIVITEIT, HEECHEIN 42 AKKRUM</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1</meta:user-defined>
    <meta:user-defined meta:name="OVERHEIDop.publicationIssue">131404</meta:user-defined>
    <meta:user-defined meta:name="OVERHEIDop.GmbID/DC.identifier">gmb-2015-131404</meta:user-defined>
    <meta:user-defined meta:name="OVERHEID.TaxonomieBeleidsagenda/OVERHEID.category">Cultuur en recreatie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91EM 42</meta:user-defined>
    <meta:user-defined meta:name="OVERHEIDop.woonplaats">Akkrum</meta:user-defined>
    <meta:user-defined meta:name="OVERHEIDop.straatnaam">Heechein</meta:user-defined>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EPSG28992/DC.spatial">184920 562658</meta:user-defined>
    <meta:user-defined meta:name="OVERHEIDop.versieInformatie"/>
  </office:meta>
</office:document-meta>
</file>