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NTHEFFING GELUID, MASTER VAN DIJKPAAD 4 NIEUWEHORN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geluid verleend in verband met het organiseren van een trailrun op 27 december 2015 van 09.00 uur tot 17.00 uur in de omgeving van Nieuwehorne,Oudehorne, Katlijk en Oranjewoud, met start en finish op de locatie Master van Dijkpaad 4 te Nieuwehorne (23-12-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30674</text:span><text:line-break/><text:date style:data-style-name="dag" text:fixed="true" text:date-value="2015-12-30"/><text:line-break/><text:date style:data-style-name="jaar" text:fixed="true" text:date-value="2015-12-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0674</text:span><text:date style:data-style-name="nicedate" text:fixed="true" text:date-value="2015-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0674</text:span><text:date style:data-style-name="nicedate" text:fixed="true" text:date-value="2015-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NTHEFFING GELUID, MASTER VAN DIJKPAAD 4 NIEUWEHORNE</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30</meta:user-defined>
    <meta:user-defined meta:name="OVERHEIDop.publicationIssue">130674</meta:user-defined>
    <meta:user-defined meta:name="OVERHEIDop.GmbID/DC.identifier">gmb-2015-130674</meta:user-defined>
    <meta:user-defined meta:name="OVERHEID.TaxonomieBeleidsagenda/OVERHEID.category">Cultuur en recreatie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14NB 4</meta:user-defined>
    <meta:user-defined meta:name="OVERHEIDop.woonplaats">Nieuwehorne</meta:user-defined>
    <meta:user-defined meta:name="OVERHEIDop.straatnaam">Master van Dijkpaad</meta:user-defined>
    <meta:user-defined meta:name="OVERHEID.Gemeente/OVERHEID.authority">Heerenveen</meta:user-defined>
    <meta:user-defined meta:name="OVERHEID.Gemeente/DCTERMS.publisher">Heerenveen</meta:user-defined>
    <meta:user-defined meta:name="OVERHEIDgvop.Informatietype/DC.type">Overige overheidsinformatie</meta:user-defined>
    <meta:user-defined meta:name="OVERHEID.EPSG28992/DC.spatial">200304 552158</meta:user-defined>
    <meta:user-defined meta:name="OVERHEIDop.versieInformatie"/>
  </office:meta>
</office:document-meta>
</file>