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Nadere regels standplaatsen</text:p>
      <text:section text:name="regeling_id1-3-2" text:style-name="regeling">
        <text:section text:name="aanhef_id1-3-2-1" text:style-name="aanhef">
          <text:section text:name="preambule_id1-3-2-1-1" text:style-name="preambule">
            <text:p text:style-name="al">Het college van burgemeester en wethouders van de gemeente Heerenveen;</text:p>
            <text:p text:style-name="al"/>
            <text:p text:style-name="al">Overwegende: </text:p>
            <text:p text:style-name="al"/>
            <text:p text:style-name="al">dat het college in het belang van de openbare orde en de woon- en leefomgeving op 23 april 2013 nadere regels heeft vastgesteld ten aanzien van standplaatsen;</text:p>
            <text:p text:style-name="al"/>
            <text:p text:style-name="al">dat het op grond van artikel 28 van de Wet Ahri gewenst is de nadere regels opnieuw vast te stellen voor 1 januari 2016, om te voorkomen dat de nadere regels vervallen;</text:p>
            <text:p text:style-name="al"/>
            <text:p text:style-name="al">dat op 1 januari 2014 het grondgebied van de gemeente Heerenveen is uitgebreid, onder andere met de woonplaatsen Akkrum, Aldeboarn en Nes;</text:p>
            <text:p text:style-name="al"/>
            <text:p text:style-name="al">dat het wenselijk is om de standplaatsen in de bovengenoemde woonplaatsen onder deze nadere regels te laten vallen;</text:p>
            <text:p text:style-name="al"/>
            <text:p text:style-name="al">Gelet op het bepaalde in artikel 5:18 lid 5 van de Algemene Plaatselijke Verordening van de gemeente Heerenveen;</text:p>
          </text:section>
          <text:section text:name="afkondiging_id1-3-2-1-2" text:style-name="afkondiging">
            <text:p text:style-name="afkondiging_top"/>
            <text:p text:style-name="al">BESLUIT:</text:p>
            <text:p text:style-name="al"/>
            <text:p text:style-name="al">Vast te stellen de navolgende regels ten aanzien van standplaatse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nadere regels wordt verstaan onder:</text:p>
            <text:section text:name="definitielijst_id1-3-2-2-1-3" text:style-name="definitielijst">
              <text:section text:name="definitie-item_id1-3-2-2-1-3-1" text:style-name="definitie-item">
                <text:p text:style-name="li.nr"/>
                <text:p text:style-name="term">a. digitaal boekingssysteem:</text:p>
                <text:section text:name="definitie_id1-3-2-2-1-3-1-3" text:style-name="definitie">
                  <text:p text:style-name="al">het systeem zoals dat op de website van de gemeente Heerenveen is opgenomen waarmee door het college aangewezen standplaatsen geboekt kunnen worden.</text:p>
                </text:section>
              </text:section>
              <text:section text:name="definitie-item_id1-3-2-2-1-3-2" text:style-name="definitie-item">
                <text:p text:style-name="li.nr"/>
                <text:p text:style-name="term">b. standplaats:</text:p>
                <text:section text:name="definitie_id1-3-2-2-1-3-2-3" text:style-name="definitie">
                  <text:p text:style-name="al">standplaats zoals gedefinieerd in artikel 5:17 van de Algemene Plaatselijke Verordening van de gemeente Heerenveen.</text:p>
                </text:section>
              </text:section>
            </text:section>
          </text:section>
          <text:section text:name="artikel_id1-3-2-2-2" text:style-name="artikel">
            <text:p text:style-name="artikel_kop_titel"><text:span text:style-name="artikel_kop_label">Artikel</text:span> <text:span text:style-name="artikel_kop_nr">2</text:span> Digitaal boekingssysteem</text:p>
            <text:list text:style-name="id1-3-2-2-2-2">
              <text:list-item text:style-override="id1-3-2-2-2-2">
                <text:number>1.</text:number>
                <text:p text:style-name="al">De standplaatsen die het college aanwijst, kunnen worden opgenomen in het digitale boekingssysteem. </text:p>
              </text:list-item>
              <text:list-item text:style-override="id1-3-2-2-2-3">
                <text:number>2.</text:number>
                <text:p text:style-name="al">Er bestaat geen recht op een vaste plaats.</text:p>
              </text:list-item>
              <text:list-item text:style-override="id1-3-2-2-2-4">
                <text:number>3.</text:number>
                <text:p text:style-name="al">Degene die een standplaats wil innemen, kan dit melden door middel van een reservering in het digitale boekingssysteem.</text:p>
              </text:list-item>
              <text:list-item text:style-override="id1-3-2-2-2-5">
                <text:number>4.</text:number>
                <text:p text:style-name="al">Het digitale boekingssysteem geeft de beschikbaarheid en de maximale afmetingen weer van de aangewezen standplaatsen.</text:p>
              </text:list-item>
              <text:list-item text:style-override="id1-3-2-2-2-6">
                <text:number>5.</text:number>
                <text:p text:style-name="al">Als het digitale boekingssysteem niet werkt, kan de melding plaatsvinden via het meldingsformulier.</text:p>
              </text:list-item>
              <text:list-item text:style-override="id1-3-2-2-2-7">
                <text:number>6.</text:number>
                <text:p text:style-name="al">De melding kan worden geweigerd.</text:p>
              </text:list-item>
              <text:list-item text:style-override="id1-3-2-2-2-8">
                <text:number>7.</text:number>
                <text:p text:style-name="al">De melding wordt in ieder geval geweigerd als de gewenste standplaats niet beschikbaar is.</text:p>
              </text:list-item>
              <text:list-item text:style-override="id1-3-2-2-2-9">
                <text:number>8.</text:number>
                <text:p text:style-name="al">Als de melder binnen 4 weken geen afwijzende reactie heeft ontvangen, is de melding akkoord.</text:p>
              </text:list-item>
            </text:list>
          </text:section>
          <text:section text:name="artikel_id1-3-2-2-3" text:style-name="artikel">
            <text:p text:style-name="artikel_kop_titel"><text:span text:style-name="artikel_kop_label">Artikel</text:span> <text:span text:style-name="artikel_kop_nr">3</text:span> Uitgezonderde standplaatsen</text:p>
            <text:list text:style-name="id1-3-2-2-3-2">
              <text:list-item text:style-override="id1-3-2-2-3-2">
                <text:number> 1. </text:number>
                <text:p text:style-name="al">De standplaats aan het Molenplein mag uitsluitend in de periode van 15 oktober tot en met 31 december worden ingenomen. Gedurende deze periode wordt de plaats gereserveerd voor A. van der Hoek.</text:p>
              </text:list-item>
              <text:list-item text:style-override="id1-3-2-2-3-3">
                <text:number> 2. </text:number>
                <text:p text:style-name="al">De volgende standplaatsen worden gedurende de vermelde periode niet uitgegeven via het standplaatsensysteem:</text:p>
                <text:list text:style-name="id1-3-2-2-3-3-3">
                  <text:list-item text:style-override="id1-3-2-2-3-3-3-1">
                    <text:number>a.</text:number>
                    <text:p text:style-name="al">de oliebollenverkoop aan de Sieversstraat van 1 oktober tot en met 31 december;</text:p>
                  </text:list-item>
                  <text:list-item text:style-override="id1-3-2-2-3-3-3-2">
                    <text:number>b.</text:number>
                    <text:p text:style-name="al">de kerstbomen aan het Jisterplein van 6 december tot en met 24 december.</text:p>
                  </text:list-item>
                </text:list>
              </text:list-item>
              <text:list-item text:style-override="id1-3-2-2-3-4">
                <text:number> 3. </text:number>
                <text:p text:style-name="al">Gedurende de vermelde periodes wordt de plaats gereserveerd voor Gühnen Schaaf aan de Sieversstraat en de heer S.P. Romkes aan het Jisterplein. </text:p>
              </text:list-item>
              <text:list-item text:style-override="id1-3-2-2-3-5">
                <text:number> 4. </text:number>
                <text:p text:style-name="al">De ijsverkoop aan de Bieruma Oostingweg (kruising met de Marijke Muoiwei) en de Lindelaan (ingang Overtuin) te Oranjewoud wordt toegestaan aan de Jong’s ijsbedrijf uit Gorredijk.</text:p>
              </text:list-item>
              <text:list-item text:style-override="id1-3-2-2-3-6">
                <text:number> 5. </text:number>
                <text:p text:style-name="al">In geval van beëindiging bedrijf worden de plaatsen genoemd in lid 1 weer opgenomen in het standplaatsensysteem.</text:p>
              </text:list-item>
            </text:list>
          </text:section>
          <text:section text:name="artikel_id1-3-2-2-4" text:style-name="artikel">
            <text:p text:style-name="artikel_kop_titel"><text:span text:style-name="artikel_kop_label">Artikel 4</text:span> 
              <text:span text:style-name="nadrukvet">Standplaatsen Akkrum en Aldeboarn</text:span>
            </text:p>
            <text:p text:style-name="al">De beleidsregels standplaatsen gemeente Boarnsterhim, vastgesteld op 10 mei 2011, blijven tot het moment dat de standplaatsen zijn aangewezen en opgenomen in het digitale boekingssysteem, van toepassing op de standplaatsen in Akkrum en Aldeboarn.</text:p>
          </text:section>
          <text:section text:name="artikel_id1-3-2-2-5" text:style-name="artikel">
            <text:p text:style-name="artikel_kop_titel"><text:span text:style-name="artikel_kop_label">Artikel 5</text:span> 
              <text:span text:style-name="nadrukvet">Standplaatsen politieke partijen</text:span>
            </text:p>
            <text:p text:style-name="al">De politieke partijen mogen tijdens verkiezingsperiodes aan de Minckelersstraat een plaats innemen op zaterdagen voorafgaand aan de dag van een verkiezing.</text:p>
          </text:section>
          <text:section text:name="artikel_id1-3-2-2-6" text:style-name="artikel">
            <text:p text:style-name="artikel_kop_titel"><text:span text:style-name="artikel_kop_label">Artikel 6</text:span> 
              <text:span text:style-name="nadrukvet">Precariorechten</text:span>
            </text:p>
            <text:p text:style-name="al">De verschuldigde precario voor de standplaats, die gereserveerd wordt via het digitale boekingssysteem, moet direct tijdens het reserveren van de standplaats worden voldaan.</text:p>
          </text:section>
          <text:section text:name="artikel_id1-3-2-2-7" text:style-name="artikel">
            <text:p text:style-name="artikel_kop_titel"><text:span text:style-name="artikel_kop_label">Artikel</text:span> <text:span text:style-name="artikel_kop_nr">7</text:span> Oplevering standplaats</text:p>
            <text:p text:style-name="al">Bij het verlaten van de standplaats moet deze schoon en leeg achtergelaten worden. </text:p>
          </text:section>
          <text:section text:name="artikel_id1-3-2-2-8" text:style-name="artikel">
            <text:p text:style-name="artikel_kop_titel"><text:span text:style-name="artikel_kop_label">Artikel</text:span> <text:span text:style-name="artikel_kop_nr">8</text:span> Opvolgen aanwijzingen</text:p>
            <text:p text:style-name="al">Aanwijzingen door een toezichthouder van de gemeente Heerenveen, de politie of een medewerker van hulpdiensten dienen stipt en onmiddellijk te worden opgevolgd.</text:p>
          </text:section>
          <text:section text:name="artikel_id1-3-2-2-9" text:style-name="artikel">
            <text:p text:style-name="artikel_kop_titel"><text:span text:style-name="artikel_kop_label">Artikel</text:span> <text:span text:style-name="artikel_kop_nr">9</text:span> Inwerkingtreding nadere regels</text:p>
            <text:p text:style-name="al">Deze nadere regels treden in werking met ingang van 1 januari 2016. </text:p>
            <text:p text:style-name="al"/>
          </text:section>
        </text:section>
        <text:section text:name="regeling-sluiting_id1-3-2-3" text:style-name="regeling-sluiting">
          <text:section text:name="gegeven_id1-3-2-3-1" text:style-name="gegeven">
            <text:p text:style-name="dagtekening">
            <text:span text:style-name="datum"> Aldus vastgesteld in de vergadering van het college van burgemeester en wethouders van 1 december 2015</text:span>
          </text:p>
          </text:section>
          <text:section text:name="ondertekening_id1-3-2-3-2">
            <text:p><text:span text:style-name="functie"> De secretaris,</text:span></text:p>
            <text:p><text:span text:style-name="functie"> </text:span></text:p>
            <text:p><text:span text:style-name="functie">De burgemeester,</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29715</text:span><text:line-break/><text:date style:data-style-name="dag" text:fixed="true" text:date-value="2015-12-30"/><text:line-break/><text:date style:data-style-name="jaar" text:fixed="true" text:date-value="2015-12-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9715</text:span><text:date style:data-style-name="nicedate" text:fixed="true" text:date-value="2015-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9715</text:span><text:date style:data-style-name="nicedate" text:fixed="true" text:date-value="2015-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Nadere regels standplaats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30</meta:user-defined>
    <meta:user-defined meta:name="OVERHEIDop.publicationIssue">129715</meta:user-defined>
    <meta:user-defined meta:name="OVERHEIDop.GmbID/DC.identifier">gmb-2015-129715</meta:user-defined>
    <meta:user-defined meta:name="OVERHEID.TaxonomieBeleidsagenda/OVERHEID.category">Recht | Organisatie en beleid</meta:user-defined>
    <meta:user-defined meta:name="DC.source">;http://decentrale.regelgeving.overheid.nl/cvdr/XHTMLoutput/Historie/Heerenveen/95475/95475_1.html</meta:user-defined>
    <meta:user-defined meta:name="OVERHEID.Organisatietype/OVERHEID.organisationType">gemeente</meta:user-defined>
    <meta:user-defined meta:name="OVERHEID.Gemeente/DC.creator">Heerenveen</meta:user-defined>
    <dc:language>nl</dc:language>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gvop.Informatietype/DC.type">Beleidsregels</meta:user-defined>
    <meta:user-defined meta:name="OVERHEID.Gemeente/DC.spatial">Heerenveen</meta:user-defined>
    <meta:user-defined meta:name="OVERHEIDop.versieInformatie"/>
  </office:meta>
</office:document-meta>
</file>