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ETTERWILLE 3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unit (kantoor- en opslagruimte) op het perceel Wetterwille 35 te Heerenveen (15-12-2015).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28760</text:span><text:line-break/><text:date style:data-style-name="dag" text:fixed="true" text:date-value="2015-12-30"/><text:line-break/><text:date style:data-style-name="jaar" text:fixed="true" text:date-value="2015-12-30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8760</text:span><text:date style:data-style-name="nicedate" text:fixed="true" text:date-value="2015-12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8760</text:span><text:date style:data-style-name="nicedate" text:fixed="true" text:date-value="2015-12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VRAAG OMGEVINGSVERGUNNING, WETTERWILLE 35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12-30</meta:user-defined>
    <meta:user-defined meta:name="OVERHEIDop.publicationIssue">128760</meta:user-defined>
    <meta:user-defined meta:name="OVERHEIDop.GmbID/DC.identifier">gmb-2015-128760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7GB 37</meta:user-defined>
    <meta:user-defined meta:name="OVERHEIDop.woonplaats">Heerenveen</meta:user-defined>
    <meta:user-defined meta:name="OVERHEIDop.straatnaam">Wetterwille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88821 554848</meta:user-defined>
    <meta:user-defined meta:name="OVERHEIDop.versieInformatie"/>
  </office:meta>
</office:document-meta>
</file>