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SINNEBUORREN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mobiel breken van metsel- en betonpuin aan Sinnebuorren te Akkrum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26566</text:span><text:line-break/><text:date style:data-style-name="dag" text:fixed="true" text:date-value="2015-12-23"/><text:line-break/><text:date style:data-style-name="jaar" text:fixed="true" text:date-value="2015-12-2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6566</text:span><text:date style:data-style-name="nicedate" text:fixed="true" text:date-value="2015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6566</text:span><text:date style:data-style-name="nicedate" text:fixed="true" text:date-value="2015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SINNEBUORREN AKKR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12-23</meta:user-defined>
    <meta:user-defined meta:name="OVERHEIDop.publicationIssue">126566</meta:user-defined>
    <meta:user-defined meta:name="OVERHEIDop.GmbID/DC.identifier">gmb-2015-126566</meta:user-defined>
    <meta:user-defined meta:name="OVERHEID.TaxonomieBeleidsagenda/OVERHEID.category">Natuur en milieu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91EC 23</meta:user-defined>
    <meta:user-defined meta:name="OVERHEIDop.woonplaats">Akkrum</meta:user-defined>
    <meta:user-defined meta:name="OVERHEIDop.straatnaam">Sinnebuorren</meta:user-defined>
    <meta:user-defined meta:name="OVERHEID.PostcodeHuisnummer/OVERHEIDop.postcodeHuisnummer">8491EC 43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EPSG28992/DC.spatial">184816 562491</meta:user-defined>
    <meta:user-defined meta:name="OVERHEID.EPSG28992/DC.spatial">184734 562546</meta:user-defined>
    <meta:user-defined meta:name="OVERHEIDop.versieInformatie"/>
  </office:meta>
</office:document-meta>
</file>