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R RL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&amp;W van de gemeente Assen maakt bekend dat het op 9 december 2015 de CAR/RLA vastgesteld. Per 1 januari 2016 gelden er voor alle organisaties in de gemeentelijke sector meer uniforme afspraken op het</text:p>
            <text:p text:style-name="common-al">gebied van beloning. Het nieuwe beloningshoofdstuk 3 en het bijbehorende overgangsrecht is eerder al vastgesteld. In samenhang met de bovenstaande wijziging is besloten om nog enkele, met name redactionele</text:p>
            <text:p text:style-name="common-al">wijzigingen, in de arbeidsvoorwaardenregeling door te voeren.</text:p>
            <text:p text:style-name="common-al"/>
            <text:p text:style-name="common-al"/>
            <text:p text:style-name="common-al">Aldus vastgesteld in Assen op 9 december 2015</text:p>
            <text:p text:style-name="common-al"/>
            <text:p text:style-name="common-al"/>
            <text:p text:style-name="common-al">M.L.J. Out, voorzitter</text:p>
            <text:p text:style-name="last-al">T. Dijkstra, 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Assen.</text:p>
            </table:table-cell>
            <table:table-cell office:value-type="string" table:style-name="header.C">
              <text:p text:style-name="headerright"><text:span text:style-name="nr">Nr. 121250</text:span><text:line-break/><text:date style:data-style-name="dag" text:fixed="true" text:date-value="2015-12-16"/><text:line-break/><text:date style:data-style-name="jaar" text:fixed="true" text:date-value="2015-12-1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1250</text:span><text:date style:data-style-name="nicedate" text:fixed="true" text:date-value="2015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1250</text:span><text:date style:data-style-name="nicedate" text:fixed="true" text:date-value="2015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CAR RL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16</meta:user-defined>
    <meta:user-defined meta:name="OVERHEIDop.publicationIssue">121250</meta:user-defined>
    <meta:user-defined meta:name="OVERHEIDop.GmbID/DC.identifier">gmb-2015-121250</meta:user-defined>
    <meta:user-defined meta:name="OVERHEID.TaxonomieBeleidsagenda/OVERHEID.category">Bestuur | Organisatie en beleid</meta:user-defined>
    <meta:user-defined meta:name="DC.source">Onbekend;</meta:user-defined>
    <meta:user-defined meta:name="OVERHEID.Organisatietype/OVERHEID.organisationType">gemeente</meta:user-defined>
    <meta:user-defined meta:name="OVERHEID.Gemeente/DC.creator">Assen</meta:user-defined>
    <dc:language>nl</dc:language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gvop.Informatietype/DC.type">Overige besluiten van algemene strekking</meta:user-defined>
    <meta:user-defined meta:name="OVERHEID.Gemeente/DC.spatial">Assen</meta:user-defined>
    <meta:user-defined meta:name="OVERHEIDop.versieInformatie"/>
  </office:meta>
</office:document-meta>
</file>