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herroepelijk bestemmingsplan Scheemda-Centrum, Poststraat e.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Oldambt maakt bekend dat het bestemmingsplan ‘Scheemda-Centrum, Poststraat e.o.’ onherroepelijk is geworden.</text:p>
            <text:p text:style-name="common-al"/>
            <text:p text:style-name="common-al">Het bestemmingsplan voorziet in de nieuwbouw van een supermarkt aan de Poststraat in Scheemda.</text:p>
            <text:p text:style-name="common-al"/>
            <text:p text:style-name="common-al">Na gewijzigde vaststelling van het bestemmingsplan op 13 april 2015 door de gemeenteraad van Oldambt heeft het bestemmingsplan voor een termijn van 6 weken ter inzage gelegen, waarbij de mogelijkheid is geboden om hiertegen beroep in te stellen bij de Afdeling Bestuursrechtspraak van de Raad van State.</text:p>
            <text:p text:style-name="common-al"/>
            <text:p text:style-name="common-al">Tegen het bestemmingsplan is beroep ingesteld en op 28 oktober 2015 is door de Afdeling Bestuursrechtspraak van de Raad van State uitgesproken, dat het beroep ongegrond is verklaard.</text:p>
            <text:p text:style-name="common-al"/>
            <text:p text:style-name="common-al">Na de ongegrondverklaring van het beroep is het bestemmingsplan ‘Scheemda-Centrum, Poststraat e.o.’ per 29 oktober 2015 onherroepelijk geworden.</text:p>
            <text:p text:style-name="common-al"/>
            <text:p text:style-name="common-al">U kunt het bestemmingsplan inzien in het gemeentehuis van Oldambt, Johan Modastraat 6 te Winschoten tijdens de openingstijden van het Klanten Contact Centrum.</text:p>
            <text:p text:style-name="common-al"/>
            <text:p text:style-name="common-al">Winschoten, 2 december 2015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Oldambt.</text:p>
            </table:table-cell>
            <table:table-cell office:value-type="string" table:style-name="header.C">
              <text:p text:style-name="headerright"><text:span text:style-name="nr">Nr. 115269</text:span><text:line-break/><text:date style:data-style-name="dag" text:fixed="true" text:date-value="2015-12-02"/><text:line-break/><text:date style:data-style-name="jaar" text:fixed="true" text:date-value="2015-12-02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15269</text:span><text:date style:data-style-name="nicedate" text:fixed="true" text:date-value="2015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15269</text:span><text:date style:data-style-name="nicedate" text:fixed="true" text:date-value="2015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Onherroepelijk bestemmingsplan Scheemda-Centrum, Poststraat e.o.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2-02</meta:user-defined>
    <meta:user-defined meta:name="OVERHEIDop.publicationIssue">115269</meta:user-defined>
    <meta:user-defined meta:name="OVERHEIDop.GmbID/DC.identifier">gmb-2015-115269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Gemeente/DC.creator">Oldambt</meta:user-defined>
    <dc:language>nl</dc:language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gvop.Informatietype/DC.type">Overige besluiten van algemene strekking</meta:user-defined>
    <meta:user-defined meta:name="OVERHEID.Gemeente/DC.spatial">Oldambt</meta:user-defined>
    <meta:user-defined meta:name="OVERHEIDop.versieInformatie"/>
  </office:meta>
</office:document-meta>
</file>