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UITENWEG 22 NIEUWEHORN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Buitenweg 22 te Nieuwehorne (24-11-2015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13383</text:span><text:line-break/><text:date style:data-style-name="dag" text:fixed="true" text:date-value="2015-12-02"/><text:line-break/><text:date style:data-style-name="jaar" text:fixed="true" text:date-value="2015-12-02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13383</text:span><text:date style:data-style-name="nicedate" text:fixed="true" text:date-value="2015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13383</text:span><text:date style:data-style-name="nicedate" text:fixed="true" text:date-value="2015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BUITENWEG 22 NIEUW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02</meta:user-defined>
    <meta:user-defined meta:name="OVERHEIDop.publicationIssue">113383</meta:user-defined>
    <meta:user-defined meta:name="OVERHEIDop.GmbID/DC.identifier">gmb-2015-11338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14MA 22</meta:user-defined>
    <meta:user-defined meta:name="OVERHEIDop.woonplaats">Nieuwehorne</meta:user-defined>
    <meta:user-defined meta:name="OVERHEIDop.straatnaam">Buitenweg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9927 551405</meta:user-defined>
    <meta:user-defined meta:name="OVERHEIDop.versieInformatie"/>
  </office:meta>
</office:document-meta>
</file>