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MELDING WET MILIEUBEHEER, ICARUS 1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inrichting op het perceel Icarus 11 te Heerenveen. 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106562</text:span><text:line-break/><text:date style:data-style-name="dag" text:fixed="true" text:date-value="2015-11-11"/><text:line-break/><text:date style:data-style-name="jaar" text:fixed="true" text:date-value="2015-11-11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06562</text:span><text:date style:data-style-name="nicedate" text:fixed="true" text:date-value="2015-1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06562</text:span><text:date style:data-style-name="nicedate" text:fixed="true" text:date-value="2015-1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 ICARUS 11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11-11</meta:user-defined>
    <meta:user-defined meta:name="OVERHEIDop.publicationIssue">106562</meta:user-defined>
    <meta:user-defined meta:name="OVERHEIDop.GmbID/DC.identifier">gmb-2015-106562</meta:user-defined>
    <meta:user-defined meta:name="OVERHEID.Gemeente/DC.creator">Heerenveen</meta:user-defined>
    <meta:user-defined meta:name="OVERHEID.TaxonomieBeleidsagenda/OVERHEID.category">Economie | Industrie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8CJ 11</meta:user-defined>
    <meta:user-defined meta:name="OVERHEIDop.woonplaats">Heerenveen</meta:user-defined>
    <meta:user-defined meta:name="OVERHEIDop.straatnaam">Icarus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91663 554415</meta:user-defined>
    <meta:user-defined meta:name="OVERHEIDop.versieInformatie"/>
  </office:meta>
</office:document-meta>
</file>