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image1i80f654e6-c995-4ba5-b587-0aa250394352.jpg" manifest:media-type="image/jpeg"/>
  <manifest:file-entry manifest:full-path="Pictures/image8i2325ea89-6ed0-4b65-8e9d-67074c84ca14.jpg" manifest:media-type="image/jpeg"/>
  <manifest:file-entry manifest:full-path="Pictures/image9ia2616f79-7fd7-4245-8b84-a144ddddd67a.jpg" manifest:media-type="image/jpeg"/>
  <manifest:file-entry manifest:full-path="Pictures/image10i32de3563-b5a5-4880-8b14-b9cb96a3fb04.jpg" manifest:media-type="image/jpe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locaties voor standplaats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
            <text:span text:style-name="nadrukvet">gemeente Heerenveen</text:span>
          </text:p>
            <text:p text:style-name="al">Het college van burgemeester en wethouders van de gemeente Heerenveen;</text:p>
            <text:p text:style-name="al">gelet op artikel 5:18, eerste lid van de Algemene Plaatselijke Verordening Heerenveen 2013 (27<text:span text:style-name="sup">e</text:span> wijziging);</text:p>
            <text:p text:style-name="al">
            <text:span text:style-name="nadrukvet">besluit</text:span>:</text:p>
            <text:p text:style-name="al">het ‘Aanwijzingsbesluit locaties voor standplaatsen’ als volgt vast te stellen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</text:p>
            <text:p text:style-name="al">Voor het innemen van standplaatsen worden de volgende locaties aangewezen. </text:p>
            <text:p text:style-name="al">
            <text:span text:style-name="nadrukvet">Gebied</text:span>
            <text:span text:style-name="nadrukvet">	aantal standplaatsen</text:span>
            <text:span text:style-name="nadrukvet">	nummers</text:span>
          </text:p>
            <text:p text:style-name="al">Centrum Heerenveen 1		12					1 tot en met 12</text:p>
            <text:p text:style-name="al">Centrum Heerenveen 2		 6					1 tot en met 6</text:p>
            <text:p text:style-name="al">Wijk “de Greiden” Heerenveen	 2					1 en 2</text:p>
            <text:p text:style-name="al">Jubbega				 2					1 en 2</text:p>
            <text:p text:style-name="al">Nieuwehorne				 2					1 en 2</text:p>
            <text:p text:style-name="al">Oranje Nassaulaan Heerenveen	 1					1</text:p>
            <text:p text:style-name="al">Oranjewoud				 1					1</text:p>
            <text:p text:style-name="al">Oudeschoot				 1					1</text:p>
            <text:p text:style-name="al">Heremaweg Heerenveen (Thialf)	 6					1 tot en met 6</text:p>
            <text:p text:style-name="al">Tjalleberd				 2					1				</text:p>
            <text:p text:style-name="al">Per gebied volgt hieronder de verbeelding van de betreffende standplaatsen.</text:p>
            <text:p text:style-name="al">
            <text:span text:style-name="nadrukvet">Centrum Heerenveen 1</text:span>
          </text:p>
            <text:p text:style-name="al">
            <draw:frame><draw:text-box><text:section text:name="plaatje_id1-3-2-2-2-16-1" text:style-name="plaatje">
              <text:p text:style-name="illustratie_id1-3-2-2-2-16-1-1"><draw:frame draw:style-name="illustratie_id1-3-2-2-2-16-1-1" text:anchor-type="paragraph" svg:width="153mm" svg:height="88.03001876172607mm"><draw:image xlink:href="Pictures/image1i80f654e6-c995-4ba5-b587-0aa250394352.jpg" xlink:type="simple"/></draw:frame></text:p>
            </text:section></draw:text-box></draw:frame>
          </text:p>
            <text:p text:style-name="al">
            <text:span text:style-name="nadrukvet">Centrum Heerenveen 2</text:span>
          </text:p>
            <text:p text:style-name="al">
            <text:span text:style-name="nadrukvet">Wijk “de </text:span>
            <text:span text:style-name="nadrukvet">Greiden</text:span>
            <text:span text:style-name="nadrukvet">” Heerenveen</text:span>
          </text:p>
            <text:p text:style-name="al">
            <text:span text:style-name="nadrukvet">Jubbega</text:span>
          </text:p>
            <text:p text:style-name="al">
            <text:span text:style-name="nadrukvet">Nieuwehorne</text:span>
          </text:p>
            <text:p text:style-name="al">
            <text:span text:style-name="nadrukvet">Oranje </text:span>
            <text:span text:style-name="nadrukvet">Nassaulaan</text:span>
            <text:span text:style-name="nadrukvet"> Heerenveen</text:span>
          </text:p>
            <text:p text:style-name="al">
            <text:span text:style-name="nadrukvet">Oranjewoud</text:span>
          </text:p>
            <text:p text:style-name="al">
            <text:span text:style-name="nadrukvet">Oudeschoot</text:span>
          </text:p>
            <text:p text:style-name="al">
            <draw:frame><draw:text-box><text:section text:name="plaatje_id1-3-2-2-2-24-1" text:style-name="plaatje">
              <text:p text:style-name="illustratie_id1-3-2-2-2-24-1-1"><draw:frame draw:style-name="illustratie_id1-3-2-2-2-24-1-1" text:anchor-type="paragraph" svg:width="153mm" svg:height="88.03001876172607mm"><draw:image xlink:href="Pictures/image8i2325ea89-6ed0-4b65-8e9d-67074c84ca14.jpg" xlink:type="simple"/></draw:frame></text:p>
            </text:section></draw:text-box></draw:frame>
          </text:p>
            <text:p text:style-name="al">
            <text:span text:style-name="nadrukvet">Heremaweg</text:span>
            <text:span text:style-name="nadrukvet"> Heerenveen (</text:span>
            <text:span text:style-name="nadrukvet">Thialf</text:span>
            <text:span text:style-name="nadrukvet">)</text:span>
          </text:p>
            <text:p text:style-name="al">
            <draw:frame><draw:text-box><text:section text:name="plaatje_id1-3-2-2-2-26-1" text:style-name="plaatje">
              <text:p text:style-name="illustratie_id1-3-2-2-2-26-1-1"><draw:frame draw:style-name="illustratie_id1-3-2-2-2-26-1-1" text:anchor-type="paragraph" svg:width="153mm" svg:height="88.03001876172607mm"><draw:image xlink:href="Pictures/image9ia2616f79-7fd7-4245-8b84-a144ddddd67a.jpg" xlink:type="simple"/></draw:frame></text:p>
            </text:section></draw:text-box></draw:frame>
          </text:p>
            <text:p text:style-name="al">
            <text:span text:style-name="nadrukvet">Tjalleberd</text:span>
          </text:p>
            <text:p text:style-name="al">
            <draw:frame><draw:text-box><text:section text:name="plaatje_id1-3-2-2-2-28-1" text:style-name="plaatje">
              <text:p text:style-name="illustratie_id1-3-2-2-2-28-1-1"><draw:frame draw:style-name="illustratie_id1-3-2-2-2-28-1-1" text:anchor-type="paragraph" svg:width="153mm" svg:height="88.03001876172607mm"><draw:image xlink:href="Pictures/image10i32de3563-b5a5-4880-8b14-b9cb96a3fb04.jpg" xlink:type="simple"/></draw:frame></text:p>
            </text:section></draw:text-box></draw:frame>
         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</text:p>
            <text:p text:style-name="al">De in artikel 6:2 van de Algemene Plaatselijke Verordening 2014 bedoelde toezichthouders kunnen in bijzondere omstandigheden een andere locatie aanwijz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3</text:span> </text:p>
            <text:list text:style-name="id1-3-2-2-4-2">
              <text:list-item text:style-override="id1-3-2-2-4-2-1">
                <text:number>1.</text:number>
                <text:p text:style-name="al">Dit besluit treedt in werking op de dag na die van de bekendmaking.</text:p>
              </text:list-item>
              <text:list-item text:style-override="id1-3-2-2-4-2-2">
                <text:number>2.</text:number>
                <text:p text:style-name="al">Dit besluit wordt aangehaald als: Aanwijzingsbesluit locaties voor standplaatsen gemeente Heerenveen.</text:p>
              </text:list-item>
            </text:list>
            <text:p text:style-name="al">Aldus vastgesteld in de vergadering van het college van burgemeester en wethouders van 11 november 2014.</text:p>
            <text:p text:style-name="al">De gemeentesecretaris,		De burgemeester,</text:p>
            <text:p text:style-name="al">F.H. Perdok				T.J. van der Zwan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paragraph" style:name="illustratie_id1-3-2-2-2-16-1-1" style:parent-style-name="Standard">
      <style:paragraph-properties style:line-spacing="0mm" style:text-autospace="none" ofo:line-height="0.001cm"/>
    </style:style>
    <style:style style:family="graphic" style:name="illustratie_id1-3-2-2-2-16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2-2-24-1-1" style:parent-style-name="Standard">
      <style:paragraph-properties style:line-spacing="0mm" style:text-autospace="none" ofo:line-height="0.001cm"/>
    </style:style>
    <style:style style:family="graphic" style:name="illustratie_id1-3-2-2-2-24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2-2-26-1-1" style:parent-style-name="Standard">
      <style:paragraph-properties style:line-spacing="0mm" style:text-autospace="none" ofo:line-height="0.001cm"/>
    </style:style>
    <style:style style:family="graphic" style:name="illustratie_id1-3-2-2-2-26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2-2-28-1-1" style:parent-style-name="Standard">
      <style:paragraph-properties style:line-spacing="0mm" style:text-autospace="none" ofo:line-height="0.001cm"/>
    </style:style>
    <style:style style:family="graphic" style:name="illustratie_id1-3-2-2-2-28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80172</text:span><text:line-break/><text:date style:data-style-name="dag" text:fixed="true" text:date-value="2014-12-23"/><text:line-break/><text:date style:data-style-name="jaar" text:fixed="true" text:date-value="2014-12-2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4<text:span> nr. </text:span>80172</text:span><text:date style:data-style-name="nicedate" text:fixed="true" text:date-value="201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4<text:span> nr. </text:span>80172</text:span><text:date style:data-style-name="nicedate" text:fixed="true" text:date-value="201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wijzingsbesluit locaties voor standplaats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4</meta:user-defined>
    <meta:user-defined meta:name="DCTERMS.W3CDTF/DCTERMS.available">2014-12-23</meta:user-defined>
    <meta:user-defined meta:name="OVERHEIDop.publicationIssue">80172</meta:user-defined>
    <meta:user-defined meta:name="OVERHEIDop.GmbID/DC.identifier">gmb-2014-80172</meta:user-defined>
    <meta:user-defined meta:name="OVERHEID.Gemeente/DC.creator">Heerenveen</meta:user-defined>
    <meta:user-defined meta:name="OVERHEID.TaxonomieBeleidsagenda/OVERHEID.category">Ruimte en infrastructuur | Ruimtelijke ordening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xs:date/OVERHEIDop.startdatum">2014-12-23</meta:user-defined>
    <meta:user-defined meta:name="OVERHEID.Gemeente/DC.spatial">Heerenveen</meta:user-defined>
    <meta:user-defined meta:name="OVERHEIDop.versieInformatie"/>
  </office:meta>
</office:document-meta>
</file>