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ingsbesluit verruiming openingstijde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Oud en Nieuw 2014</text:p>
            <text:p text:style-name="common-al">De burgemeester van Heerenveen;</text:p>
            <text:p text:style-name="common-al">Overwegende, </text:p>
            <text:list text:style-name="id1-3-2-2-1-4">
              <text:list-item text:style-override="id1-3-2-2-1-4-1">
                <text:number>-</text:number>
                <text:p text:style-name="al">dat het op grond van de Algemene Plaatselijke Verordening Heerenveen 2012 verboden is voor de houder van een horecabedrijf op 31 december resp. 1 januari het horecabedrijf voor bezoekers geopend te hebben of aldaar bezoekers toe te laten of te laten verblijven tussen 20.00 en 24.00 uur resp. 00.00 en 08.00 uur;</text:p>
              </text:list-item>
              <text:list-item text:style-override="id1-3-2-2-1-4-2">
                <text:number>-</text:number>
                <text:p text:style-name="al">dat op grond van de Algemene Plaatselijke Verordening Heerenveen 2012 ontheffing kan worden verleend van dit verbod;</text:p>
              </text:list-item>
              <text:list-item text:style-override="id1-3-2-2-1-4-3">
                <text:number>-</text:number>
                <text:p text:style-name="al">dat op grond van het beleid in beginsel alleen ontheffing wordt verleend voor één horecabedrijf per plaats;</text:p>
              </text:list-item>
              <text:list-item text:style-override="id1-3-2-2-1-4-4">
                <text:number>-</text:number>
                <text:p text:style-name="al">dat de afgelopen jaren aan Fean Plaza een ontheffing/evenementenvergunning is verleend voor het organiseren van een nieuwjaarsfeest op 1 januari;</text:p>
              </text:list-item>
              <text:list-item text:style-override="id1-3-2-2-1-4-5">
                <text:number>-</text:number>
                <text:p text:style-name="al">dat het nieuwjaarsfeest in Fean Plaza dit jaar om financiële redenen geen doorgang kan vinden;</text:p>
              </text:list-item>
              <text:list-item text:style-override="id1-3-2-2-1-4-6">
                <text:number>-</text:number>
                <text:p text:style-name="al">dat het in het belang van de openbare orde en veiligheid wenselijk wordt geacht jongeren boven de 16 jaar in Heerenveen de mogelijkheid te bieden het nieuwe jaar te vieren in een openbare gelegenheid;</text:p>
              </text:list-item>
              <text:list-item text:style-override="id1-3-2-2-1-4-7">
                <text:number>-</text:number>
                <text:p text:style-name="al">dat gekeken is naar een alternatieve locatie voor het houden van een nieuwjaarsfeest;</text:p>
              </text:list-item>
              <text:list-item text:style-override="id1-3-2-2-1-4-8">
                <text:number>-</text:number>
                <text:p text:style-name="al">dat het vinden van één grote locatie niet gelukt is;</text:p>
              </text:list-item>
              <text:list-item text:style-override="id1-3-2-2-1-4-9">
                <text:number>-</text:number>
                <text:p text:style-name="al">dat een aantal horecabedrijven in het centrum van Heerenveen heeft aangegeven wel open te willen zijn op nieuwjaarsnacht;</text:p>
              </text:list-item>
            </text:list>
            <text:p text:style-name="common-al">gelet op het bepaalde in artikel 2:30 van de Algemene Plaatselijke Verordening Heerenveen 2012;</text:p>
            <text:p text:style-name="common-al">
            <text:span text:style-name="nadrukvet">B E S L U I T :</text:span>
          </text:p>
            <text:p text:style-name="common-al">Artikel 1	Aanwijzing bedrijven</text:p>
            <text:p text:style-name="common-al">De volgende horecabedrijven aan te wijzen waar de openingstijden in de nacht van 31 december 2014 op 1 januari 2015 worden verruimd:</text:p>
            <text:list text:style-name="id1-3-2-2-1-9">
              <text:list-item text:style-override="id1-3-2-2-1-9-1">
                <text:number>-</text:number>
                <text:p text:style-name="al">Café Bleeker (Oude Koemarkt)</text:p>
              </text:list-item>
              <text:list-item text:style-override="id1-3-2-2-1-9-2">
                <text:number>-</text:number>
                <text:p text:style-name="al">Café De Blauwe Kater (Oude Koemarkt)</text:p>
              </text:list-item>
              <text:list-item text:style-override="id1-3-2-2-1-9-3">
                <text:number>-</text:number>
                <text:p text:style-name="al">Café Bak (Oude Koemarkt)</text:p>
              </text:list-item>
              <text:list-item text:style-override="id1-3-2-2-1-9-4">
                <text:number>-</text:number>
                <text:p text:style-name="al">Café De Swetser (Vleesmarkt)</text:p>
              </text:list-item>
              <text:list-item text:style-override="id1-3-2-2-1-9-5">
                <text:number>-</text:number>
                <text:p text:style-name="al">Café De Wereld (Oude Koemarkt)</text:p>
              </text:list-item>
              <text:list-item text:style-override="id1-3-2-2-1-9-6">
                <text:number>-</text:number>
                <text:p text:style-name="al">Café De Kroeg (Gedempte Molenwijk)</text:p>
              </text:list-item>
            </text:list>
            <text:p text:style-name="common-al">Artikel 2	Voorwaarden</text:p>
            <text:p text:style-name="common-al">De aanwijzing geldt, mits voldaan wordt aan de volgende voorschriften:</text:p>
            <text:list text:style-name="id1-3-2-2-1-12">
              <text:list-item text:style-override="id1-3-2-2-1-12-1">
                <text:number>a.</text:number>
                <text:p text:style-name="al">De horecabedrijven mogen van 01.00 tot 06.00 uur open zijn;</text:p>
              </text:list-item>
              <text:list-item text:style-override="id1-3-2-2-1-12-2">
                <text:number>a.</text:number>
                <text:p text:style-name="al">Na 03.00 uur mogen geen personen meer worden toegelaten;</text:p>
              </text:list-item>
              <text:list-item text:style-override="id1-3-2-2-1-12-3">
                <text:number>b.</text:number>
                <text:p text:style-name="al">Per horecabedrijf dient minimaal 1 portier/beveiliger aanwezig te zijn;</text:p>
              </text:list-item>
              <text:list-item text:style-override="id1-3-2-2-1-12-4">
                <text:number>c.</text:number>
                <text:p text:style-name="al">Er dient in plastic bekers te worden geschonken;</text:p>
              </text:list-item>
              <text:list-item text:style-override="id1-3-2-2-1-12-5">
                <text:number>d.</text:number>
                <text:p text:style-name="al">De toegangskaarten zijn enkel in de voorverkoop te verkrijgen;</text:p>
              </text:list-item>
              <text:list-item text:style-override="id1-3-2-2-1-12-6">
                <text:number>e.</text:number>
                <text:p text:style-name="al">Elk horecabedrijf verkoopt haar eigen toegangskaart;</text:p>
              </text:list-item>
              <text:list-item text:style-override="id1-3-2-2-1-12-7">
                <text:number>f.</text:number>
                <text:p text:style-name="al">De toegang tot het horecabedrijf geldt voor jongeren vanaf 16 jaar met een toegangskaart.</text:p>
              </text:list-item>
            </text:list>
            <text:p text:style-name="common-al">Artikel 3	Inwerkingtreding</text:p>
            <text:p text:style-name="common-al">Dit besluit treedt in werking op de dag na die van bekendmaking.</text:p>
            <text:p text:style-name="common-al">Artikel 4	Citeertitel</text:p>
            <text:p text:style-name="common-al">Dit besluit wordt aangehaald als: Aanwijzingsbesluit verruiming openingstijden Oud en Nieuw 2014.</text:p>
            <text:p text:style-name="common-al">Aldus vastgesteld door de burgemeester van Heerenveen, d.d. 15 december 2014</text:p>
            <text:p text:style-name="common-al">De burgemeester,</text:p>
            <text:p text:style-name="last-al">de heer T.J. van der Zwa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77164</text:span><text:line-break/><text:date style:data-style-name="dag" text:fixed="true" text:date-value="2014-12-19"/><text:line-break/><text:date style:data-style-name="jaar" text:fixed="true" text:date-value="2014-12-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164</text:span><text:date style:data-style-name="nicedate" text:fixed="true" text:date-value="201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164</text:span><text:date style:data-style-name="nicedate" text:fixed="true" text:date-value="2014-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anwijzingsbesluit verruiming openingstijden</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19</meta:user-defined>
    <meta:user-defined meta:name="OVERHEIDop.publicationIssue">77164</meta:user-defined>
    <meta:user-defined meta:name="OVERHEIDop.GmbID/DC.identifier">gmb-2014-77164</meta:user-defined>
    <meta:user-defined meta:name="OVERHEID.Gemeente/DC.creator">Heerenveen</meta:user-defined>
    <meta:user-defined meta:name="OVERHEID.TaxonomieBeleidsagenda/OVERHEID.category">Openbare orde en veiligheid | Politie, brandweer en hulpdienst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Overige besluiten van algemene strekking</meta:user-defined>
    <meta:user-defined meta:name="OVERHEID.Gemeente/DCTERMS.publisher">Heerenveen</meta:user-defined>
    <meta:user-defined meta:name="xs:date/OVERHEIDop.startdatum">2014-12-18</meta:user-defined>
    <meta:user-defined meta:name="xs:date/OVERHEIDop.einddatum">2015-01-28</meta:user-defined>
    <meta:user-defined meta:name="OVERHEID.Gemeente/DC.spatial">Heerenveen</meta:user-defined>
    <meta:user-defined meta:name="OVERHEIDop.versieInformatie"/>
  </office:meta>
</office:document-meta>
</file>