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office:automatic-styles>
  <office:body>
    <office:text>
      <text:p text:style-name="new_page_staatscourant"/>
      <text:p text:style-name="single-kop-titel">Beeldkwaliteitsplan “Tusken de Marren”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4 november 2014 het beeldkwaliteitsplan “Tusken de Marren” heeft vastgesteld. Naast het vastleggen van de beeldkwaliteit voor de recreatieve ontwikkeling aan weerszijden van de Meinesleat in Akkrum, dient het beeldkwaliteitsplan tevens als inspiratiebron voor degenen die voornemens zijn bouwplannen te realiseren, of anderzijds veranderingen aan te brengen binnen het gebied</text:p>
            <text:p text:style-name="common-al">Bij de vaststelling zijn ten opzichte van het ontwerp-beeldkwaliteitsplan enkele aanpassingen aangebracht. Dat betreft enerzijds meer flexibiliteit voor de zone met recreatiewoningen wordt geboden voor wat betreft het materiaalgebruik en de toegestane kapvormen. Ook afgeknotte zadeldaken en afgeknotte schilddaken zijn nu toegestaan alsmede hout, baksteen, staal, glas, aluminium en plaatwerk van andere materialen. </text:p>
            <text:p text:style-name="common-al">Hier betreft het een correctie in de begrenzing van twee deelgebieden, minder accent op het gebruik van baksteen ten gunste van het gebruik van hout en het expliciet toestaan van zonnepanelen.</text:p>
            <text:p text:style-name="common-al">Dit beeldkwaliteitsplan maakt onderdeel uit van de Welstandsnota en kan door een ieder worden ingezien op het gemeentehuis. </text:p>
            <text:p text:style-name="last-al">
            <text:span text:style-name="nadrukcur">Burgemeester en wethouders van Heerenveen</text:spa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cvdr" style:parent-style-name="Standard"/>
    <style:style style:family="section" style:name="bladgemeenschappelijkeregeling"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71259</text:span><text:line-break/><text:date style:data-style-name="dag" text:fixed="true" text:date-value="2014-12-03"/><text:line-break/><text:date style:data-style-name="jaar" text:fixed="true" text:date-value="2014-12-0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1259</text:span><text:date style:data-style-name="nicedate" text:fixed="true" text:date-value="2014-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1259</text:span><text:date style:data-style-name="nicedate" text:fixed="true" text:date-value="2014-12-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eldkwaliteitsplan “Tusken de Marren” (gewijzigd) vastgesteld</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03</meta:user-defined>
    <meta:user-defined meta:name="OVERHEIDop.publicationIssue">71259</meta:user-defined>
    <meta:user-defined meta:name="OVERHEIDop.GmbID/DC.identifier">gmb-2014-71259</meta:user-defined>
    <meta:user-defined meta:name="OVERHEID.Gemeente/DC.creator">Heerenveen</meta:user-defined>
    <meta:user-defined meta:name="OVERHEID.TaxonomieBeleidsagenda/OVERHEID.category">Ruimte en infrastructuur | Ruimtelijke ordenin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OVERHEID.Gemeente/DC.spatial">Heerenveen</meta:user-defined>
    <meta:user-defined meta:name="OVERHEIDop.versieInformatie"/>
  </office:meta>
</office:document-meta>
</file>