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manifest>
</file>

<file path=content.xml><?xml version="1.0" encoding="utf-8"?>
<office:document-content xmlns:draw="urn:oasis:names:tc:opendocument:xmlns:drawing:1.0" xmlns:fo="urn:oasis:names:tc:opendocument:xmlns:xsl-fo-compatib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automatic-styles>
    <style:style style:family="section" style:name="section">
      <style:section-properties fo:margin-left="55mm"/>
    </style:style>
  </office:automatic-styles>
  <office:body>
    <office:text>
      <text:user-field-decls>
        <text:user-field-decl office:string-value="Gemeenteblad" office:value-type="string" text:name="OVERHEIDop.publicationName"/>
        <text:user-field-decl office:string-value="2014" office:value-type="string" text:name="OVERHEIDop.jaargang"/>
        <text:user-field-decl office:string-value="1089" office:value-type="string" text:name="OVERHEIDop.publicationIssue"/>
        <text:user-field-decl office:date-value="2014-01-10" office:value-type="date" text:name="DCTERMS.W3CDTF/DCTERMS.available"/>
        <text:user-field-decl office:string-value="GEMEENTEBLAD" office:value-type="string" text:name="titel"/>
        <text:user-field-decl office:string-value="Officiële uitgave van gemeente Heerenveen." office:value-type="string" text:name="subtitel"/>
      </text:user-field-decls>
      <text:section text:name="id_1_1" text:style-name="kop">
        <text:h text:outline-level="1" text:style-name="titel-3">Verordening op de heffing en de invordering van leges 2014</text:h>
      </text:section>
      <text:section text:name="id_1_2" text:style-name="regeling">
        <text:section text:name="id_1_1_1" text:style-name="aanhef">
          <text:p text:style-name="al-first"/>
        </text:section>
        <text:section text:name="id_1_1_2" text:style-name="regeling-tekst">
          <text:section text:name="id_1_1_1_1_2" text:style-name="kop">
            <text:h text:outline-level="1" text:style-name="titel-6"/>
          </text:section>
          <text:p text:style-name="al-first">gelezen het voorstel van het college van burgemeester en wethouders van 12 november 2013;</text:p>
          <text:p text:style-name="al">gelet op de artikelen 156, eerste en tweede lid, aanhef en onderdeel h en 229, eerste lid, aanhef en onderdeel b, van de Gemeentewet en artikel 1 van de Wet van 13 oktober 2011, houdende regeling van een grondslag voor de heffing van rechten voor de Nederlandse identiteitskaart (Stb. 2011, 440);</text:p>
          <text:p text:style-name="al">besluit vast te stellen de volgende verordening:</text:p>
          <text:p text:style-name="al">Verordening op de heffing en de invordering van leges 2014</text:p>
          <text:p text:style-name="al"/>
          <text:section text:name="id_1_1_1_1_2" text:style-name="kop">
            <text:h text:outline-level="1" text:style-name="titel-6">Begripsomschrijvingen</text:h>
          </text:section>
          <text:p text:style-name="al-first">Deze verordening verstaat onder:</text:p>
          <text:list text:style-name="lijst">
            <text:list-item>
              <text:number>a.</text:number>
              <text:p text:style-name="al-first">'dag': de periode van 0.00 uur tot 24.00 uur, waarbij een gedeelte van een dag als een hele dag wordt aangemerkt;</text:p>
            </text:list-item>
            <text:list-item>
              <text:number>b.</text:number>
              <text:p text:style-name="al-first">'week': een aaneengesloten periode van zeven dagen;</text:p>
            </text:list-item>
            <text:list-item>
              <text:number>c.</text:number>
              <text:p text:style-name="al-first">'maand': het tijdvak dat loopt van de n-de dag in een kalendermaand tot en met de (n-1)de dag in de volgende kalendermaand;</text:p>
            </text:list-item>
            <text:list-item>
              <text:number>d.</text:number>
              <text:p text:style-name="al-first">'jaar': het tijdvak dat loop van de n-de dag in een kalenderjaar tot en met de </text:p>
            </text:list-item>
            <text:list-item>
              <text:number>e.</text:number>
              <text:p text:style-name="al-first">(n-1)de dag in het volgende kalenderjaar;</text:p>
            </text:list-item>
            <text:list-item>
              <text:number>f.</text:number>
              <text:p text:style-name="al-first">'kalenderjaar': de periode van 1 januari tot en met 31 december;</text:p>
            </text:list-item>
            <text:list-item>
              <text:number>g.</text:number>
              <text:p text:style-name="al-first">Algemene Plaatselijke Verordening Heerenveen 2012: de Algemene Plaatselijke Verordening Heerenveen 2012, vastgesteld door de raad van de gemeente Heerenveen;</text:p>
            </text:list-item>
            <text:list-item>
              <text:number>h.</text:number>
              <text:p text:style-name="al-first">Algemene Plaatselijke Verordening Boarnsterhim: de Algemene plaatselijke verordening Boarnsterhim 2009, vastgesteld door de raad van de voormalige gemeente Boarnsterhim, voor zover dit het grondgebied betreft dat in het kader van de gemeentelijke herindeling vanaf 1 januari 2014 onderdeel wordt van de (nieuwe) gemeente Heerenveen;</text:p>
            </text:list-item>
            <text:list-item>
              <text:number>i.</text:number>
              <text:p text:style-name="al-first">Ligplaatsenverordening Boarnsterhim: de Ligplaatsenverordening gemeente Boarnsterhim 2012, vastgesteld door de raad van de voormalige gemeente Boarnsterhim, voor zover dit het grondgebied betreft dat in het kader van de gemeentelijke herindeling vanaf 1 januari 2014 onderdeel wordt van de (nieuwe) gemeente Heerenveen.</text:p>
            </text:list-item>
          </text:list>
          <text:section text:name="id_1_1_1_1_2" text:style-name="kop">
            <text:h text:outline-level="1" text:style-name="titel-6">Belastbaar feit</text:h>
          </text:section>
          <text:p text:style-name="al-first">Onder de naam 'leges' worden rechten geheven voor: </text:p>
          <text:list text:style-name="lijst">
            <text:list-item>
              <text:number>a.</text:number>
              <text:p text:style-name="al-first">het genot van door het gemeentebestuur verstrekte diensten;</text:p>
            </text:list-item>
            <text:list-item>
              <text:number>b.</text:number>
              <text:p text:style-name="al-first">het verrichten van handelingen ten behoeve van een aanvraag van een Nederlandse identiteitskaart als bedoeld in artikel 2, tweede lid, van de Paspoortwet; </text:p>
            </text:list-item>
          </text:list>
          <text:p text:style-name="al">een en ander zoals genoemd in deze verordening en de daarbij behorende tarieventabel.</text:p>
          <text:section text:name="id_1_1_1_1_2" text:style-name="kop">
            <text:h text:outline-level="1" text:style-name="titel-6">Belastingplicht</text:h>
          </text:section>
          <text:p text:style-name="al-first">Belastingplichtig is de aanvrager van de dienst of van de Nederlandse identiteitskaart dan wel degene ten behoeve van wie de dienst is verleend of de handelingen zijn verricht.</text:p>
          <text:section text:name="id_1_1_1_1_2" text:style-name="kop">
            <text:h text:outline-level="1" text:style-name="titel-6">Vrijstellingen</text:h>
          </text:section>
          <text:p text:style-name="al-first">De leges worden niet geheven voor:</text:p>
          <text:list text:style-name="lijst">
            <text:list-item>
              <text:number>a.</text:number>
              <text:p text:style-name="al-first">diensten waarvan de kosten krachtens afdeling 6.4 van de Wet ruimtelijke ordening (grondexploitatie) zijn of worden verhaald;</text:p>
            </text:list-item>
            <text:list-item>
              <text:number>b.</text:number>
              <text:p text:style-name="al-first">diensten met betrekking tot een aanvraag tot verlening of gehele of gedeeltelijke intrekking van een omgevingsvergunning of wijziging van voorschriften van een omgevingsvergunning, voor zover die aanvraag betrekking heeft op een activiteit met betrekking tot een inrichting als bedoeld in artikel 2.1, eerste lid, onder e, van de Wet algemene bepalingen omgevingsrecht;</text:p>
            </text:list-item>
            <text:list-item>
              <text:number>c.</text:number>
              <text:p text:style-name="al-first">het in behandeling nemen van een aanvraag tot verlening van een omgevingsvergunning als bedoeld in artikel 2.1, eerste lid, onder i, van de Wet algemene bepalingen omgevingsrecht, voor zover het een activiteit betreft bedoeld in artikel 2.2a van het Besluit omgevingsrecht (omgevingsvergunning beperkte milieutoets);</text:p>
            </text:list-item>
            <text:list-item>
              <text:number>d.</text:number>
              <text:p text:style-name="al-first">het afgeven van bewijzen van onvermogen;</text:p>
            </text:list-item>
            <text:list-item>
              <text:number>e.</text:number>
              <text:p text:style-name="al-first">het afgeven van stukken, nodig voor de ontvangst van pensioenen, lijfrenten, wachtgelden, loon of bezoldiging;</text:p>
            </text:list-item>
            <text:list-item>
              <text:number>f.</text:number>
              <text:p text:style-name="al-first">het afgeven van beschikkingen op verzoekschriften en bezwaarschriften ter zake van plaatselijke belastingen;</text:p>
            </text:list-item>
            <text:list-item>
              <text:number>g.</text:number>
              <text:p text:style-name="al-first">de aan belanghebbende uitgereikt wordende beschikkingen of afschriften daarvan houdende aanstelling, benoeming, bevordering, ontslag, toekenning van bezoldiging, vergoeding of toelage, dan wel verhoging hiervan, betrekkelijk enige gemeentelijke functie of dienstverlening jegens de gemeente;</text:p>
            </text:list-item>
            <text:list-item>
              <text:number>h.</text:number>
              <text:p text:style-name="al-first">de aan belanghebbende uitgereikt wordende beschikkingen of afschriften daarvan, houdende beslissing op een aanvraag om subsidie uit de gemeentekas;</text:p>
            </text:list-item>
            <text:list-item>
              <text:number>i.</text:number>
              <text:p text:style-name="al-first">nasporingen in de bij het gemeentearchief berustende stukken welke uitsluitend strekken ten behoeve van een wetenschappelijk doel;</text:p>
            </text:list-item>
            <text:list-item>
              <text:number>j.</text:number>
              <text:p text:style-name="al-first">vergunningvrije bouwwerkzaamheden die bij beschermde beeldbepalende objecten wel vergunningplichtig zijn.</text:p>
            </text:list-item>
          </text:list>
          <text:section text:name="id_1_1_1_1_2" text:style-name="kop">
            <text:h text:outline-level="1" text:style-name="titel-6">Maatstaven van heffing en tarieven</text:h>
          </text:section>
          <text:list>
            <text:list-item>
              <text:number>1.</text:number>
              <text:p text:style-name="al-first">De leges worden geheven naar de maatstaven en tarieven, opgenomen in de bij deze verordening behorende tarieventabel.</text:p>
            </text:list-item>
            <text:list-item>
              <text:number>2.</text:number>
              <text:p text:style-name="al-first">Voor het in behandeling nemen van een aanvraag tot het nemen van een projectuitvoeringsbesluit als bedoeld in artikel 2.10 van de Crisis- en herstelwet bedraagt het tarief de som van de bedragen die op grond van deze verordening verschuldigd zouden zijn voor het in behandeling nemen van een aanvraag tot het verkrijgen van een vergunning, ontheffing, vrijstelling of enig ander besluit in het kader van de ontwikkeling en verwezenlijking van het project, voor zover het projectuitvoeringsbesluit strekt ter vervanging van deze besluiten, zoals bedoeld in artikel 2.10, derde lid, van de Crisis- en herstelwet .</text:p>
            </text:list-item>
            <text:list-item>
              <text:number>3.</text:number>
              <text:p text:style-name="al-first">Voor de berekening van de leges wordt een gedeelte van een in de tarieventabel genoemde eenheid als een volle eenheid aangemerkt.</text:p>
            </text:list-item>
            <text:list-item>
              <text:number>4.</text:number>
              <text:p text:style-name="al-first">Belastingbedragen van minder dan € 2,50 worden niet geheven.</text:p>
            </text:list-item>
          </text:list>
          <text:section text:name="id_1_1_1_1_2" text:style-name="kop">
            <text:h text:outline-level="1" text:style-name="titel-6">Wijze van heffing</text:h>
          </text:section>
          <text:list>
            <text:list-item>
              <text:number>1.</text:number>
              <text:p text:style-name="al-first">De leges worden geheven door middel van een mondelinge dan wel een gedagtekende schriftelijke kennisgeving, waaronder mede wordt begrepen een stempelafdruk, zegel, nota of andere schriftuur, al dan niet verzonden langs de elektronische weg conform de bepalingen van artikel 2:14 Algemene wet bestuursrecht. Het gevorderde bedrag wordt mondeling dan wel door toezending of uitreiking van de schriftelijke kennisgeving aan de belastingschuldige bekendgemaakt.</text:p>
            </text:list-item>
            <text:list-item>
              <text:number>2.</text:number>
              <text:p text:style-name="al-first">De leges voor digitale dienstverlening wordt in afwijking van het bepaalde in het eerste lid geheven bij wege van voldoening op aangifte door middel van directe betaling via de internetkassa.</text:p>
            </text:list-item>
          </text:list>
          <text:section text:name="id_1_1_1_1_2" text:style-name="kop">
            <text:h text:outline-level="1" text:style-name="titel-6">Termijnen van betaling</text:h>
          </text:section>
          <text:list>
            <text:list-item>
              <text:number>1.</text:number>
              <text:p text:style-name="al-first">In afwijking van artikel 9, eerste lid van de Invorderingswet 1990 moeten de leges worden betaald ingeval de kennisgeving bedoeld in artikel 6:</text:p>
              <text:list text:style-name="lijst">
                <text:list-item>
                  <text:number>a.</text:number>
                  <text:p text:style-name="al-first">mondeling wordt gedaan: op het moment van het doen van de kennisgeving;</text:p>
                </text:list-item>
                <text:list-item>
                  <text:number>b.</text:number>
                  <text:p text:style-name="al-first">digitaal wordt gedaan, door middel van directe betaling via internetkassa;</text:p>
                </text:list-item>
                <text:list-item>
                  <text:number>c.</text:number>
                  <text:p text:style-name="al-first">schriftelijk wordt gedaan: op het moment van uitreiken van de kennisgeving, dan wel in geval van –al dan niet langs elektronische weg - toezending daarvan, binnen veertien dagen na de dagtekening van de kennisgeving.</text:p>
                </text:list-item>
              </text:list>
            </text:list-item>
            <text:list-item>
              <text:number>2.</text:number>
              <text:p text:style-name="al-first">De Algemene termijnenwet is niet van toepassing op de in het eerste lid gestelde termijnen.</text:p>
            </text:list-item>
          </text:list>
          <text:section text:name="id_1_1_1_1_2" text:style-name="kop">
            <text:h text:outline-level="1" text:style-name="titel-6">Kwijtschelding</text:h>
          </text:section>
          <text:p text:style-name="al-first">Bij de invordering van de leges wordt geen kwijtschelding verleend.</text:p>
          <text:section text:name="id_1_1_1_1_2" text:style-name="kop">
            <text:h text:outline-level="1" text:style-name="titel-6">Ontheffing bij tussentijdse beëindiging van abonnementen</text:h>
          </text:section>
          <text:p text:style-name="al-first">Indien de heffing van leges geschiedt bij wijze van abonnement, wordt bij tussentijdse beëindiging van een abonnement op schriftelijke aanvraag van de houder, ontheffing verleend over zoveel twaalfde gedeelten, als na het tijdstip van de beëindiging van het abonnement nog volle kalendermaanden overblijven.</text:p>
          <text:section text:name="id_1_1_1_1_2" text:style-name="kop">
            <text:h text:outline-level="1" text:style-name="titel-6">Overdracht van bevoegdheden</text:h>
          </text:section>
          <text:p text:style-name="al-first">Het college is bevoegd tot het wijzigen van deze verordening, indien de wijzigingen:</text:p>
          <text:list text:style-name="lijst">
            <text:list-item>
              <text:number>a.</text:number>
              <text:p text:style-name="al-first">van zuiver redactionele aard zijn;</text:p>
            </text:list-item>
            <text:list-item>
              <text:number>b.</text:number>
              <text:p text:style-name="al-first">een gevolg zijn van nieuwe of gewijzigde rijksregelgeving die in werking treedt binnen drie maanden na de officiële bekendmaking van de inwerkingtreding ervan in het Staatsblad of de Staatscourant en de volgende hoofdstukken of onderdelen van titel 1 van de tarieventabel betreft:</text:p>
              <text:list text:style-name="lijst">
                <text:list-item>
                  <text:number>1.</text:number>
                  <text:p text:style-name="al-first">akten burgerlijke stand;</text:p>
                </text:list-item>
                <text:list-item>
                  <text:number>2.</text:number>
                  <text:p text:style-name="al-first">reisdocumenten;</text:p>
                </text:list-item>
                <text:list-item>
                  <text:number>3.</text:number>
                  <text:p text:style-name="al-first">rijbewijzen;</text:p>
                </text:list-item>
                <text:list-item>
                  <text:number>4.</text:number>
                  <text:p text:style-name="al-first">papieren verstrekking uit gemeentelijke basisadministratie persoonsgegevens;</text:p>
                </text:list-item>
                <text:list-item>
                  <text:number>5.</text:number>
                  <text:p text:style-name="al-first">verstrekkingen op grond van de Wet bescherming persoonsgegevens;</text:p>
                </text:list-item>
                <text:list-item>
                  <text:number>6.</text:number>
                  <text:p text:style-name="al-first">verklaring omtrent gedrag;</text:p>
                </text:list-item>
                <text:list-item>
                  <text:number>7.</text:number>
                  <text:p text:style-name="al-first">kansspelen,</text:p>
                </text:list-item>
              </text:list>
            </text:list-item>
          </text:list>
          <text:p text:style-name="al">een en ander voor zover met deze wijzigingen niet reeds bij het vaststellen of latere wijziging van deze verordening bij raadsbesluit rekening is gehouden.</text:p>
          <text:section text:name="id_1_1_1_1_2" text:style-name="kop">
            <text:h text:outline-level="1" text:style-name="titel-6">Nadere regels door het college van burgemeester en wethouders</text:h>
          </text:section>
          <text:p text:style-name="al-first">Het college van burgemeester en wethouders kan nadere regels geven met betrekking tot de heffing en de invordering van de leges.</text:p>
          <text:section text:name="id_1_1_1_1_2" text:style-name="kop">
            <text:h text:outline-level="1" text:style-name="titel-6">Overgangsbepalingen</text:h>
          </text:section>
          <text:p text:style-name="al-first">Met ingang van de in artikel 13 genoemde datum van heffing, wordt de in de raadsvergadering van 9 december 2013 vastgestelde Legesverordening 2014 en de bijbehorende tarieventabel ingetrokken, met dien verstande dat zij van toepassing blijft op de belastbare feiten die zich voor die datum hebben voorgedaan. </text:p>
          <text:section text:name="id_1_1_1_1_2" text:style-name="kop">
            <text:h text:outline-level="1" text:style-name="titel-6">Inwerkingtreding</text:h>
          </text:section>
          <text:list>
            <text:list-item>
              <text:number>1.</text:number>
              <text:p text:style-name="al-first">Deze verordening treedt in werking met ingang van de eerste dag na die van de bekendmaking.</text:p>
            </text:list-item>
            <text:list-item>
              <text:number>2.</text:number>
              <text:p text:style-name="al-first">De datum van ingang van de heffing is 1 januari 2014. </text:p>
            </text:list-item>
          </text:list>
          <text:section text:name="id_1_1_1_1_2" text:style-name="kop">
            <text:h text:outline-level="1" text:style-name="titel-6">Citeertitel</text:h>
          </text:section>
          <text:p text:style-name="al-first">Deze verordening wordt aangehaald als: Legesverordening 2014.</text:p>
        </text:section>
        <text:section text:name="id_1_1_3" text:style-name="regeling-sluiting">
          <text:p text:style-name="dagtekening"><text:s/>Aldus vastgesteld in de openbare raadsvergadering van 2 januari 2014.</text:p>
          <text:section text:name="id_1_1_1_2" text:style-name="ondertekening"/>
          <text:p text:style-name="al-first">De griffier, De voorzitter,</text:p>
          <text:section text:name="id_1_1_1_4" text:style-name="ondertekening"/>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dc="http://purl.org/dc/elements/1.1/" xmlns:meta="urn:oasis:names:tc:opendocument:xmlns:meta:1.0" xmlns:office="urn:oasis:names:tc:opendocument:xmlns:office:1.0" office:version="1.2">
  <office:meta>
    <meta:generator>opxml2odf - Version KO 0.1</meta:generator>
    <dc:title/>
    <meta:user-defined meta:name="DC.title">Verordening op de heffing en de invordering van leges 2014</meta:user-defined>
    <meta:user-defined meta:name="OVERHEIDop.doctype">Officiële Publicaties, versie 1.1</meta:user-defined>
    <meta:user-defined meta:name="OVERHEIDop.publicationName">Gemeenteblad</meta:user-defined>
    <meta:user-defined meta:name="DCTERMS.W3CDTF/OVERHEIDop.jaargang">2014</meta:user-defined>
    <meta:user-defined meta:name="DCTERMS.W3CDTF/DCTERMS.available">10-01-2014</meta:user-defined>
    <meta:user-defined meta:name="OVERHEIDop.publicationIssue">1089</meta:user-defined>
    <meta:user-defined meta:name="OVERHEIDop.GmbID/DC.identifier">gmb-2014-1089</meta:user-defined>
    <meta:user-defined meta:name="OVERHEID.Gemeente/DC.creator">Heerenveen</meta:user-defined>
    <meta:user-defined meta:name="OVERHEID.TaxonomieBeleidsagenda/OVERHEID.category">Financiën | Belasting</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Heerenveen</meta:user-defined>
    <meta:user-defined meta:name="OVERHEIDgvop.Informatietype/DC.type">Verordeningen</meta:user-defined>
    <meta:user-defined meta:name="OVERHEID.Gemeente/DCTERMS.publisher">Heerenveen</meta:user-defined>
    <meta:user-defined meta:name="OVERHEIDop.externeBijlage">exb-2014-213</meta:user-defined>
    <meta:user-defined meta:name="OVERHEID.Gemeente/DC.spatial">Heerenveen</meta:user-defined>
    <meta:user-defined meta:name="OVERHEIDop.versieInformatie"/>
  </office:meta>
</office:document-meta>
</file>