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NDAATREGELING VAN HET ALGEMEEN BESTUUR</text:p>
      <text:section text:name="regeling_id1-3-2" text:style-name="regeling">
        <text:section text:name="aanhef_id1-3-2-1" text:style-name="aanhef">
          <text:section text:name="preambule_id1-3-2-1-1" text:style-name="preambule">
            <text:p text:style-name="al">Het Algemeen Bestuur van de Gemeenschappelijke Regeling Belastingsamenwerking Oost-Brabant;</text:p>
            <text:p text:style-name="al">Overwegende dat;</text:p>
            <text:p text:style-name="al">a. bevoegdheden die vanuit de Gemeenschappelijke Regeling toekomen aan het Algemeen Bestuur in praktische zin veelal kunnen worden uitgeoefend door het Dagelijks Bestuur, zonder inbreng van het Algemeen Bestuur;</text:p>
            <text:p text:style-name="al">b. uitoefening van bevoegdheden door het Dagelijks Bestuur de wendbaarheid en flexibiliteit van de Belastingsamenwerking Oost-Brabant ten goede komt, zonder wet- en regelgeving geweld aan te doen;</text:p>
            <text:p text:style-name="al">c. artikel 38, lid 1 van de Gemeenschappelijke Regeling Belastingsamenwerking Oost-Brabant 2024 het Algemeen Bestuur ruimte biedt voor het mandateren van alle bevoegdheden aan het Dagelijks Bestuur, behoudens de bevoegdheden als genoemd in het tweede lid van artikel 38 van de Gemeenschappelijke Regeling Belastingsamenwerking Oost-Brabant 2024 én voor zover de aard van de bevoegdheid zich niet tegen mandatering aan het dagelijks Bestuur verzet;</text:p>
            <text:p text:style-name="al">d. het Algemeen Bestuur met deze mandaatregeling in de ruimste zin invulling wenst te geven aan de bevoegdheid tot mandatering aan het Dagelijks Bestuur;</text:p>
            <text:p text:style-name="al"/>
            <text:p text:style-name="al">Gelet op artikel 38 van de Gemeenschappelijke Regeling Belastingsamenwerking Oost-Brabant 2024;</text:p>
            <text:p text:style-name="al">BESLUIT:</text:p>
            <text:p text:style-name="al">Tot vaststelling van de:</text:p>
            <text:p text:style-name="al">Mandaatregeling van het Algemeen Bestuur BSOB aan het Dagelijks Bestuur BSOB</text:p>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Artikel</text:span> <text:span text:style-name="artikel_kop_nr"/> I </text:p>
            <text:p text:style-name="al">1. Met toepassing van artikel 38, lid 1 van de Gemeenschappelijke Regeling Belastingsamenwerking Oost-Brabant 2024 verleent het Algemeen Bestuur mandaat aan het Dagelijks Bestuur voor alle aan het Algemeen bestuur toekomende bevoegdheden, met uitzondering van de bevoegdheden als genoemd in het tweede lid van artikel 38 van de Gemeenschappelijke Regeling Belastingsamenwerking Oost-Brabant 2024.</text:p>
            <text:p text:style-name="al">2. In het tweede lid van artikel 38 van de Gemeenschappelijke Regeling Belastingsamenwerking Oost-Brabant 2024 zijn van mandatering uitgesloten de volgende bevoegdheden van het Algemeen Bestuur:</text:p>
            <text:p text:style-name="al">a. het vaststellen of wijzigen van de begroting;</text:p>
            <text:p text:style-name="al">b. het vaststellen van de jaarrekening;</text:p>
            <text:p text:style-name="al">c. het vaststellen van regels met betrekking tot de organisatie van de administratie en het beheer van vermogenswaarden van het samenwerkingsverband;</text:p>
            <text:p text:style-name="al">d. het vaststellen van regels met betrekking tot de controle op de administratie en het beheer van vermogenswaarden van het samenwerkingsverband.</text:p>
            <text:p text:style-name="al">3. In aanvulling op lid 1, draagt het Algemeen Bestuur aan het Dagelijks Bestuur niet over de volgende bevoegdheden:</text:p>
            <text:p text:style-name="al">a. het benoemen van leden van het Dagelijks Bestuur;</text:p>
            <text:p text:style-name="al">b. het uitoefenen van controle op het Dagelijks Bestuur;</text:p>
            <text:p text:style-name="al">c. het uitoefenen van bevoegdheden met betrekking tot wijziging van de Gemeenschappelijke Regeling;</text:p>
            <text:p text:style-name="al">aangezien de aard van de bevoegdheden zich verzet tegen mandatering aan het Dagelijks Bestuur.</text:p>
            <text:p text:style-name="al"/>
          </text:section>
          <text:section text:name="artikel_id1-3-2-2-3" text:style-name="artikel">
            <text:p text:style-name="artikel_kop_titel"><text:span text:style-name="artikel_kop_label">Artikel</text:span> <text:span text:style-name="artikel_kop_nr"/> II </text:p>
            <text:p text:style-name="al">1. Dit mandaatbesluit treedt in werking direct na het nemen van dit besluit.</text:p>
            <text:p text:style-name="al">2. Dit mandaatbesluit wordt gepubliceerd op de website van de Belastingsamenwerking Oost-Brabant en www.overheid.nl.</text:p>
            <text:p text:style-name="al">3. Dit mandaatbesluit wordt aangehaald als ‘Mandaatregeling van het Algemeen Bestuur BSOB aan het Dagelijks Bestuur BSOB’.</text:p>
            <text:p text:style-name="al"/>
            <text:p text:style-name="al"/>
          </text:section>
        </text:section>
        <text:section text:name="regeling-sluiting_id1-3-2-3" text:style-name="regeling-sluiting">
          <text:section text:name="ondertekening_id1-3-2-3-1">
            <text:p><text:span text:style-name="functie">Aldus vastgesteld in de vergadering van het Algemeen Bestuur van BSOB van 27 maart 2026.</text:span></text:p>
            <text:p><text:span text:style-name="functie"/></text:p>
            <text:p><text:span text:style-name="functie"/></text:p>
            <text:p><text:span text:style-name="functie">De voorzitter    De 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Belastingsamenwerking Oost-Brabant</text:p>
            </table:table-cell>
            <table:table-cell office:value-type="string" table:style-name="header.C">
              <text:p text:style-name="headerright"><text:span text:style-name="nr">Nr. 877</text:span><text:line-break/><text:date style:data-style-name="dag" text:fixed="true" text:date-value="2026-04-14"/><text:line-break/><text:date style:data-style-name="jaar" text:fixed="true" text:date-value="2026-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877</text:span><text:date style:data-style-name="nicedate" text:fixed="true" text:date-value="2026-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877</text:span><text:date style:data-style-name="nicedate" text:fixed="true" text:date-value="2026-04-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RegionaalSamenwerkingsorgaan/DC.creator">Belastingsamenwerking Oost-Brabant</meta:user-defined>
    <meta:user-defined meta:name="OVERHEIDop.Rubriek/DC.type">delegatie- of mandaatbesluit</meta:user-defined>
    <meta:user-defined meta:name="OVERHEID.Informatietype/DC.type">officiële publicatie</meta:user-defined>
    <meta:user-defined meta:name="OVERHEID.RegionaalSamenwerkingsorgaan/DCTERMS.publisher">Belastingsamenwerking Oost-Brabant</meta:user-defined>
    <meta:user-defined meta:name="OVERHEID.RegionaalSamenwerkingsorgaan/OVERHEID.authority">Belastingsamenwerking Oost-Brabant</meta:user-defined>
    <meta:user-defined meta:name="OVERHEID.TaxonomieBeleidsagendaDecentraal/OVERHEID.category">Bestuur | Organisatie en beleid</meta:user-defined>
    <meta:user-defined meta:name="DC.source">N.v.t.</meta:user-defined>
    <meta:user-defined meta:name="DCTERMS.alternative">MANDAATREGELING VAN HET ALGEMEEN BESTUUR</meta:user-defined>
    <dc:language>nl</dc:language>
    <meta:user-defined meta:name="OVERHEIDop.locatietype/OVERHEIDop.gebiedsmarkering">Gemeente</meta:user-defined>
    <meta:user-defined meta:name="DC.title">MANDAATREGELING VAN HET ALGEMEEN BESTUUR</meta:user-defined>
    <meta:user-defined meta:name="DCTERMS.W3CDTF/DCTERMS.available">2026-04-14</meta:user-defined>
    <meta:user-defined meta:name="DCTERMS.W3CDTF/OVERHEIDop.jaargang">2026</meta:user-defined>
    <meta:user-defined meta:name="OVERHEIDop.publicationIssue">877</meta:user-defined>
    <meta:user-defined meta:name="OVERHEIDop.betreftRegeling">CVDR760494_1</meta:user-defined>
    <meta:user-defined meta:name="OVERHEIDop.BgrID/DC.identifier">bgr-2026-877</meta:user-defined>
    <meta:user-defined meta:name="xs:date/OVERHEIDop.startdatum">2026-04-01</meta:user-defined>
    <meta:user-defined meta:name="OVERHEIDop.versieInformatie"/>
  </office:meta>
</office:document-meta>
</file>