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oningsbeleid voor ambtenaren en medewerkers Flexkompaan-regulier</text:p>
      <text:section text:name="regeling_id1-3-2" text:style-name="regeling">
        <text:section text:name="aanhef_id1-3-2-1" text:style-name="aanhef">
          <text:section text:name="preambule_id1-3-2-1-1" text:style-name="preambule">
            <text:p text:style-name="al">Het dagelijks bestuur van WVS;</text:p>
            <text:p text:style-name="al"/>
            <text:p text:style-name="al">gelezen het voorstel van de ambtelijk secretaris dd. 27 februari 2026, no. 66A;</text:p>
            <text:p text:style-name="al"/>
            <text:p text:style-name="al">overwegende dat het Lokaal Overleg op 5 februari 2026 heeft ingestemd met het voorgestelde beleid voor ambtenaren en medewerkers Flexkompaan-regulier;</text:p>
            <text:p text:style-name="al"/>
            <text:p text:style-name="al">gelet op de gemeenschappelijke regeling WVS en de Cao SGO;</text:p>
            <text:p text:style-name="al"/>
            <text:p text:style-name="al"> b e s l u i t :</text:p>
            <text:p text:style-name="al"/>
            <text:p text:style-name="al">vast te stellen het navolgende Beloningsbeleid voor ambtenaren en medewerkers Flexkompaan-regulier:</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In de Cao SGO zijn de salarisafspraken voor de ambtenaren en de medewerkers Flexkompaan-regulier geregeld. Bij WVS zijn in aanvulling hierop ook de volgende regels afgesproken (onder ‘medewerkers’ worden hier bedoeld de ambtenaren in dienst bij WVS en de medewerkers Flexkompaan-regulier):</text:p>
            <text:p text:style-name="al"/>
          </text:section>
          <text:section text:name="artikel_id1-3-2-2-2" text:style-name="artikel">
            <text:p text:style-name="artikel_kop_titel"><text:span text:style-name="artikel_kop_label">Artikel</text:span> <text:span text:style-name="artikel_kop_nr">1</text:span> Periodieke verhoging</text:p>
            <text:p text:style-name="al">Jaarlijks ontvangt de medewerker een periodieke verhoging. Een periodiek wordt toegekend een jaar na indiensttreding of een jaar na de bevordering naar een hogere loonschaal. De medewerker ontvangt zijn periodiek per de eerste van de maand waarin hij in dienst is getreden of per de eerste van de maand van de laatste bevordering naar een hogere loonschaal.</text:p>
            <text:p text:style-name="al"/>
          </text:section>
          <text:section text:name="artikel_id1-3-2-2-3" text:style-name="artikel">
            <text:p text:style-name="artikel_kop_titel"><text:span text:style-name="artikel_kop_label">Artikel</text:span> <text:span text:style-name="artikel_kop_nr">2</text:span> Weigeren periodieke verhoging</text:p>
            <text:p text:style-name="al">Wanneer de medewerker onvoldoende functioneert en de oorzaak is in de medewerker zelf gelegen, dan kan een periodiek worden onthouden. Voorwaarde is wel dat de medewerker tijdig, dus voor de datum van ingang, schriftelijk en gemotiveerd wordt ingelicht. Indien de medewerker een klacht indient tegen dit besluit en hij wordt later in het gelijk gesteld, wordt de periodiek met terugwerkende kracht toegekend. Een medewerker kan een periodieke verhoging nooit weigeren. Ook al zou dit bijvoorbeeld betekenen dat hij minder toeslagen of uitkering ontvangt.</text:p>
            <text:p text:style-name="al"/>
          </text:section>
          <text:section text:name="artikel_id1-3-2-2-4" text:style-name="artikel">
            <text:p text:style-name="artikel_kop_titel"><text:span text:style-name="artikel_kop_label">Artikel</text:span> <text:span text:style-name="artikel_kop_nr">3</text:span> Bevordering</text:p>
            <text:p text:style-name="al">Bij een bevordering naar een hogere loonschaal, wordt het salaris in de nieuwe loonschaal vastgesteld op hetzelfde of naast hogere bedrag en daarna vermeerderd met 1 periodiek.</text:p>
            <text:p text:style-name="al"/>
          </text:section>
          <text:section text:name="artikel_id1-3-2-2-5" text:style-name="artikel">
            <text:p text:style-name="artikel_kop_titel"><text:span text:style-name="artikel_kop_label">Artikel</text:span> <text:span text:style-name="artikel_kop_nr">4</text:span> Bevordering en periodiek vallen samen</text:p>
            <text:p text:style-name="al">Wanneer de medewerker wordt bevorderd in de maand waarin hij ook recht heeft op een periodieke verhoging, dan wordt de periodiek toegekend nadat de bevordering is uitgevoerd.</text:p>
            <text:p text:style-name="al"/>
          </text:section>
          <text:section text:name="artikel_id1-3-2-2-6" text:style-name="artikel">
            <text:p text:style-name="artikel_kop_titel"><text:span text:style-name="artikel_kop_label">Artikel</text:span> <text:span text:style-name="artikel_kop_nr">5</text:span> Functiewaardering komt lager uit dan huidige schaal</text:p>
            <text:p text:style-name="al">Als een functiebeschrijving lager uitkomt dan de huidige schaal van de medewerker, dan behoudt de medewerker zijn huidige loonschaal en de uitloop in treden tot einde dienstverband. Als er echter een nieuwe medewerker wordt aangenomen in de functie, wordt de nieuwe functieschaal gehanteerd.</text:p>
            <text:p text:style-name="al"/>
          </text:section>
          <text:section text:name="artikel_id1-3-2-2-7" text:style-name="artikel">
            <text:p text:style-name="artikel_kop_titel"><text:span text:style-name="artikel_kop_label">Artikel</text:span> <text:span text:style-name="artikel_kop_nr">6</text:span> Hardheidsclausule</text:p>
            <text:p text:style-name="al">Voor gevallen waarin deze regeling niet of niet naar billijkheid voorziet, vindt besluitvorming door de algemeen directeur van WVS (of in geval van Flexkompaan: statutair directeur) plaats.</text:p>
            <text:p text:style-name="al"/>
          </text:section>
          <text:section text:name="artikel_id1-3-2-2-8" text:style-name="artikel">
            <text:p text:style-name="artikel_kop_titel"><text:span text:style-name="artikel_kop_label"/> <text:span text:style-name="artikel_kop_nr"/> Slotbepalingen</text:p>
            <text:list text:style-name="id1-3-2-2-8-2">
              <text:list-item text:style-override="id1-3-2-2-8-2-1">
                <text:number>1.</text:number>
                <text:p text:style-name="al">Deze regeling treedt in werking op 1 mei 2026.</text:p>
              </text:list-item>
              <text:list-item text:style-override="id1-3-2-2-8-2-2">
                <text:number>2.</text:number>
                <text:p text:style-name="al">Deze regeling kan alleen worden gewijzigd met instemming van het Lokaal Overleg.</text:p>
              </text:list-item>
              <text:list-item text:style-override="id1-3-2-2-8-2-3">
                <text:number>3.</text:number>
                <text:p text:style-name="al">Deze regeling kan worden aangehaald als: “Beloningsbeleid voor ambtenaren en medewerkers Flexkompaan-regulier”.</text:p>
              </text:list-item>
            </text:list>
            <text:p text:style-name="al"/>
          </text:section>
        </text:section>
        <text:section text:name="regeling-sluiting_id1-3-2-3" text:style-name="regeling-sluiting">
          <text:section text:name="ondertekening_id1-3-2-3-1">
            <text:p><text:span text:style-name="functie">Aldus vastgesteld door het dagelijks bestuur van WVS op 9 maart 2026,</text:span></text:p>
            <text:p><text:span text:style-name="functie"/></text:p>
            <text:p><text:span text:style-name="functie">De secretaris, De voorzitter,</text:span></text:p>
            <text:p><text:span text:style-name="functie"/></text:p>
            <text:p><text:span text:style-name="functie"/></text:p>
            <text:p><text:span text:style-name="functie"/></text:p>
            <text:p><text:span text:style-name="functie">P.F.J.M. Havermans T.C. Meliss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WVS</text:p>
            </table:table-cell>
            <table:table-cell office:value-type="string" table:style-name="header.C">
              <text:p text:style-name="headerright"><text:span text:style-name="nr">Nr. 645</text:span><text:line-break/><text:date style:data-style-name="dag" text:fixed="true" text:date-value="2026-03-13"/><text:line-break/><text:date style:data-style-name="jaar" text:fixed="true" text:date-value="2026-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45</text:span><text:date style:data-style-name="nicedate" text:fixed="true" text:date-value="2026-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45</text:span><text:date style:data-style-name="nicedate" text:fixed="true" text:date-value="2026-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RegionaalSamenwerkingsorgaan/DC.creator">WVS</meta:user-defined>
    <meta:user-defined meta:name="OVERHEID.Informatietype/DC.type">officiële publicatie</meta:user-defined>
    <meta:user-defined meta:name="OVERHEIDop.Rubriek/DC.type">beleidsregel</meta:user-defined>
    <meta:user-defined meta:name="OVERHEID.RegionaalSamenwerkingsorgaan/DCTERMS.publisher">WVS</meta:user-defined>
    <meta:user-defined meta:name="OVERHEID.RegionaalSamenwerkingsorgaan/OVERHEID.authority">WVS</meta:user-defined>
    <meta:user-defined meta:name="OVERHEID.TaxonomieBeleidsagendaDecentraal/OVERHEID.category">Bestuur | Organisatie en beleid</meta:user-defined>
    <meta:user-defined meta:name="DC.source">Onbekend</meta:user-defined>
    <meta:user-defined meta:name="DCTERMS.abstract">Beloningsbeleid voor ambtenaren en medewerkers Flexkompaan-regulier</meta:user-defined>
    <meta:user-defined meta:name="DCTERMS.alternative">Beloningsbeleid voor ambtenaren en medewerkers Flexkompaan-regulier</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loningsbeleid voor ambtenaren en medewerkers Flexkompaan-regulier</meta:user-defined>
    <meta:user-defined meta:name="DCTERMS.W3CDTF/DCTERMS.available">2026-03-13</meta:user-defined>
    <meta:user-defined meta:name="DCTERMS.W3CDTF/OVERHEIDop.jaargang">2026</meta:user-defined>
    <meta:user-defined meta:name="OVERHEIDop.publicationIssue">645</meta:user-defined>
    <meta:user-defined meta:name="OVERHEIDop.betreftRegeling">CVDR758586_1</meta:user-defined>
    <meta:user-defined meta:name="xs:date/OVERHEIDop.startdatum">2026-05-01</meta:user-defined>
    <meta:user-defined meta:name="OVERHEIDop.BgrID/DC.identifier">bgr-2026-645</meta:user-defined>
    <meta:user-defined meta:name="OVERHEIDop.versieInformatie"/>
  </office:meta>
</office:document-meta>
</file>