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</office:automatic-styles>
  <office:body>
    <office:text>
      <text:p text:style-name="new_page_staatscourant"/>
      <text:p text:style-name="single-kop-titel">Agenda Dagelijks Bestuur GRSK 09-12-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atum</text:span>
                    </text:p>
                  </table:table-cell>
                  <table:table-cell table:style-name="entry" table:number-rows-spanned="1" table:number-columns-spanned="1">
                    <text:p text:style-name="table_al">09-12-2025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ijd</text:span>
                    </text:p>
                  </table:table-cell>
                  <table:table-cell table:style-name="entry" table:number-rows-spanned="1" table:number-columns-spanned="1">
                    <text:p text:style-name="table_al">15:00 - 17:0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gemeentehuis Eerse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Voorzitter</text:span>
                    </text:p>
                  </table:table-cell>
                  <table:table-cell table:style-name="entry" table:number-rows-spanned="1" table:number-columns-spanned="1">
                    <text:p text:style-name="table_al">W. Wouters</text:p>
                  </table:table-cell>
                </table:table-row>
              </table:table>
              <text:p text:style-name="table_bottom"/>
            </text:section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row table:style-name="row"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a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Ingekomen stukken: Brief Provincie aan Samenwerking Kempengemeenten m.b.t. begroting 2026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b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Ingekomen stukken: Motie Reusel-De Mierden - SW CDA VVD PvdA D66 - Tering naar de nering GRSK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c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Ingekomen stukken: Stand van zaken overgang Bijzondere Bijstand naar KempenPlu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d.1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Ingekomen stukken: Communicatie raadsvoorstel onderzoek toekomstige organisatiestructuur Reusel-De Mierd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Mededelingen: Voortgang verhuizing MD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f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Ingekomen stuk: Vastgesteld herindelingsontwerp Best-Oirscho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2.f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oortgang scenario's Best-Oirschot mondelinge toelicht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3.a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slag en besluitenlijst vorige vergadering DB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3.b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slagen bestuurscommissie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4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Informatiebeveiligingsbeleid 2026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5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Register van verwerkingen GRSK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6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ormenkad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7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ontroleprotocollen en financiële verord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8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ctualiseren verlofvoorz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9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grotingswijziging 2026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10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Kadernota 2027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11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ijziging organisatiemodel GRSK 2026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12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noeming nieuwe voorzitter DB- en AB-GRSK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13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oorbereiding agenda AB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14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Rondvraa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15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luiting</text:span>
                    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Namens Dagelijks Bestuur van de Samenwerking Kempengemeenten,</text:span></text:p>
          </text:section>
          <text:section text:name="ondertekening_id1-3-2-2-3">
            <text:p><text:span text:style-name="functie">W.A.C.M. Wouters, voorzitter</text:span></text:p>
          </text:section>
          <text:section text:name="ondertekening_id1-3-2-2-4">
            <text:p><text:span text:style-name="functie">T.A.W.A. Pulles, directeur 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Samenwerking Kempengemeenten</text:p>
            </table:table-cell>
            <table:table-cell office:value-type="string" table:style-name="header.C">
              <text:p text:style-name="headerright"><text:span text:style-name="nr">Nr. 512</text:span><text:line-break/><text:date style:data-style-name="dag" text:fixed="true" text:date-value="2026-02-26"/><text:line-break/><text:date style:data-style-name="jaar" text:fixed="true" text:date-value="2026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12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12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3/xml/MC-DRP-Voorlichting-Web-ZM.xml</meta:user-defined>
    <meta:user-defined meta:name="OVERHEID.RegionaalSamenwerkingsorgaan/DC.creator">Samenwerking Kempengemeenten</meta:user-defined>
    <meta:user-defined meta:name="OVERHEID.Informatietype/DC.type">officiële publicatie</meta:user-defined>
    <meta:user-defined meta:name="OVERHEID.RegionaalSamenwerkingsorgaan/DCTERMS.publisher">Samenwerking Kempengemeenten</meta:user-defined>
    <meta:user-defined meta:name="OVERHEID.RegionaalSamenwerkingsorgaan/OVERHEID.authority">Samenwerking Kempengemeenten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Agenda Dagelijks Bestuur GRSK 09-12-2025</meta:user-defined>
    <meta:user-defined meta:name="DCTERMS.W3CDTF/DCTERMS.available">2026-02-26</meta:user-defined>
    <meta:user-defined meta:name="DCTERMS.W3CDTF/OVERHEIDop.jaargang">2026</meta:user-defined>
    <meta:user-defined meta:name="OVERHEIDop.publicationIssue">512</meta:user-defined>
    <meta:user-defined meta:name="OVERHEIDop.BgrID/DC.identifier">bgr-2026-512</meta:user-defined>
    <meta:user-defined meta:name="OVERHEIDop.versieInformatie"/>
  </office:meta>
</office:document-meta>
</file>