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 functionarissen voor bijstandsverzoek Veiligheidsregio Gooi en Vechtstreek</text:p>
      <text:section text:name="regeling_id1-3-2" text:style-name="regeling">
        <text:section text:name="aanhef_id1-3-2-1" text:style-name="aanhef">
          <text:section text:name="preambule_id1-3-2-1-1" text:style-name="preambule">
            <text:p text:style-name="al">De algemeen directeur van de Veiligheidsregio Gooi en Vechtstreek,</text:p>
            <text:p text:style-name="al"/>
            <text:p text:style-name="al">
            <text:span text:style-name="nadrukvet">gelet op:</text:span>
          </text:p>
            <text:p text:style-name="al"/>
            <text:list text:style-name="id1-3-2-1-1-5">
              <text:list-item text:style-override="id1-3-2-1-1-5-1">
                <text:number>•</text:number>
                <text:p text:style-name="al">artikel 51 van de Wet Veiligheidsregio's;</text:p>
              </text:list-item>
              <text:list-item text:style-override="id1-3-2-1-1-5-2">
                <text:number>•</text:number>
                <text:p text:style-name="al">het Mandaatbesluit Veiligheidsregio Gooi en Vechtstreek;</text:p>
              </text:list-item>
            </text:list>
            <text:p text:style-name="al">
            <text:span text:style-name="nadrukvet">overwegende dat:</text:span>
          </text:p>
            <text:p text:style-name="al"/>
            <text:list text:style-name="id1-3-2-1-1-8">
              <text:list-item text:style-override="id1-3-2-1-1-8-1">
                <text:number>•</text:number>
                <text:p text:style-name="al">de voorzitter van de Veiligheidsregio Gooi en Vechtstreek op grond van artikel 51 van de Wet Veiligheidsregio's bevoegd is tot het verzoeken om bijstand;</text:p>
              </text:list-item>
              <text:list-item text:style-override="id1-3-2-1-1-8-2">
                <text:number>•</text:number>
                <text:p text:style-name="al">het in spoedeisende situaties wenselijk is dat zo weinig mogelijk tijd verloren gaat aan het indienen van een bijstandsaanvraag;</text:p>
              </text:list-item>
              <text:list-item text:style-override="id1-3-2-1-1-8-3">
                <text:number>•</text:number>
                <text:p text:style-name="al">de voorzitter van de Veiligheidsregio Gooi en Vechtstreek met het Mandaatbesluit toestemming heeft verleend om in spoedeisende situaties een bijstandsaanvraag op ambtelijk niveau in werking te stellen, met formele bekrachtiging achteraf;</text:p>
              </text:list-item>
              <text:list-item text:style-override="id1-3-2-1-1-8-4">
                <text:number>•</text:number>
                <text:p text:style-name="al">de voorzitter hiermee wenst te bewerkstelligen dat zo weinig mogelijk afbreuk wordt gedaan aan de snelheid of ingangsdatum van de te verlenen bijstand;</text:p>
              </text:list-item>
              <text:list-item text:style-override="id1-3-2-1-1-8-5">
                <text:number>•</text:number>
                <text:p text:style-name="al">dit besluit dient om functionarissen van de Veiligheidsregio Gooi en Vechtstreek aan te wijzen die deze bijstandsaanvraag op ambtelijk niveau in werking mogen stell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Functionaris</text:p>
            <text:p text:style-name="al">De functionarissen in de rol van ‘algemeen commandant brandweer’, werkzaam onder verantwoordelijkheid van het bestuur van de Veiligheidsregio Gooi en Vechtstreek dan wel van de Veiligheidsregio Flevoland voor zover zij het belang van de Veiligheidsregio Gooi en Vechtstreek dienen, worden aangewezen als de functionarissen die op ambtelijk niveau een bijstandsverzoek in werking mogen stellen, bedoeld in artikel 51 Wet Veiligheidsregio's, eerste en vijfde lid.</text:p>
          </text:section>
          <text:section text:name="artikel_id1-3-2-2-2" text:style-name="artikel">
            <text:p text:style-name="artikel_kop_titel"><text:span text:style-name="artikel_kop_label">Artikel</text:span> <text:span text:style-name="artikel_kop_nr">2</text:span> Voorwaarden </text:p>
            <text:list text:style-name="id1-3-2-2-2-2">
              <text:list-item text:style-override="id1-3-2-2-2-2">
                <text:number>1.</text:number>
                <text:p text:style-name="al">Uitsluitend in situaties van brand, ramp of crises waarin onmiddellijke bijstand nodig is, nu de capaciteit of het materieel van de Veiligheidsregio Gooi en Vechtstreek ter bestrijding hiervan ontoereikend is of dat naar waarschijnlijkheid spoedig zal zijn, heeft de functionaris, bedoeld in artikel 1, toestemming van de voorzitter van de Veiligheidsregio Gooi en Vechtstreek om de bijstandsaanvraag zonder voorafgaande instemming in werking te stellen. </text:p>
              </text:list-item>
              <text:list-item text:style-override="id1-3-2-2-2-3">
                <text:number>2.</text:number>
                <text:p text:style-name="al">De functionaris bepaalt in situaties als bedoeld in het eerste lid welke bijstand wordt gevraagd en stemt hierover af met de daartoe relevante functionarissen en organisaties op ambtelijk niveau.</text:p>
              </text:list-item>
              <text:list-item text:style-override="id1-3-2-2-2-4">
                <text:number>3.</text:number>
                <text:p text:style-name="al">De voorzitter van de Veiligheidsregio Gooi en Vechtstreek bekrachtigt de ambtelijke bijstandsaanvraag achteraf, met terugwerkende kracht tot de ambtelijke aanvraag door de aangewezen functionaris. </text:p>
              </text:list-item>
              <text:list-item text:style-override="id1-3-2-2-2-5">
                <text:number>4.</text:number>
                <text:p text:style-name="al">De functionaris vraagt de voorzitter van de Veiligheidsregio Gooi en Vechtstreek om diens schriftelijke bekrachtiging op het eerstvolgende passende moment, zodra de situatie en daaraan verwante prioriteiten dit toelaten.</text:p>
              </text:list-item>
              <text:list-item text:style-override="id1-3-2-2-2-6">
                <text:number>5.</text:number>
                <text:p text:style-name="al">De formele bekrachtiging dient ter bevestiging van de rechtsgeldigheid van de op ambtelijk niveau in werking gestelde bijstandsaanvraag. </text:p>
              </text:list-item>
              <text:list-item text:style-override="id1-3-2-2-2-7">
                <text:number>6.</text:number>
                <text:p text:style-name="al">Het uitgangspunt is dat de bijstandsaanvraag die in goede trouw en naar beste inzicht is ingezet, wordt bekrachtigd door de voorzitter. In het uitzonderlijke geval dat geen bekrachtiging wordt verleend, vindt afstemming plaats met de betrokken functionaris over eventuele aanpassingen van de aanvraag en/of vervolgacties.</text:p>
              </text:list-item>
            </text:list>
          </text:section>
          <text:section text:name="artikel_id1-3-2-2-3" text:style-name="artikel">
            <text:p text:style-name="artikel_kop_titel"><text:span text:style-name="artikel_kop_label">Artikel</text:span> <text:span text:style-name="artikel_kop_nr">3</text:span> Inwerkingtreding</text:p>
            <text:list text:style-name="id1-3-2-2-3-2">
              <text:list-item text:style-override="id1-3-2-2-3-2">
                <text:number>1.</text:number>
                <text:p text:style-name="al">Dit besluit treedt in werking op de dag na publicatie. </text:p>
              </text:list-item>
              <text:list-item text:style-override="id1-3-2-2-3-3">
                <text:number>2.</text:number>
                <text:p text:style-name="al">Van dit besluit wordt mededeling gedaan door plaatsing in het publicatieblad, bedoeld in artikel 2, vijfde lid, van de Bekendmakingswet.</text:p>
              </text:list-item>
            </text:list>
          </text:section>
        </text:section>
        <text:section text:name="regeling-sluiting_id1-3-2-3" text:style-name="regeling-sluiting">
          <text:section text:name="ondertekening_id1-3-2-3-1">
            <text:p><text:span text:style-name="functie">Aldus besloten op 26 januari 2026,</text:span></text:p>
          </text:section>
          <text:section text:name="ondertekening_id1-3-2-3-2">
            <text:p><text:span text:style-name="functie"/></text:p>
            <text:p><text:span text:style-name="functie">namens de voorzitter van de Veiligheidsregio Gooi en Vechtstreek,</text:span></text:p>
          </text:section>
          <text:section text:name="ondertekening_id1-3-2-3-3">
            <text:p><text:span text:style-name="functie"/></text:p>
            <text:p><text:span text:style-name="functie">Dhr. J. van der Zwan</text:span></text:p>
            <text:p><text:span text:style-name="functie">Algemeen directeur Veiligheidsregio Gooi en Vechtstree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Gooi en Vechtstreek</text:p>
            </table:table-cell>
            <table:table-cell office:value-type="string" table:style-name="header.C">
              <text:p text:style-name="headerright"><text:span text:style-name="nr">Nr. 427</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27</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27</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RegionaalSamenwerkingsorgaan/DC.creator">Veiligheidsregio Gooi en Vechtstreek</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Veiligheidsregio Gooi en Vechtstreek</meta:user-defined>
    <meta:user-defined meta:name="OVERHEID.RegionaalSamenwerkingsorgaan/OVERHEID.authority">Veiligheidsregio Gooi en Vechtstreek</meta:user-defined>
    <meta:user-defined meta:name="OVERHEID.TaxonomieBeleidsagendaDecentraal/OVERHEID.category">Bestuur | Organisatie en beleid</meta:user-defined>
    <meta:user-defined meta:name="DC.source">artikel 51 van de Wet veiligheidsregio’s]|[1.0:c:BWBR0027466&amp;artikel=51&amp;g=2025-07-01</meta:user-defined>
    <meta:user-defined meta:name="DC.source">Mandaatbesluit Veiligheidsregio Gooi en Vechtstreek]|[https://lokaleregelgeving.overheid.nl/CVDR750220/1</meta:user-defined>
    <meta:user-defined meta:name="DCTERMS.alternative">Aanwijzing functionarissen voor bijstandsverzoek Veiligheidsregio Gooi en Vechtstreek</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 functionarissen voor bijstandsverzoek Veiligheidsregio Gooi en Vechtstreek</meta:user-defined>
    <meta:user-defined meta:name="DCTERMS.W3CDTF/DCTERMS.available">2026-02-18</meta:user-defined>
    <meta:user-defined meta:name="DCTERMS.W3CDTF/OVERHEIDop.jaargang">2026</meta:user-defined>
    <meta:user-defined meta:name="OVERHEIDop.publicationIssue">427</meta:user-defined>
    <meta:user-defined meta:name="OVERHEIDop.betreftRegeling">CVDR757221_1</meta:user-defined>
    <meta:user-defined meta:name="OVERHEIDop.BgrID/DC.identifier">bgr-2026-427</meta:user-defined>
    <meta:user-defined meta:name="xs:date/OVERHEIDop.startdatum">2026-02-19</meta:user-defined>
    <meta:user-defined meta:name="OVERHEIDop.versieInformatie"/>
  </office:meta>
</office:document-meta>
</file>