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5-7">
      <text:list-level-style-bullet text:bullet-char="•" text:level="1">
        <style:list-level-properties text:min-label-width="10mm"/>
      </text:list-level-style-bullet>
    </text:list-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3-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office:automatic-styles>
  <office:body>
    <office:text>
      <text:p text:style-name="new_page_staatscourant"/>
      <text:p text:style-name="single-kop-titel">Besluit van het Dagelijks Bestuur van Regio Holland Rijnland tot verstrekking van politiegegevens aan school en betrokken ketenpartners bij ongeoorloofd schoolverzuim</text:p>
      <text:section text:name="regeling_id1-3-2" text:style-name="regeling">
        <text:section text:name="aanhef_id1-3-2-1" text:style-name="aanhef">
          <text:section text:name="preambule_id1-3-2-1-1" text:style-name="preambule">
            <text:p text:style-name="al">
            <text:span text:style-name="nadrukvet">Het Dagelijks Bestuur van Regio Holland Rijnland</text:span>;</text:p>
            <text:p text:style-name="al"/>
            <text:p text:style-name="al">overwegende dat,</text:p>
            <text:p text:style-name="al"/>
            <text:list text:style-name="id1-3-2-1-1-5">
              <text:list-item text:style-override="id1-3-2-1-1-5-1">
                <text:number>•</text:number>
                <text:p text:style-name="al"> Regio Holland Rijnland als werkgever van de leerrechtconsulenten, tevens buitengewoon opsporingsambtenaren (hierna: ‘Boa’s’), volgens artikel 1 onder c van het Besluit politiegegevens buitengewoon opsporingsambtenaren verwerkingsverantwoordelijke is voor de verwerking van politiegegevens in Domein III Onderwijs (handhaving van de Leerplichtwet);</text:p>
              </text:list-item>
              <text:list-item text:style-override="id1-3-2-1-1-5-2">
                <text:number>•</text:number>
                <text:p text:style-name="al">de landelijke Methodische aanpak Schoolverzuim voorziet in het delen van gegevens over de aanpak van verzuim, waaronder dwang in strafrechtelijk kader, met scholen en ketenpartners; </text:p>
              </text:list-item>
              <text:list-item text:style-override="id1-3-2-1-1-5-3">
                <text:number>•</text:number>
                <text:p text:style-name="al">ten behoeve van het samenwerkingsverband dat is beschreven in de Methodische aanpak Schoolverzuim Regio Holland Rijnland structureel politiegegevens wenst te verstrekken aan scholen en betrokken ketenpartners in de zin van artikel 20 van de Wet politiegegevens (hierna: ‘Wpg’);</text:p>
              </text:list-item>
              <text:list-item text:style-override="id1-3-2-1-1-5-4">
                <text:number>•</text:number>
                <text:p text:style-name="al">het Openbaar Ministerie (hierna: ‘OM’) het bevoegd gezag is als bedoeld in artikel 20 lid 1 van de Wpg en het OM heeft ingestemd met de Methodische aanpak Schoolverzuim;</text:p>
              </text:list-item>
              <text:list-item text:style-override="id1-3-2-1-1-5-5">
                <text:number>•</text:number>
                <text:p text:style-name="al">de schoolinschrijving en het geregeld schoolbezoek van leerplichtige en kwalificatieplichtige jongeren een zwaarwegend belang is, waarvoor communicatie en overleg met scholen en andere direct betrokken ketenpartners noodzakelijk is; </text:p>
              </text:list-item>
              <text:list-item text:style-override="id1-3-2-1-1-5-6">
                <text:number>•</text:number>
                <text:p text:style-name="al">het doel van het structureel verstrekken van politiegegevens aan scholen ten behoeve van een samenwerkingsverband, ziet op de begeleiding van leerlingen en ouders of verzorgers ten aanzien van hun verplichtingen uit de Leerplichtwet, in termen van artikel 20 lid 1 van de Wpg: het verlenen van hulp aan hen die deze behoeven;</text:p>
              </text:list-item>
              <text:list-item text:style-override="id1-3-2-1-1-5-7">
                <text:number>•</text:number>
                <text:p text:style-name="al">Op grond van artikel 21 Wpg jo. artikel 4:5 Besluit politiegegevens buitengewoon opsporingsambtenaar (hierna: ‘Bpg boa’) er geen nadere regels van toepassing zijn met betrekking tot de categorieën politiegegevens die verstrekt kunnen worden op grond van artikel 20 Wpg omdat de gegevens door de Leerplicht-Boa worden verwerkt onder Art. 8 Wpg. </text:p>
              </text:list-item>
            </text:list>
            <text:p text:style-name="al">besluit het volgende:</text:p>
          </text:section>
        </text:section>
        <text:section text:name="regeling-tekst_id1-3-2-2" text:style-name="regeling-tekst">
          <text:section text:name="artikel_id1-3-2-2-1" text:style-name="artikel">
            <text:p text:style-name="artikel_kop_titel"><text:span text:style-name="artikel_kop_label"/> <text:span text:style-name="artikel_kop_nr"/> </text:p>
            <text:list text:style-name="id1-3-2-2-1-2">
              <text:list-item text:style-override="id1-3-2-2-1-2-1">
                <text:number>I.</text:number>
                <text:p text:style-name="al">De leerrechtconsulent mag, in lijn met Methodische Aanpak Schoolverzuim Stap 9: Terugkoppeling resultaten naar school en ketenpartners, de volgende politiegegevens verstrekken aan de school van de leerling, die ongeoorloofd verzuimt of heeft verzuimd, en de direct bij de jongere betrokken ketenpartners, indien en voor zover dit noodzakelijk is voor de schoolgang van de betreffende jongere:</text:p>
                <text:list text:style-name="id1-3-2-2-1-2-1-3">
                  <text:list-item text:style-override="id1-3-2-2-1-2-1-3-1">
                    <text:number>a.</text:number>
                    <text:p text:style-name="al">gegevens inzake het feit dat de leerrechtconsulent een Halt-verwijzing of proces-verbaal opstelt; </text:p>
                  </text:list-item>
                  <text:list-item text:style-override="id1-3-2-2-1-2-1-3-2">
                    <text:number>b.</text:number>
                    <text:p text:style-name="al">gegevens inzake de afhandelingsstatus van de Halt-verwijzing of het proces-verbaal;</text:p>
                  </text:list-item>
                  <text:list-item text:style-override="id1-3-2-2-1-2-1-3-3">
                    <text:number>c.</text:number>
                    <text:p text:style-name="al">gegevens inzake de beslissing of uitkomst, uitsluitend voor zover die is gerelateerd aan het ongeoorloofd schoolverzuim en noodzakelijk is voor de schoolgang:</text:p>
                  </text:list-item>
                  <text:list-item text:style-override="id1-3-2-2-1-2-1-3-4">
                    <text:number>d.</text:number>
                    <text:p text:style-name="al">bij Haltverwijzing: de positieve of negatieve afronding van de Halt-straf;</text:p>
                  </text:list-item>
                  <text:list-item text:style-override="id1-3-2-2-1-2-1-3-5">
                    <text:number>e.</text:number>
                    <text:p text:style-name="al">bij proces-verbaal: al dan geen veroordeling van jongere of ouders en bij veroordeling van de jongere de opgelegde straf.</text:p>
                  </text:list-item>
                </text:list>
              </text:list-item>
              <text:list-item text:style-override="id1-3-2-2-1-2-2">
                <text:number>II.</text:number>
                <text:p text:style-name="al">De leerrechtconsulent mag, in lijn met Methodische Aanpak Schoolverzuim Stap 8 Route: Dwang strafrechtelijk kader, de volgende politiegegevens verstrekken aan de Raad voor de Kinderbescherming bij een minderjarige verdachte:</text:p>
                <text:list text:style-name="id1-3-2-2-1-2-2-3">
                  <text:list-item text:style-override="id1-3-2-2-1-2-2-3-1">
                    <text:number>a.</text:number>
                    <text:p text:style-name="al">het Proces-Verbaal, zoals dat aan het Openbaar Ministerie is toegestuurd. </text:p>
                  </text:list-item>
                </text:list>
              </text:list-item>
            </text:list>
            <text:list text:style-name="id1-3-2-2-1-3">
              <text:list-item text:style-override="id1-3-2-2-1-3-1">
                <text:number>III.</text:number>
                <text:p text:style-name="al">De politiegegevens worden verstrekt onder voorwaarde van geheimhouding in de zin van artikel 7 Wpg. De leerrechtconsulent wijst de school of ketenpartner hierop bij de verstrekking van de politiegegevens. </text:p>
              </text:list-item>
            </text:list>
          </text:section>
        </text:section>
        <text:section text:name="regeling-sluiting_id1-3-2-3" text:style-name="regeling-sluiting">
          <text:section text:name="ondertekening_id1-3-2-3-1">
            <text:p><text:span text:style-name="functie">Aldus vastgesteld door het Dagelijks Bestuur van Regio Holland Rijnland in de vergadering van 22 januari 2026.</text:span></text:p>
          </text:section>
          <text:section text:name="ondertekening_id1-3-2-3-2">
            <text:p><text:span text:style-name="functie">De secretaris-directeur,</text:span></text:p>
            <text:p><text:span text:style-name="functie">E. Loenen </text:span></text:p>
          </text:section>
          <text:section text:name="ondertekening_id1-3-2-3-3">
            <text:p><text:span text:style-name="functie">de voorzitter, </text:span></text:p>
            <text:p>P.J. Heijkoop</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Regio Holland Rijnland</text:p>
            </table:table-cell>
            <table:table-cell office:value-type="string" table:style-name="header.C">
              <text:p text:style-name="headerright"><text:span text:style-name="nr">Nr. 258</text:span><text:line-break/><text:date style:data-style-name="dag" text:fixed="true" text:date-value="2026-01-30"/><text:line-break/><text:date style:data-style-name="jaar" text:fixed="true" text:date-value="2026-0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258</text:span><text:date style:data-style-name="nicedate" text:fixed="true" text:date-value="2026-0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258</text:span><text:date style:data-style-name="nicedate" text:fixed="true" text:date-value="2026-0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RegionaalSamenwerkingsorgaan/DC.creator">Regio Holland Rijnland</meta:user-defined>
    <meta:user-defined meta:name="OVERHEID.Informatietype/DC.type">officiële publicatie</meta:user-defined>
    <meta:user-defined meta:name="OVERHEIDop.Rubriek/DC.type">ander besluit van algemene strekking</meta:user-defined>
    <meta:user-defined meta:name="OVERHEID.RegionaalSamenwerkingsorgaan/DCTERMS.publisher">Regio Holland Rijnland</meta:user-defined>
    <meta:user-defined meta:name="OVERHEID.RegionaalSamenwerkingsorgaan/OVERHEID.authority">Regio Holland Rijnland</meta:user-defined>
    <meta:user-defined meta:name="OVERHEID.TaxonomieBeleidsagendaDecentraal/OVERHEID.category">Bestuur | Organisatie en beleid</meta:user-defined>
    <meta:user-defined meta:name="DC.source">artikel 20, eerste lid, van de Wet politiegegevens]|[1.0:c:BWBR0022463&amp;artikel=20&amp;lid=1&amp;g=2025-07-01</meta:user-defined>
    <meta:user-defined meta:name="DC.source">artikel 21 van de Wet politiegegevens]|[1.0:c:BWBR0022463&amp;artikel=21&amp;g=2025-07-01</meta:user-defined>
    <meta:user-defined meta:name="DC.source">artikel 8 van de Wet politiegegevens]|[1.0:c:BWBR0022463&amp;artikel=8&amp;g=2025-07-01</meta:user-defined>
    <meta:user-defined meta:name="OVERHEIDop.referentienummer">ADV-26-02434</meta:user-defined>
    <meta:user-defined meta:name="DCTERMS.alternative">Besluit van het Dagelijks Bestuur van Regio Holland Rijnland tot verstrekking van politiegegevens aan school en betrokken ketenpartners bij ongeoorloofd schoolverzuim</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Besluit van het Dagelijks Bestuur van Regio Holland Rijnland tot verstrekking van politiegegevens aan school en betrokken ketenpartners bij ongeoorloofd schoolverzuim</meta:user-defined>
    <meta:user-defined meta:name="DCTERMS.W3CDTF/DCTERMS.available">2026-01-30</meta:user-defined>
    <meta:user-defined meta:name="DCTERMS.W3CDTF/OVERHEIDop.jaargang">2026</meta:user-defined>
    <meta:user-defined meta:name="OVERHEIDop.publicationIssue">258</meta:user-defined>
    <meta:user-defined meta:name="OVERHEIDop.betreftRegeling">CVDR756125_1</meta:user-defined>
    <meta:user-defined meta:name="OVERHEIDop.BgrID/DC.identifier">bgr-2026-258</meta:user-defined>
    <meta:user-defined meta:name="xs:date/OVERHEIDop.startdatum">2026-01-31</meta:user-defined>
    <meta:user-defined meta:name="OVERHEIDop.versieInformatie"/>
  </office:meta>
</office:document-meta>
</file>