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besluit heffings- en invorderingsambtenaar Belastingsamenwerking Oost-Brabant (BSOB) 2026          </text:p>
      <text:section text:name="regeling_id1-3-2" text:style-name="regeling">
        <text:section text:name="aanhef_id1-3-2-1" text:style-name="aanhef">
          <text:section text:name="preambule_id1-3-2-1-1" text:style-name="preambule">
            <text:p text:style-name="al">De heffingsambtenaar en de invorderingsambtenaar van Belastingsamenwerking Oost-Brabant (BSOB), </text:p>
            <text:p text:style-name="al"/>
            <text:p text:style-name="al">Overwegende dat:  </text:p>
            <text:p text:style-name="al">- per 1 januari 2026 voor de heffing en invordering van de zuiveringsheffing en de verontreinigingsheffing werkzaamheden worden uitgevoerd door medewerkers in dienst van het Waterschap Aa en Maas en in dienst van het Waterschap de Dommel; </text:p>
            <text:p text:style-name="al">- Waterschap Aa en Maas per 1 januari 2026 de heffing en invordering van de zuiveringsrechten heeft ingevoerd en dat daarvoor net als voor de zuiveringsheffing en de verontreinigingsheffing werkzaamheden worden uitgevoerd door medewerkers in dienst van het Waterschap Aa en Maas en in dienst van het Waterschap de Dommel; </text:p>
            <text:p text:style-name="al">- deze werkzaamheden zich hoofdzakelijk richten op het bepalen van de heffingsgrondslag voor de zuiveringsheffing en de verontreinigingsheffing van Waterschap Aa en Maas en Waterschap De Dommel én de zuiveringsrechten voor Waterschap Aa en Maas; </text:p>
            <text:p text:style-name="al">- deze medewerkers bevoegdheden dienen te krijgen voor die uitvoering; </text:p>
            <text:p text:style-name="al">- doelmatigheidsoverwegingen en geharmoniseerde uitvoering voor beide waterschappen door BSOB wenselijk is; </text:p>
            <text:p text:style-name="al"/>
            <text:p text:style-name="al">Gelet op artikel 124 lid 5, onderdeel a en b, artikel 128a van de Waterschapswet en artikel 10.1.1 van de Algemene wet bestuursrecht; </text:p>
            <text:p text:style-name="al"/>
            <text:p text:style-name="al">BESLUITEN: </text:p>
            <text:p text:style-name="al"/>
            <text:p text:style-name="al">Ieder voor zich, doch tezamen, vast te stellen het: </text:p>
            <text:p text:style-name="al"/>
            <text:p text:style-name="al">Mandaatbesluit heffings- en invorderingsambtenaar Belastingsamenwerking Oost-Brabant (BSOB)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Mandaat </text:p>
            <text:p text:style-name="al">1. De heffingsambtenaar en de invorderingsambtenaar verlenen mandaat aan: </text:p>
            <text:p text:style-name="al">a. de medewerkers in dienst van Waterschap Aa en Maas en werkzaam voor Waterschap Aa en Maas en/of Waterschap De Dommel en belast met het uitvoeren van werkzaamheden voor hoofdzakelijk de bepaling van de heffingsgrondslag voor de heffing van zuiveringsheffing, verontreinigingsheffing en zuiveringsrechten; </text:p>
            <text:p text:style-name="al">b. de medewerkers in dienst van Waterschap De Dommel en werkzaam voor Waterschap De Dommel en/of Waterschap Aa en Maas en belast met het uitvoeren van werkzaamheden voor hoofdzakelijk de bepaling van de heffingsgrondslag de heffing van zuiveringsheffing, verontreinigingsheffing en zuiveringsrechten. </text:p>
            <text:p text:style-name="al">2. Het is de medewerkers genoemd in lid 1 toegestaan gebruik te maken van alle gegevens en stukken die BSOB ter beschikking heeft voor de heffing en invordering van de zuiveringsheffing,  verontreinigingsheffing en zuiveringsrechten en nodig zijn voor het uitvoeren van de in lid 1 genoemde werkzaamheden.  </text:p>
            <text:p text:style-name="al"/>
          </text:section>
          <text:section text:name="artikel_id1-3-2-2-3" text:style-name="artikel">
            <text:p text:style-name="artikel_kop_titel"><text:span text:style-name="artikel_kop_label">Artikel</text:span> <text:span text:style-name="artikel_kop_nr">2</text:span> Meetbeschikking </text:p>
            <text:p text:style-name="al">De heffingsambtenaar verleent mandaat aan: </text:p>
            <text:p text:style-name="al">a. de medewerkers in dienst van Waterschap Aa en Maas en werkzaam voor Waterschap Aa en Maas en/of Waterschap De Dommel en belast met het uitvoeren van werkzaamheden voor hoofdzakelijk de bepaling van de heffingsgrondslag voor de heffing van zuiveringsheffing,  verontreinigingsheffing en zuiveringsrechten; </text:p>
            <text:p text:style-name="al">b. de medewerkers in dienst van Waterschap De Dommel en werkzaam voor Waterschap De Dommel en/of Waterschap Aa en Maas en belast met het uitvoeren van werkzaamheden voor hoofdzakelijk de bepaling van de heffingsgrondslag de heffing van zuiveringsheffing,  verontreinigingsheffing en zuiveringsrechten; </text:p>
            <text:p text:style-name="al">voor de werkzaamheden die behoren bij het tot stand laten komen van de voor bezwaar vatbare beschikking tot beperkte meting, bemonstering en analyse, alsmede het nemen van die beschikking en het bekendmaken daarvan aan de heffingplichtige. </text:p>
            <text:p text:style-name="al"/>
          </text:section>
          <text:section text:name="artikel_id1-3-2-2-4" text:style-name="artikel">
            <text:p text:style-name="artikel_kop_titel"><text:span text:style-name="artikel_kop_label">Artikel</text:span> <text:span text:style-name="artikel_kop_nr">3</text:span> Ondermandaat </text:p>
            <text:p text:style-name="al">Ondermandaat voor de in dit besluit toegekende bevoegdheden is niet toegestaan.  </text:p>
            <text:p text:style-name="al"/>
          </text:section>
          <text:section text:name="artikel_id1-3-2-2-5" text:style-name="artikel">
            <text:p text:style-name="artikel_kop_titel"><text:span text:style-name="artikel_kop_label">Artikel</text:span> <text:span text:style-name="artikel_kop_nr">4</text:span> Inwerkingtreding en citeertitel </text:p>
            <text:p text:style-name="al">1. Dit besluit treedt in werking op de dag na de bekendmaking. </text:p>
            <text:p text:style-name="al">2. Dit besluit vervangt het ‘Mandaatbesluit heffingsambtenaar en invorderingsambtenaar Belastingsamenwerking Oost-Brabant (BSOB)’ van 18 november 2025,. </text:p>
            <text:p text:style-name="al">3. Dit besluit wordt aangehaald als ‘Mandaatbesluit heffingsambtenaar en invorderingsambtenaar Belastingsamenwerking Oost-Brabant (BSOB) 2026’. </text:p>
          </text:section>
        </text:section>
        <text:section text:name="regeling-sluiting_id1-3-2-3" text:style-name="regeling-sluiting">
          <text:section text:name="ondertekening_id1-3-2-3-1">
            <text:p><text:span text:style-name="functie">Oss, 26 januari 2026 </text:span></text:p>
            <text:p><text:span text:style-name="functie"/></text:p>
            <text:p><text:span text:style-name="functie"/></text:p>
            <text:p><text:span text:style-name="functie">De heffingsambtenaar van BSOB    De invorderingsambtenaar van BSOB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Oost-Brabant</text:p>
            </table:table-cell>
            <table:table-cell office:value-type="string" table:style-name="header.C">
              <text:p text:style-name="headerright"><text:span text:style-name="nr">Nr. 241</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1</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1</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Belastingsamenwerking Oost-Brabant</meta:user-defined>
    <meta:user-defined meta:name="OVERHEIDop.Rubriek/DC.type">delegatie- of mandaatbesluit</meta:user-defined>
    <meta:user-defined meta:name="OVERHEID.Informatietype/DC.type">officiële publicatie</meta:user-defined>
    <meta:user-defined meta:name="OVERHEID.RegionaalSamenwerkingsorgaan/DCTERMS.publisher">Belastingsamenwerking Oost-Brabant</meta:user-defined>
    <meta:user-defined meta:name="OVERHEID.RegionaalSamenwerkingsorgaan/OVERHEID.authority">Belastingsamenwerking Oost-Brabant</meta:user-defined>
    <meta:user-defined meta:name="OVERHEID.TaxonomieBeleidsagendaDecentraal/OVERHEID.category">Bestuur | Organisatie en beleid</meta:user-defined>
    <meta:user-defined meta:name="DC.source">N.v.t.</meta:user-defined>
    <meta:user-defined meta:name="DCTERMS.alternative">Mandaatbesluit heffings- en invorderingsambtenaar Belastingsamenwerking Oost-Brabant (BSOB) 2026 </meta:user-defined>
    <dc:language>nl</dc:language>
    <meta:user-defined meta:name="OVERHEIDop.locatietype/OVERHEIDop.gebiedsmarkering">Gemeente</meta:user-defined>
    <meta:user-defined meta:name="DC.title">Mandaatbesluit heffings- en invorderingsambtenaar Belastingsamenwerking Oost-Brabant (BSOB) 2026</meta:user-defined>
    <meta:user-defined meta:name="DCTERMS.W3CDTF/DCTERMS.available">2026-01-29</meta:user-defined>
    <meta:user-defined meta:name="DCTERMS.W3CDTF/OVERHEIDop.jaargang">2026</meta:user-defined>
    <meta:user-defined meta:name="OVERHEIDop.publicationIssue">241</meta:user-defined>
    <meta:user-defined meta:name="OVERHEIDop.betreftRegeling">CVDR756040_1</meta:user-defined>
    <meta:user-defined meta:name="OVERHEIDop.BgrID/DC.identifier">bgr-2026-241</meta:user-defined>
    <meta:user-defined meta:name="xs:date/OVERHEIDop.startdatum">2026-01-29</meta:user-defined>
    <meta:user-defined meta:name="OVERHEIDop.versieInformatie"/>
  </office:meta>
</office:document-meta>
</file>