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minigraafmachine voor het maken van proefsleuven ter hoogte van Recht Boomsloot even en onevenzijde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7-8-2026, verzonden op 17-8-2026, heeft het dagelijks bestuur van de Vervoerregio Amsterdam een omgevingsvergunning voor de beperkingengebiedactiviteit met betrekking tot een lokale spoorweg verleend voor de locatie, ter hoogte van Recht Boomsloot even en onevenzijde die geldt voor de periode van 31-8-2026 tot 30-10-2026. Het gaat hierbij om het inzetten van een minigraafmachine voor het maken van proefsleuven.</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8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oonplaats</meta:user-defined>
    <meta:user-defined meta:name="DC.title">Toestemming voor het inzetten van een minigraafmachine voor het maken van proefsleuven ter hoogte van Recht Boomsloot even en onevenzijde te Amsterdam</meta:user-defined>
    <meta:user-defined meta:name="DCTERMS.W3CDTF/DCTERMS.available">2026-08-27</meta:user-defined>
    <meta:user-defined meta:name="DCTERMS.W3CDTF/OVERHEIDop.jaargang">2026</meta:user-defined>
    <meta:user-defined meta:name="OVERHEIDop.publicationIssue">1805</meta:user-defined>
    <meta:user-defined meta:name="OVERHEIDop.BgrID/DC.identifier">bgr-2026-1805</meta:user-defined>
    <meta:user-defined meta:name="OVERHEIDop.versieInformatie"/>
  </office:meta>
</office:document-meta>
</file>