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03c81cb0-6a94-47b1-9038-2185faf9f72d.jpg" manifest:media-type="image/x-eps"/>
  <manifest:file-entry manifest:full-path="Pictures/2i6c59c571-9049-4e6c-82d0-41e4a31a9d3a.jpg" manifest:media-type="image/x-eps"/>
  <manifest:file-entry manifest:full-path="Pictures/3idcc90782-d09c-4580-9add-c27fc2142a8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text:bullet-char="▪" text:level="1">
        <style:list-level-properties text:min-label-width="10mm"/>
      </text:list-level-style-bullet>
    </text:list-style>
    <text:list-style style:name="id1-3-2-2-1-2-3-17">
      <text:list-level-style-bullet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5-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5-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5-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7-5-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7-5-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7-5-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2-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5-2-3-2-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5-2-3-2-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5-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9-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9-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9-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9-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9-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9-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9-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Uitvoeringsregeling vervoersautoriteit Metropoolregio Rotterdam Den Haag 2027</text:p>
      <text:section text:name="regeling_id1-3-2" text:style-name="regeling">
        <text:section text:name="aanhef_id1-3-2-1" text:style-name="aanhef">
          <text:section text:name="preambule_id1-3-2-1-1" text:style-name="preambule">
            <text:p text:style-name="al">De bestuurscommissie van de Metropoolregio Rotterdam Den Haag;</text:p>
            <text:p text:style-name="al"/>
            <text:p text:style-name="al">gelet op de Subsidieverordening vervoersautoriteit metropoolregio Rotterdam Den Haag 2027;</text:p>
            <text:p text:style-name="al"/>
            <text:p text:style-name="al">besluit vast te stellen de Uitvoeringsregeling vervoersautoriteit Metropoolregio Rotterdam Den Haag 2027</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Definities</text:p>
              <text:p text:style-name="al">In deze uitvoeringsregeling wordt verstaan onder:</text:p>
              <text:list text:style-name="id1-3-2-2-1-2-3">
                <text:list-item text:style-override="id1-3-2-2-1-2-3-1">
                  <text:number>▪</text:number>
                  <text:p text:style-name="al">
                  <text:span text:style-name="nadrukcur">begrotingsjaar</text:span>: kalenderjaar waarop de door de MRDH vastgestelde begroting, inclusief het IPVa, betrekking heeft;</text:p>
                </text:list-item>
                <text:list-item text:style-override="id1-3-2-2-1-2-3-2">
                  <text:number>▪</text:number>
                  <text:p text:style-name="al">
                  <text:span text:style-name="nadrukcur">bestuurscommissie</text:span>: bestuurscommissie Vervoersautoriteit Metropoolregio Rotterdam Den Haag; </text:p>
                </text:list-item>
                <text:list-item text:style-override="id1-3-2-2-1-2-3-3">
                  <text:number>▪</text:number>
                  <text:p text:style-name="al">
                  <text:span text:style-name="nadrukcur">concessie</text:span>: door de bestuurscommissie verleend exclusief recht om gedurende een bepaald tijdvak in een aangewezen gebied openbaar vervoer te verrichten, als bedoeld in de Wet personenvervoer 2000, inclusief de daarbij behorende verplichtingen en voorwaarden; </text:p>
                </text:list-item>
                <text:list-item text:style-override="id1-3-2-2-1-2-3-4">
                  <text:number>▪</text:number>
                  <text:p text:style-name="al">
                  <text:span text:style-name="nadrukcur">exploitatie van openbaar vervoer</text:span>: verrichting van openbaar vervoer als bedoeld in artikel 1, onderdeel b, van de Wet personenvervoer 2000, binnen het gebied en gedurende de periode waarvoor een concessie is verleend, met inbegrip van de uitvoering van de aan die concessie verbonden verplichtingen ten aanzien van dienstregeling, tarieven, kwaliteit en continuïteit van de dienstverlening;</text:p>
                </text:list-item>
                <text:list-item text:style-override="id1-3-2-2-1-2-3-5">
                  <text:number>▪</text:number>
                  <text:p text:style-name="al">
                  <text:span text:style-name="nadrukcur">gedragsproject</text:span>: project dat is gericht op het beïnvloeden van mobiliteits- of verkeersgedrag van personen, organisaties of het vervoer van goederen, met als doel het bevorderen van duurzaam, efficiënt, emissiearm en veilig reis- en rijgedrag, waaronder begrepen verkeersveiligheidseducatie, bewustwordingscampagnes, mobiliteitsmanagement, of andere maatregelen die het gebruik van duurzamere vervoermiddelen bevorderen of het energieverbruik of emissies door vervoer verminderen;</text:p>
                </text:list-item>
                <text:list-item text:style-override="id1-3-2-2-1-2-3-6">
                  <text:number>▪</text:number>
                  <text:p text:style-name="al">
                  <text:span text:style-name="nadrukcur">infrastructureel project</text:span>: project dat is gericht op de aanleg, aanpassing of verbetering van fysieke infrastructuur ten behoeve van verkeer en vervoer, waaronder weg- en openbaarvervoerinfrastructuur, en voorzieningen voor ketenmobiliteit;</text:p>
                </text:list-item>
                <text:list-item text:style-override="id1-3-2-2-1-2-3-7">
                  <text:number>▪</text:number>
                  <text:p text:style-name="al">
                  <text:span text:style-name="nadrukcur">IPVa</text:span>: Investeringsprogramma Vervoersautoriteit, door de bestuurscommissie vastgesteld programma dat als bijlage bij de begroting van de MRDH wordt opgenomen, waarin de budgetten en projectfasen zijn vermeld van grote en kleine projecten en programma’s op het gebied van verkeer en vervoer die in de betreffende (meer)jarenperiode binnen het gebied van de Metropoolregio Rotterdam Den Haag in voorbereiding of uitvoering zijn;</text:p>
                </text:list-item>
                <text:list-item text:style-override="id1-3-2-2-1-2-3-8">
                  <text:number>▪</text:number>
                  <text:p text:style-name="al">
                  <text:span text:style-name="nadrukcur">ketenmobiliteit</text:span>: combinatie van verschillende vervoerswijzen binnen één reis, waaronder het gebruik van openbaar vervoer in samenhang met lopen, fietsen, deelmobiliteit of andere vervoersvormen, gericht op een efficiënte en duurzame verplaatsing;</text:p>
                </text:list-item>
                <text:list-item text:style-override="id1-3-2-2-1-2-3-9">
                  <text:number>▪</text:number>
                  <text:p text:style-name="al">
                  <text:span text:style-name="nadrukcur">MRDH</text:span>: gemeenschappelijke regeling Metropoolregio Rotterdam Den Haag;</text:p>
                </text:list-item>
                <text:list-item text:style-override="id1-3-2-2-1-2-3-10">
                  <text:number>▪</text:number>
                  <text:p text:style-name="al">
                  <text:span text:style-name="nadrukcur">openbaarvervoerinfrastructuur</text:span>: fysieke voorzieningen die noodzakelijk zijn voor het functioneren van het openbaar vervoer, waaronder haltes, stations, railinfrastructuur, perrons, busbanen, tramsporen, en bijbehorende installaties of systemen;</text:p>
                </text:list-item>
                <text:list-item text:style-override="id1-3-2-2-1-2-3-11">
                  <text:number>▪</text:number>
                  <text:p text:style-name="al">
                  <text:span text:style-name="nadrukcur">project</text:span>: afgebakende activiteit of samenhangend geheel van activiteiten met een duidelijk doel, resultaat, planning en begroting, gericht op het realiseren van één of meer opdrachten uit de strategische agenda;</text:p>
                </text:list-item>
                <text:list-item text:style-override="id1-3-2-2-1-2-3-12">
                  <text:number>▪</text:number>
                  <text:p text:style-name="al">
                  <text:span text:style-name="nadrukcur">samenwerkingsprogramma</text:span>: samenhangend geheel van kleine en grote projecten dat wordt uitgevoerd op basis van een samenwerkingsovereenkomst tussen de MRDH en twee of meer andere partijen, gericht op het realiseren van één of meer opdrachten uit de strategische agenda, waarbij de MRDH mede optreedt als subsidieverlener;</text:p>
                </text:list-item>
                <text:list-item text:style-override="id1-3-2-2-1-2-3-13">
                  <text:number>▪</text:number>
                  <text:p text:style-name="al">
                  <text:span text:style-name="nadrukcur">strategische agenda</text:span>: door het algemeen bestuur van de MRDH vastgesteld document waarin de strategische doelstellingen en opdrachten op het gebied van verkeer en vervoer voor een meerjarige periode zijn opgenomen, zoals dat geldt op het moment van toepassing van deze verordening;</text:p>
                </text:list-item>
                <text:list-item text:style-override="id1-3-2-2-1-2-3-14">
                  <text:number>▪</text:number>
                  <text:p text:style-name="al">
                  <text:span text:style-name="nadrukcur">vat-kosten</text:span>: kosten voor voorbereiding, administratie en toezicht;</text:p>
                </text:list-item>
                <text:list-item text:style-override="id1-3-2-2-1-2-3-15">
                  <text:number>▪</text:number>
                  <text:p text:style-name="al">
                  <text:span text:style-name="nadrukcur">wegbeheerder</text:span>: publiekrechtelijke rechtspersoon die op grond van wet- of regelgeving verantwoordelijk is voor het beheer van de infrastructuur waarop het project betrekking heeft, waaronder wegen, vaarwegen, bijbehorende voorzieningen, spoorinfrastructuur en openbaarvervoerinfrastructuur;</text:p>
                </text:list-item>
                <text:list-item text:style-override="id1-3-2-2-1-2-3-16">
                  <text:number>▪</text:number>
                  <text:p text:style-name="al">
                  <text:span text:style-name="nadrukcur">SSK-methodiek</text:span>: systematiek voor kostenramingen volgens de Standaardsystematiek voor Kostenramingen;</text:p>
                </text:list-item>
                <text:list-item text:style-override="id1-3-2-2-1-2-3-17">
                  <text:number>▪</text:number>
                  <text:p text:style-name="al">
                  <text:span text:style-name="nadrukcur">verordening</text:span>: Subsidieverordening vervoersautoriteit metropoolregio Rotterdam Den Haag 2027.</text:p>
                </text:list-item>
              </text:list>
            </text:section>
            <text:section text:name="artikel_id1-3-2-2-1-3" text:style-name="artikel">
              <text:p text:style-name="artikel_kop_titel"><text:span text:style-name="artikel_kop_label">Artikel</text:span> <text:span text:style-name="artikel_kop_nr">2.</text:span> Reikwijdte</text:p>
              <text:p text:style-name="al">Deze uitvoeringsregeling bevat nadere regels ter uitvoering van de verordening.</text:p>
            </text:section>
            <text:section text:name="artikel_id1-3-2-2-1-4" text:style-name="artikel">
              <text:p text:style-name="artikel_kop_titel"><text:span text:style-name="artikel_kop_label">Artikel</text:span> <text:span text:style-name="artikel_kop_nr">3.</text:span> Doel van de regeling</text:p>
              <text:p text:style-name="al">Subsidies op grond van deze uitvoeringsregeling dragen bij aan de realisatie van de doelstellingen op het terrein van verkeer en vervoer, zoals vastgesteld in de strategische agenda.</text:p>
            </text:section>
            <text:p text:style-name="hoofdstuk_bottom"/>
          </text:section>
          <text:section text:name="hoofdstuk_id1-3-2-2-2" text:style-name="hoofdstuk">
            <text:p text:style-name="hoofdstuk_kop"><text:span text:style-name="label">Hoofdstuk</text:span> <text:span text:style-name="nr">2.</text:span> Projectkader (klein/groot en IPVa)</text:p>
            <text:section text:name="artikel_id1-3-2-2-2-2" text:style-name="artikel">
              <text:p text:style-name="artikel_kop_titel"><text:span text:style-name="artikel_kop_label">Artikel</text:span> <text:span text:style-name="artikel_kop_nr">4.</text:span> Formulier aanmelding kleine projecten voor opname in het IPVa </text:p>
              <text:p text:style-name="al">Een klein project dat in aanmerking kan komen voor opname in het IPVa wordt aangemeld met gebruikmaking van het aanmeldformulier dat is opgenomen in bijlage 1 bij deze uitvoeringsregeling. </text:p>
            </text:section>
            <text:section text:name="artikel_id1-3-2-2-2-3" text:style-name="artikel">
              <text:p text:style-name="artikel_kop_titel"><text:span text:style-name="artikel_kop_label">Artikel</text:span> <text:span text:style-name="artikel_kop_nr">5.</text:span> Informatievereisten bij aanmelding van kleine projecten</text:p>
              <text:list text:style-name="id1-3-2-2-2-3-2">
                <text:list-item text:style-override="id1-3-2-2-2-3-2">
                  <text:number>1.</text:number>
                  <text:p text:style-name="al">Bij aanmelding van een infrastructureel project worden ten minste aangeleverd:</text:p>
                  <text:list text:style-name="id1-3-2-2-2-3-2-3">
                    <text:list-item text:style-override="id1-3-2-2-2-3-2-3-1">
                      <text:number>a.</text:number>
                      <text:p text:style-name="al">een beschrijving van het probleem en de bijdrage van de voorgestelde oplossing aan het realiseren van de doelstellingen op het terrein van verkeer en vervoer, zoals vastgesteld in de strategische agenda;</text:p>
                    </text:list-item>
                    <text:list-item text:style-override="id1-3-2-2-2-3-2-3-2">
                      <text:number>b.</text:number>
                      <text:p text:style-name="al">een schetsontwerp of bij voorkeur een voorontwerp;</text:p>
                    </text:list-item>
                    <text:list-item text:style-override="id1-3-2-2-2-3-2-3-3">
                      <text:number>c.</text:number>
                      <text:p text:style-name="al">een kostenraming volgens de SSK-methodiek op het niveau dat passend is bij de projectfase;</text:p>
                    </text:list-item>
                    <text:list-item text:style-override="id1-3-2-2-2-3-2-3-4">
                      <text:number>d.</text:number>
                      <text:p text:style-name="al">een financieringsplan waarin de eigen bijdrage en eventuele andere financieringsbronnen zijn opgenomen;</text:p>
                    </text:list-item>
                    <text:list-item text:style-override="id1-3-2-2-2-3-2-3-5">
                      <text:number>e.</text:number>
                      <text:p text:style-name="al">een realistische planning van de uitvoering van het project.</text:p>
                    </text:list-item>
                  </text:list>
                </text:list-item>
                <text:list-item text:style-override="id1-3-2-2-2-3-3">
                  <text:number>2.</text:number>
                  <text:p text:style-name="al">Bij aanmelding van een gedragsproject of een overig project worden ten minste aangeleverd:</text:p>
                  <text:list text:style-name="id1-3-2-2-2-3-3-3">
                    <text:list-item text:style-override="id1-3-2-2-2-3-3-3-1">
                      <text:number>a.</text:number>
                      <text:p text:style-name="al">een concreet projectvoornemen;</text:p>
                    </text:list-item>
                    <text:list-item text:style-override="id1-3-2-2-2-3-3-3-2">
                      <text:number>b.</text:number>
                      <text:p text:style-name="al">een beschrijving van het probleem en de bijdrage aan de realisatie van de doelstellingen op het terrein van verkeer en vervoer, zoals vastgesteld in de strategische agenda;</text:p>
                    </text:list-item>
                    <text:list-item text:style-override="id1-3-2-2-2-3-3-3-3">
                      <text:number>c.</text:number>
                      <text:p text:style-name="al">een kostenraming;</text:p>
                    </text:list-item>
                    <text:list-item text:style-override="id1-3-2-2-2-3-3-3-4">
                      <text:number>d.</text:number>
                      <text:p text:style-name="al">een financieringsplan;</text:p>
                    </text:list-item>
                    <text:list-item text:style-override="id1-3-2-2-2-3-3-3-5">
                      <text:number>e.</text:number>
                      <text:p text:style-name="al">een planning van de uitvoering van het project.</text:p>
                    </text:list-item>
                  </text:list>
                  <text:p text:style-name="al">Indien dit voor de beoordeling van de aanmelding noodzakelijk is, kan de bestuurscommissie de aanmelder verzoeken aanvullende gegevens of bescheiden te verstrekken. </text:p>
                </text:list-item>
              </text:list>
            </text:section>
            <text:section text:name="artikel_id1-3-2-2-2-4" text:style-name="artikel">
              <text:p text:style-name="artikel_kop_titel"><text:span text:style-name="artikel_kop_label">Artikel</text:span> <text:span text:style-name="artikel_kop_nr">6.</text:span> Formulier eindverslag</text:p>
              <text:p text:style-name="al">Het verzoek tot subsidievaststelling wordt ingediend met gebruikmaking van het formulier eindverslag, opgenomen in bijlage 2 bij deze uitvoeringsregeling.</text:p>
            </text:section>
            <text:section text:name="artikel_id1-3-2-2-2-5" text:style-name="artikel">
              <text:p text:style-name="artikel_kop_titel"><text:span text:style-name="artikel_kop_label">Artikel</text:span> <text:span text:style-name="artikel_kop_nr">7.</text:span> Controleprotocol projecten Vervoersautoriteit</text:p>
              <text:p text:style-name="al">De controleverklaring wordt opgesteld overeenkomstig het voor het betreffende project geldende controleprotocol projecten Vervoersautoriteit dat is opgenomen in bijlage 3 bij deze uitvoeringsregeling. </text:p>
            </text:section>
            <text:p text:style-name="hoofdstuk_bottom"/>
          </text:section>
          <text:section text:name="hoofdstuk_id1-3-2-2-3" text:style-name="hoofdstuk">
            <text:p text:style-name="hoofdstuk_kop"><text:span text:style-name="label">Hoofdstuk</text:span> <text:span text:style-name="nr">3.</text:span> Nadere uitwerking infrastructuur</text:p>
            <text:section text:name="paragraaf_id1-3-2-2-3-2" text:style-name="paragraaf">
              <text:p text:style-name="paragraaf_kop"><text:span text:style-name="label">Paragraaf</text:span> <text:span text:style-name="nr">3.1</text:span> Subsidiabele activiteiten infrastructuur</text:p>
              <text:section text:name="artikel_id1-3-2-2-3-2-2" text:style-name="artikel">
                <text:p text:style-name="artikel_kop_titel"><text:span text:style-name="artikel_kop_label">Artikel</text:span> <text:span text:style-name="artikel_kop_nr">8.</text:span> Subsidiabele activiteiten binnen de categorie infrastructuur</text:p>
                <text:list text:style-name="id1-3-2-2-3-2-2-2">
                  <text:list-item text:style-override="id1-3-2-2-3-2-2-2">
                    <text:number>1.</text:number>
                    <text:p text:style-name="al">Binnen de categorie weginfrastructuur, bedoeld in artikel 33, eerste lid, onder a, van de verordening, kan subsidie worden verstrekt voor:</text:p>
                    <text:list text:style-name="id1-3-2-2-3-2-2-2-3">
                      <text:list-item text:style-override="id1-3-2-2-3-2-2-2-3-1">
                        <text:number>a.</text:number>
                        <text:p text:style-name="al">projecten op het metropolitaan verbindend netwerk, opgenomen in bijlage 4 bij deze uitvoeringsregeling;</text:p>
                      </text:list-item>
                      <text:list-item text:style-override="id1-3-2-2-3-2-2-2-3-2">
                        <text:number>b.</text:number>
                        <text:p text:style-name="al">projecten op het metropolitaan basisnetwerk auto, opgenomen in bijlage 4 bij deze uitvoeringsregeling;</text:p>
                      </text:list-item>
                      <text:list-item text:style-override="id1-3-2-2-3-2-2-2-3-3">
                        <text:number>c.</text:number>
                        <text:p text:style-name="al">projecten die een ontbrekende schakel realiseren binnen deze netwerken.</text:p>
                      </text:list-item>
                    </text:list>
                  </text:list-item>
                  <text:list-item text:style-override="id1-3-2-2-3-2-2-3">
                    <text:number>2.</text:number>
                    <text:p text:style-name="al">Binnen de categorie fietsinfrastructuur, bedoeld in artikel 33, eerste lid, onder b, van de verordening, kan subsidie worden verstrekt voor:</text:p>
                    <text:list text:style-name="id1-3-2-2-3-2-2-3-3">
                      <text:list-item text:style-override="id1-3-2-2-3-2-2-3-3-1">
                        <text:number>a.</text:number>
                        <text:p text:style-name="al">projecten op het regionaal basisnetwerk fiets, opgenomen in bijlage 4 bij deze uitvoeringsregeling;</text:p>
                      </text:list-item>
                      <text:list-item text:style-override="id1-3-2-2-3-2-2-3-3-2">
                        <text:number>b.</text:number>
                        <text:p text:style-name="al">projecten op het metropolitaan fietsroute netwerk, opgenomen in bijlage 4 bij deze uitvoeringsregeling;</text:p>
                      </text:list-item>
                      <text:list-item text:style-override="id1-3-2-2-3-2-2-3-3-3">
                        <text:number>c.</text:number>
                        <text:p text:style-name="al">projecten voor dwarsverbindingen over water voor langzaam verkeer.</text:p>
                      </text:list-item>
                    </text:list>
                  </text:list-item>
                  <text:list-item text:style-override="id1-3-2-2-3-2-2-4">
                    <text:number>3.</text:number>
                    <text:p text:style-name="al">Binnen de categorie verkeersveiligheidsinfrastructuur, bedoeld in artikel 33, eerste lid, onder c, van de verordening, kan subsidie worden verstrekt voor:</text:p>
                    <text:list text:style-name="id1-3-2-2-3-2-2-4-3">
                      <text:list-item text:style-override="id1-3-2-2-3-2-2-4-3-1">
                        <text:number>a.</text:number>
                        <text:p text:style-name="al">projecten gericht op ongevalslocaties;</text:p>
                      </text:list-item>
                      <text:list-item text:style-override="id1-3-2-2-3-2-2-4-3-2">
                        <text:number>b.</text:number>
                        <text:p text:style-name="al">projecten gericht op schoolomgevingen;</text:p>
                      </text:list-item>
                      <text:list-item text:style-override="id1-3-2-2-3-2-2-4-3-3">
                        <text:number>c.</text:number>
                        <text:p text:style-name="al">projecten gericht op het aanpassen van de infrastructuur teneinde de geldende maximumsnelheid binnen de bebouwde kom te verlagen van 50 km/u naar 30 km/u;</text:p>
                      </text:list-item>
                      <text:list-item text:style-override="id1-3-2-2-3-2-2-4-3-4">
                        <text:number>d.</text:number>
                        <text:p text:style-name="al">overige verkeersveiligheidsprojecten, voor zover deze aantoonbaar bijdragen aan het verminderen van objectieve of subjectieve verkeersonveiligheid.</text:p>
                      </text:list-item>
                    </text:list>
                  </text:list-item>
                  <text:list-item text:style-override="id1-3-2-2-3-2-2-5">
                    <text:number>4.</text:number>
                    <text:p text:style-name="al">Binnen de categorie openbaarvervoerinfrastructuur, bedoeld in artikel 33, eerste lid, onder d, van de verordening, kan subsidie in ieder geval worden verstrekt voor de volgende braillevoorzieningen bij ov-knooppunten die zijn opgenomen in bijlage 1 van de Handreiking ketenmobiliteit en die worden bediend door openbaar vervoer binnen een concessie van de MRDH: </text:p>
                    <text:list text:style-name="id1-3-2-2-3-2-2-5-3">
                      <text:list-item text:style-override="id1-3-2-2-3-2-2-5-3-1">
                        <text:number>a.</text:number>
                        <text:p text:style-name="al">perronaanduidingsbordjes;</text:p>
                      </text:list-item>
                      <text:list-item text:style-override="id1-3-2-2-3-2-2-5-3-2">
                        <text:number>b.</text:number>
                        <text:p text:style-name="al">haltepalen;</text:p>
                      </text:list-item>
                      <text:list-item text:style-override="id1-3-2-2-3-2-2-5-3-3">
                        <text:number>c.</text:number>
                        <text:p text:style-name="al">leuningbordjes.</text:p>
                      </text:list-item>
                    </text:list>
                  </text:list-item>
                </text:list>
              </text:section>
              <text:section text:name="artikel_id1-3-2-2-3-2-3" text:style-name="artikel">
                <text:p text:style-name="artikel_kop_titel"><text:span text:style-name="artikel_kop_label">Artikel</text:span> <text:span text:style-name="artikel_kop_nr">9.</text:span> Aanvrager weginfrastructuurprojecten</text:p>
                <text:p text:style-name="al">In afwijking van artikel 34 van de verordening kan subsidie voor een weginfrastructuurproject uitsluitend worden aangevraagd door: </text:p>
                <text:list text:style-name="id1-3-2-2-3-2-3-3">
                  <text:list-item text:style-override="id1-3-2-2-3-2-3-3-1">
                    <text:number>a.</text:number>
                    <text:p text:style-name="al">gemeenten die deelnemen aan de MRDH;</text:p>
                  </text:list-item>
                  <text:list-item text:style-override="id1-3-2-2-3-2-3-3-2">
                    <text:number>b.</text:number>
                    <text:p text:style-name="al">het Waterschap Hollandse Delta, voor zover het project zich bevindt op het grondgebied van een of meer gemeenten die deelnemen aan de MRDH;</text:p>
                  </text:list-item>
                  <text:list-item text:style-override="id1-3-2-2-3-2-3-3-3">
                    <text:number>c.</text:number>
                    <text:p text:style-name="al">het Havenbedrijf Rotterdam;</text:p>
                  </text:list-item>
                  <text:list-item text:style-override="id1-3-2-2-3-2-3-3-4">
                    <text:number>d.</text:number>
                    <text:p text:style-name="al">de Technische Universiteit Delft. </text:p>
                  </text:list-item>
                </text:list>
              </text:section>
            </text:section>
            <text:section text:name="paragraaf_id1-3-2-2-3-3" text:style-name="paragraaf">
              <text:p text:style-name="paragraaf_kop"><text:span text:style-name="label">Paragraaf</text:span> <text:span text:style-name="nr">3.2</text:span> Nadere aanvraagvereisten infrastructuur</text:p>
              <text:section text:name="artikel_id1-3-2-2-3-3-2" text:style-name="artikel">
                <text:p text:style-name="artikel_kop_titel"><text:span text:style-name="artikel_kop_label">Artikel</text:span> <text:span text:style-name="artikel_kop_nr">10.</text:span> Ontwerpstandaarden en kostenraming</text:p>
                <text:list text:style-name="id1-3-2-2-3-3-2-2">
                  <text:list-item text:style-override="id1-3-2-2-3-3-2-2">
                    <text:number>1.</text:number>
                    <text:p text:style-name="al">De bij de subsidieaanvraag gevoegde tekeningen als bedoeld in artikel 35, onderdeel b, van de verordening, zijn gebaseerd op de voor het project relevante CROW-publicaties.</text:p>
                  </text:list-item>
                  <text:list-item text:style-override="id1-3-2-2-3-3-2-3">
                    <text:number>2.</text:number>
                    <text:p text:style-name="al">Afwijking van deze publicaties is toegestaan, mits de aanvrager dit gemotiveerd aangeeft en aantoont dat veiligheid en doelmatigheid zijn geborgd.</text:p>
                  </text:list-item>
                  <text:list-item text:style-override="id1-3-2-2-3-3-2-4">
                    <text:number>3.</text:number>
                    <text:p text:style-name="al">De bij de subsidieaanvraag gevoegde projectbegroting bevat een kostenraming volgens het SSK-rekenmodel.</text:p>
                  </text:list-item>
                </text:list>
              </text:section>
              <text:section text:name="artikel_id1-3-2-2-3-3-3" text:style-name="artikel">
                <text:p text:style-name="artikel_kop_titel"><text:span text:style-name="artikel_kop_label">Artikel</text:span> <text:span text:style-name="artikel_kop_nr">11.</text:span> Effecten op modaliteiten en wegbeheerders</text:p>
                <text:p text:style-name="al">De beschrijving van de beoogde resultaten en effecten als bedoeld in artikel 16, eerste lid, onder b, onder ii, van de verordening omvat tevens de gevolgen voor:</text:p>
                <text:list text:style-name="id1-3-2-2-3-3-3-3">
                  <text:list-item text:style-override="id1-3-2-2-3-3-3-3-1">
                    <text:number>a.</text:number>
                    <text:p text:style-name="al">andere modaliteiten, en</text:p>
                  </text:list-item>
                  <text:list-item text:style-override="id1-3-2-2-3-3-3-3-2">
                    <text:number>b.</text:number>
                    <text:p text:style-name="al">andere wegbeheerders die door het project worden geraakt.</text:p>
                  </text:list-item>
                </text:list>
              </text:section>
              <text:section text:name="artikel_id1-3-2-2-3-3-4" text:style-name="artikel">
                <text:p text:style-name="artikel_kop_titel"><text:span text:style-name="artikel_kop_label">Artikel</text:span> <text:span text:style-name="artikel_kop_nr">12.</text:span> Onderhoud en beheer van lokaalspoorinfrastructuur</text:p>
                <text:p text:style-name="al">Indien het project betrekking heeft op lokaalspoorinfrastructuur bevat de subsidieaanvraag, in aanvulling op artikel 35, onderdeel f, van de verordening, een toelichting waaruit blijkt dat overeenstemming bestaat met de MRDH en andere betrokken partijen over eigendom, beheer en onderhoud na realisatie. </text:p>
              </text:section>
              <text:section text:name="artikel_id1-3-2-2-3-3-5" text:style-name="artikel">
                <text:p text:style-name="artikel_kop_titel"><text:span text:style-name="artikel_kop_label">Artikel</text:span> <text:span text:style-name="artikel_kop_nr">13.</text:span> Advies van vervoersbedrijven</text:p>
                <text:p text:style-name="al">Het in artikel 35, onderdeel g, van de verordening bedoelde advies van vervoersbedrijven bevat in ieder geval een gemotiveerde conclusie waaruit blijkt of het advies positief of negatief is, en informatie over:</text:p>
                <text:list text:style-name="id1-3-2-2-3-3-5-3">
                  <text:list-item text:style-override="id1-3-2-2-3-3-5-3-1">
                    <text:number>a.</text:number>
                    <text:p text:style-name="al">de gevolgen voor de inrichting van het openbaar gebied;</text:p>
                  </text:list-item>
                  <text:list-item text:style-override="id1-3-2-2-3-3-5-3-2">
                    <text:number>b.</text:number>
                    <text:p text:style-name="al">eventuele tijdelijke en structurele meerkosten voor de exploitatie van het openbaar vervoer, zowel gedurende de uitvoering als na oplevering van het werk dan wel, indien dit eerder is, de feitelijke ingebruikname;</text:p>
                  </text:list-item>
                  <text:list-item text:style-override="id1-3-2-2-3-3-5-3-3">
                    <text:number>c.</text:number>
                    <text:p text:style-name="al">de planning en fasering van de uitvoering van het project.</text:p>
                  </text:list-item>
                </text:list>
              </text:section>
              <text:section text:name="artikel_id1-3-2-2-3-3-6" text:style-name="artikel">
                <text:p text:style-name="artikel_kop_titel"><text:span text:style-name="artikel_kop_label">Artikel</text:span> <text:span text:style-name="artikel_kop_nr">14.</text:span> Advies van andere wegbeheerders</text:p>
                <text:p text:style-name="al">Het in artikel 35, onderdeel h, van de verordening bedoelde advies bevat een gemotiveerde conclusie waaruit blijkt of het advies positief of negatief is en een beschrijving van de consequenties van het project voor de betreffende wegbeheerder.</text:p>
                <text:p text:style-name="al"/>
              </text:section>
            </text:section>
            <text:section text:name="paragraaf_id1-3-2-2-3-4" text:style-name="paragraaf">
              <text:p text:style-name="paragraaf_kop"><text:span text:style-name="label">Paragraaf</text:span> <text:span text:style-name="nr">3.3</text:span> Profijtbeginsel en subsidiabele kosten infrastructuur</text:p>
              <text:section text:name="artikel_id1-3-2-2-3-4-2" text:style-name="artikel">
                <text:p text:style-name="artikel_kop_titel"><text:span text:style-name="artikel_kop_label">Artikel</text:span> <text:span text:style-name="artikel_kop_nr">15.</text:span> Profijtbeginsel en subsidiabele kosten</text:p>
                <text:list text:style-name="id1-3-2-2-3-4-2-2">
                  <text:list-item text:style-override="id1-3-2-2-3-4-2-2">
                    <text:number>1.</text:number>
                    <text:p text:style-name="al">Kosten komen uitsluitend voor subsidie in aanmerking indien zij:</text:p>
                    <text:list text:style-name="id1-3-2-2-3-4-2-2-3">
                      <text:list-item text:style-override="id1-3-2-2-3-4-2-2-3-1">
                        <text:number>a.</text:number>
                        <text:p text:style-name="al">noodzakelijk zijn voor het ontwerp, de realisatie of de werking van het project;</text:p>
                      </text:list-item>
                      <text:list-item text:style-override="id1-3-2-2-3-4-2-2-3-2">
                        <text:number>b.</text:number>
                        <text:p text:style-name="al">sober en doelmatig zijn; en</text:p>
                      </text:list-item>
                      <text:list-item text:style-override="id1-3-2-2-3-4-2-2-3-3">
                        <text:number>c.</text:number>
                        <text:p text:style-name="al">rechtstreeks en uitsluitend aan het project kunnen worden toegerekend.</text:p>
                      </text:list-item>
                    </text:list>
                  </text:list-item>
                  <text:list-item text:style-override="id1-3-2-2-3-4-2-3">
                    <text:number>2.</text:number>
                    <text:p text:style-name="al">Bij de toetsing aan het eerste lid wordt uitgegaan van relevante landelijke normen en richtlijnen, waaronder de voor het project toepasselijke CROW-publicaties.</text:p>
                  </text:list-item>
                  <text:list-item text:style-override="id1-3-2-2-3-4-2-4">
                    <text:number>3.</text:number>
                    <text:p text:style-name="al">Bij de beoordeling of kosten sober en doelmatig zijn, betrekt de bestuurscommissie of de binnen het project toegepaste materialen en voorzieningen duurzaam, slijtvast, vandalismebestendig, veilig en geschikt zijn voor het beoogde gebruik, voor zover dit noodzakelijk is voor een doelmatige projectuitvoering.</text:p>
                  </text:list-item>
                  <text:list-item text:style-override="id1-3-2-2-3-4-2-5">
                    <text:number>4.</text:number>
                    <text:p text:style-name="al">Indien soberheid en doelmatigheid in een concreet geval niet gelijktijdig volledig kunnen worden gerealiseerd, kent de bestuurscommissie bij de beoordeling een zwaarder gewicht toe aan de doelmatigheid.</text:p>
                  </text:list-item>
                  <text:list-item text:style-override="id1-3-2-2-3-4-2-6">
                    <text:number>5.</text:number>
                    <text:p text:style-name="al">Indien de aanvrager kiest voor een minder sobere variant dan noodzakelijk op grond van dit artikel, overlegt de aanvrager een referentieberekening van de kosten van een sobere variant.</text:p>
                  </text:list-item>
                  <text:list-item text:style-override="id1-3-2-2-3-4-2-7">
                    <text:number>6.</text:number>
                    <text:p text:style-name="al">De in de artikelen 16 tot en met 20 genoemde kostensoorten zijn uitsluitend subsidiabel voor zover zij voldoen aan die artikelen, dit artikel en aan de artikelen 20 en 37 van de verordening.</text:p>
                  </text:list-item>
                </text:list>
              </text:section>
              <text:section text:name="artikel_id1-3-2-2-3-4-3" text:style-name="artikel">
                <text:p text:style-name="artikel_kop_titel"><text:span text:style-name="artikel_kop_label">Artikel</text:span> <text:span text:style-name="artikel_kop_nr">16.</text:span> Specifieke correcties op subsidiabele kosten</text:p>
                <text:list text:style-name="id1-3-2-2-3-4-3-2">
                  <text:list-item text:style-override="id1-3-2-2-3-4-3-2">
                    <text:number>1.</text:number>
                    <text:p text:style-name="al">Onverminderd artikel 15 van deze regeling en artikel 20 van de verordening gelden de volgende specifieke correcties op subsidiabele kosten:</text:p>
                    <text:list text:style-name="id1-3-2-2-3-4-3-2-3">
                      <text:list-item text:style-override="id1-3-2-2-3-4-3-2-3-1">
                        <text:number>a.</text:number>
                        <text:p text:style-name="al">voor kabels en leidingen geldt:</text:p>
                        <text:list text:style-name="id1-3-2-2-3-4-3-2-3-1-3">
                          <text:list-item text:style-override="id1-3-2-2-3-4-3-2-3-1-3-1">
                            <text:number>1°.</text:number>
                            <text:p text:style-name="al">indien een gemeentelijke verlegregeling van toepassing is, worden de subsidiabele kosten vastgesteld overeenkomstig die regeling;</text:p>
                          </text:list-item>
                          <text:list-item text:style-override="id1-3-2-2-3-4-3-2-3-1-3-2">
                            <text:number>2°.</text:number>
                            <text:p text:style-name="al">indien geen verlegregeling bestaat, wordt maximaal 50% van de kosten van verlegging of vervanging als subsidiabel aangemerkt;</text:p>
                          </text:list-item>
                        </text:list>
                      </text:list-item>
                      <text:list-item text:style-override="id1-3-2-2-3-4-3-2-3-2">
                        <text:number>b.</text:number>
                        <text:p text:style-name="al">voor verkeersregelinstallaties wordt bij de beoordeling van de subsidiabele kosten uitgegaan van een economische levensduur van 15 jaar;</text:p>
                      </text:list-item>
                    </text:list>
                  </text:list-item>
                  <text:list-item text:style-override="id1-3-2-2-3-4-3-3">
                    <text:number>2.</text:number>
                    <text:p text:style-name="al">Bij projecten waarbij tevens vervanging en/of groot onderhoud plaatsvindt, kan een correctie worden toegepast op subsidiabele kosten. De correctie wordt berekend op basis van een referentieraming van de kosten van ongewijzigde vervanging van de bestaande situatie. Indien een referentieraming ontbreekt, kan een correctie van 50% worden toegepast. </text:p>
                  </text:list-item>
                </text:list>
              </text:section>
              <text:section text:name="artikel_id1-3-2-2-3-4-4" text:style-name="artikel">
                <text:p text:style-name="artikel_kop_titel"><text:span text:style-name="artikel_kop_label">Artikel</text:span> <text:span text:style-name="artikel_kop_nr">17.</text:span> Specifieke kostensoorten</text:p>
                <text:p text:style-name="al">De in artikel 37, tweede lid, onderdeel e, van de verordening bedoelde specifieke subsidiabele kosten omvatten uitsluitend de volgende kostensoorten, voor zover zij voldoen aan artikel 20 van de verordening:</text:p>
                <text:list text:style-name="id1-3-2-2-3-4-4-3">
                  <text:list-item text:style-override="id1-3-2-2-3-4-4-3-1">
                    <text:number>a.</text:number>
                    <text:p text:style-name="al">leges voor vergunningen en wettelijke procedures;</text:p>
                  </text:list-item>
                  <text:list-item text:style-override="id1-3-2-2-3-4-4-3-2">
                    <text:number>b.</text:number>
                    <text:p text:style-name="al">planschadevergoedingen aan derden;</text:p>
                  </text:list-item>
                  <text:list-item text:style-override="id1-3-2-2-3-4-4-3-3">
                    <text:number>c.</text:number>
                    <text:p text:style-name="al">kosten voor communicatie en voorlichting aan omwonenden en bij het project betrokken partijen;</text:p>
                  </text:list-item>
                  <text:list-item text:style-override="id1-3-2-2-3-4-4-3-4">
                    <text:number>d.</text:number>
                    <text:p text:style-name="al">kosten voor geotechnisch, milieutechnisch, verhardings-, archeologisch, ecologisch onderzoek en landmeetkundige werkzaamheden.</text:p>
                  </text:list-item>
                </text:list>
              </text:section>
              <text:section text:name="artikel_id1-3-2-2-3-4-5" text:style-name="artikel">
                <text:p text:style-name="artikel_kop_titel"><text:span text:style-name="artikel_kop_label">Artikel</text:span> <text:span text:style-name="artikel_kop_nr">18.</text:span> VAT-kosten</text:p>
                <text:p text:style-name="al">VAT-kosten als bedoeld in artikel 37, derde lid, van de verordening omvatten, voor zover zij voldoen aan artikel 20 van de verordening, in ieder geval:</text:p>
                <text:list text:style-name="id1-3-2-2-3-4-5-3">
                  <text:list-item text:style-override="id1-3-2-2-3-4-5-3-1">
                    <text:number>a.</text:number>
                    <text:p text:style-name="al">studiekosten, waaronder:</text:p>
                    <text:list text:style-name="id1-3-2-2-3-4-5-3-1-3">
                      <text:list-item text:style-override="id1-3-2-2-3-4-5-3-1-3-1">
                        <text:number>1°.</text:number>
                        <text:p text:style-name="al">technische, economische en financiële haalbaarheidsstudies;</text:p>
                      </text:list-item>
                      <text:list-item text:style-override="id1-3-2-2-3-4-5-3-1-3-2">
                        <text:number>2°.</text:number>
                        <text:p text:style-name="al">rentabiliteits- en exploitatieberekeningen;</text:p>
                      </text:list-item>
                      <text:list-item text:style-override="id1-3-2-2-3-4-5-3-1-3-3">
                        <text:number>3°.</text:number>
                        <text:p text:style-name="al">studies naar grondverwerving of vestigingsmogelijkheden;</text:p>
                      </text:list-item>
                      <text:list-item text:style-override="id1-3-2-2-3-4-5-3-1-3-4">
                        <text:number>4°.</text:number>
                        <text:p text:style-name="al">bezoeken en studies van referentieprojecten;</text:p>
                      </text:list-item>
                    </text:list>
                  </text:list-item>
                  <text:list-item text:style-override="id1-3-2-2-3-4-5-3-2">
                    <text:number>b.</text:number>
                    <text:p text:style-name="al">voorlichtingskosten ten behoeve van communicatie met projectpartners, betrokken overheden en nutsbedrijven;</text:p>
                  </text:list-item>
                  <text:list-item text:style-override="id1-3-2-2-3-4-5-3-3">
                    <text:number>c.</text:number>
                    <text:p text:style-name="al">kosten voor inspraakprocedures;</text:p>
                  </text:list-item>
                  <text:list-item text:style-override="id1-3-2-2-3-4-5-3-4">
                    <text:number>d.</text:number>
                    <text:p text:style-name="al">advieskosten voor taxatie en grondverwerving;</text:p>
                  </text:list-item>
                  <text:list-item text:style-override="id1-3-2-2-3-4-5-3-5">
                    <text:number>e.</text:number>
                    <text:p text:style-name="al">juridische kosten en arbitragekosten die direct verband houden met het project;</text:p>
                  </text:list-item>
                  <text:list-item text:style-override="id1-3-2-2-3-4-5-3-6">
                    <text:number>f.</text:number>
                    <text:p text:style-name="al">kosten voor projectmanagement en engineering vanaf de studiefase tot en met overdracht, waaronder planning, control en projectadministratie;</text:p>
                  </text:list-item>
                  <text:list-item text:style-override="id1-3-2-2-3-4-5-3-7">
                    <text:number>g.</text:number>
                    <text:p text:style-name="al">kosten voor directievoering en toezicht.</text:p>
                  </text:list-item>
                </text:list>
              </text:section>
              <text:section text:name="artikel_id1-3-2-2-3-4-6" text:style-name="artikel">
                <text:p text:style-name="artikel_kop_titel"><text:span text:style-name="artikel_kop_label">Artikel</text:span> <text:span text:style-name="artikel_kop_nr">19.</text:span> Normbedragen voor snelheidsremmende maatregelen</text:p>
                <text:p text:style-name="al">Voor snelheidsremmende maatregelen als bedoeld in artikel 33, eerste lid, onderdeel c, van de verordening gelden de volgende normbedragen, bedoeld in artikel 37 van de verordening:</text:p>
                <text:list text:style-name="id1-3-2-2-3-4-6-3">
                  <text:list-item text:style-override="id1-3-2-2-3-4-6-3-1">
                    <text:number>a.</text:number>
                    <text:p text:style-name="al">verkeersdrempels op erftoegangswegen en gebiedsontsluitingswegen binnen de bebouwde kom 30 km/uur: € 7.000 per drempel;</text:p>
                  </text:list-item>
                  <text:list-item text:style-override="id1-3-2-2-3-4-6-3-2">
                    <text:number>b.</text:number>
                    <text:p text:style-name="al">plateaus op kruispunten van erftoegangswegen en/of gebiedsontsluitingswegen binnen de bebouwde kom 30 km/uur: € 28.500 per plateau;</text:p>
                  </text:list-item>
                  <text:list-item text:style-override="id1-3-2-2-3-4-6-3-3">
                    <text:number>c.</text:number>
                    <text:p text:style-name="al">uitritconstructies op de openbare weg op kruispunten met erftoegangswegen € 17.000 per uitritconstructie;</text:p>
                  </text:list-item>
                  <text:list-item text:style-override="id1-3-2-2-3-4-6-3-4">
                    <text:number>d.</text:number>
                    <text:p text:style-name="al">verhoogde punaises op kruispunten van erftoegangswegen met een diameter van minimaal 7 meter: € 5.000 per punaise.</text:p>
                  </text:list-item>
                </text:list>
              </text:section>
              <text:section text:name="artikel_id1-3-2-2-3-4-7" text:style-name="artikel">
                <text:p text:style-name="artikel_kop_titel"><text:span text:style-name="artikel_kop_label">Artikel</text:span> <text:span text:style-name="artikel_kop_nr">20.</text:span> Normbedragen voor schoolzones</text:p>
                <text:p text:style-name="al">Voor snelheidsremmende maatregelen bij schoollocaties als bedoeld in artikel 33, eerste lid, onderdeel c, van de verordening gelden de volgende normbedragen, bedoeld in artikel 37 van de verordening: </text:p>
                <text:list text:style-name="id1-3-2-2-3-4-7-3">
                  <text:list-item text:style-override="id1-3-2-2-3-4-7-3-1">
                    <text:number>a.</text:number>
                    <text:p text:style-name="al">voor het basispakket bestaande uit markering, bebording en attentiepalen € 4.500 per schoolzone.</text:p>
                  </text:list-item>
                </text:list>
                <text:p text:style-name="al">In aanvulling op het basispakket voor de optionele maatregelen</text:p>
                <text:list text:style-name="id1-3-2-2-3-4-7-5">
                  <text:list-item text:style-override="id1-3-2-2-3-4-7-5-1">
                    <text:number>b.</text:number>
                    <text:p text:style-name="al">een voetgangersoversteekplaats: € 3.000;</text:p>
                  </text:list-item>
                  <text:list-item text:style-override="id1-3-2-2-3-4-7-5-2">
                    <text:number>c.</text:number>
                    <text:p text:style-name="al">snelheidsremmende maatregel verkeersdrempel: € 7.000;</text:p>
                  </text:list-item>
                  <text:list-item text:style-override="id1-3-2-2-3-4-7-5-3">
                    <text:number>d.</text:number>
                    <text:p text:style-name="al">overig attentie verhogend straatmeubilair: € 1.000,</text:p>
                  </text:list-item>
                </text:list>
              </text:section>
              <text:section text:name="artikel_id1-3-2-2-3-4-8" text:style-name="artikel">
                <text:p text:style-name="artikel_kop_titel"><text:span text:style-name="artikel_kop_label">Artikel</text:span> <text:span text:style-name="artikel_kop_nr">21.</text:span> Normbedragen voor bushaltes</text:p>
                <text:p text:style-name="al">Voor het toegankelijk maken van bestaande bushaltes gelden de volgende normbedragen, bedoeld in artikel 37 van de verordening, per halteperron:</text:p>
                <text:list text:style-name="id1-3-2-2-3-4-8-3">
                  <text:list-item text:style-override="id1-3-2-2-3-4-8-3-1">
                    <text:number>a.</text:number>
                    <text:p text:style-name="al">perronmarkering: € 2.000;</text:p>
                  </text:list-item>
                  <text:list-item text:style-override="id1-3-2-2-3-4-8-3-2">
                    <text:number>b.</text:number>
                    <text:p text:style-name="al">op hoogte en breedte brengen van het perron: € 8.000;</text:p>
                  </text:list-item>
                  <text:list-item text:style-override="id1-3-2-2-3-4-8-3-3">
                    <text:number>c.</text:number>
                    <text:p text:style-name="al">combinatie van de onder a en b genoemde maatregelen: € 10.000.</text:p>
                  </text:list-item>
                </text:list>
              </text:section>
              <text:section text:name="artikel_id1-3-2-2-3-4-9" text:style-name="artikel">
                <text:p text:style-name="artikel_kop_titel"><text:span text:style-name="artikel_kop_label">Artikel</text:span> <text:span text:style-name="artikel_kop_nr">22.</text:span> Normbedragen voor verkeersmanagementprojecten</text:p>
                <text:p text:style-name="al">Voor verkeersmanagementprojecten als bedoeld in artikel 33, eerste lid, onderdeel f, van de verordening gelden de volgende normbedragen, bedoeld in artikel 37 van de verordening:</text:p>
                <text:list text:style-name="id1-3-2-2-3-4-9-3">
                  <text:list-item text:style-override="id1-3-2-2-3-4-9-3-1">
                    <text:number>a.</text:number>
                    <text:p text:style-name="al">ombouw of vervanging van een reguliere VRI naar een iVRI: € 6.500 per iVRI;</text:p>
                  </text:list-item>
                  <text:list-item text:style-override="id1-3-2-2-3-4-9-3-2">
                    <text:number>b.</text:number>
                    <text:p text:style-name="al">aanbrengen van een ITS-applicatie op een iVRI: € 8.000 per iVRI;</text:p>
                  </text:list-item>
                  <text:list-item text:style-override="id1-3-2-2-3-4-9-3-3">
                    <text:number>c.</text:number>
                    <text:p text:style-name="al">aanbrengen van topologie: € 1.500 per iVRI;</text:p>
                  </text:list-item>
                  <text:list-item text:style-override="id1-3-2-2-3-4-9-3-4">
                    <text:number>d.</text:number>
                    <text:p text:style-name="al">consolideren van iVRI’s die voor 1 januari 2026 zijn geplaatst en waarvoor het Rijk geen bijdrage heeft verleend en waarvoor tevens een modelcontract voor beheer en onderhoud en voor toekomstige updates wordt afgesloten: € 7.500 per consolidatie.</text:p>
                  </text:list-item>
                </text:list>
              </text:section>
              <text:section text:name="artikel_id1-3-2-2-3-4-10" text:style-name="artikel">
                <text:p text:style-name="artikel_kop_titel"><text:span text:style-name="artikel_kop_label">Artikel</text:span> <text:span text:style-name="artikel_kop_nr">23.</text:span> Subsidiepercentages voor metropolitane fietsroutes</text:p>
                <text:list text:style-name="id1-3-2-2-3-4-10-2">
                  <text:list-item text:style-override="id1-3-2-2-3-4-10-2">
                    <text:number>1.</text:number>
                    <text:p text:style-name="al">De hoogte van de subsidie voor metropolitane fietsroutes bedraagt maximaal 70% van de subsidiegrondslag, bedoeld in artikel 21 van de verordening.</text:p>
                  </text:list-item>
                  <text:list-item text:style-override="id1-3-2-2-3-4-10-3">
                    <text:number>2.</text:number>
                    <text:p text:style-name="al">Het subsidiepercentage als bedoeld in het eerste lid is niet van toepassing indien niet vóór 1 januari 2026 een subsidieaanvraag is ingediend en de fietsroute niet uiterlijk 1 maart 2027 is gerealiseerd, voor zover de samenwerkingsovereenkomst vóór 1 juni 2023 is ondertekend.</text:p>
                  </text:list-item>
                  <text:list-item text:style-override="id1-3-2-2-3-4-10-4">
                    <text:number>3.</text:number>
                    <text:p text:style-name="al">Het subsidiepercentage als bedoeld in het eerste lid is niet van toepassing indien niet vóór 1 januari 2027 een subsidieaanvraag is ingediend en de fietsroute niet uiterlijk 1 maart 2028 is gerealiseerd, voor zover de samenwerkingsovereenkomst ná 1 juni 2023 is ondertekend.</text:p>
                  </text:list-item>
                  <text:list-item text:style-override="id1-3-2-2-3-4-10-5">
                    <text:number>4.</text:number>
                    <text:p text:style-name="al">Het subsidiepercentage als bedoeld in het eerste lid is niet van toepassing voor complexe schakels van metropolitane fietsroutes waarvoor de bestuurscommissie maatwerkafspraken heeft gemaakt, indien niet vóór 31 december 2029 een subsidieaanvraag is ingediend en de fietsroute niet uiterlijk 1 maart 2032 is gerealiseerd.</text:p>
                  </text:list-item>
                </text:list>
                <text:p text:style-name="al"/>
              </text:section>
            </text:section>
            <text:section text:name="paragraaf_id1-3-2-2-3-5" text:style-name="paragraaf">
              <text:p text:style-name="paragraaf_kop"><text:span text:style-name="label">Paragraaf</text:span> <text:span text:style-name="nr">3.4</text:span> Nadere criteria infrastructuur</text:p>
              <text:section text:name="artikel_id1-3-2-2-3-5-2" text:style-name="artikel">
                <text:p text:style-name="artikel_kop_titel"><text:span text:style-name="artikel_kop_label">Artikel</text:span> <text:span text:style-name="artikel_kop_nr">24.</text:span> Nadere criteria voor projecten op het metropolitaan autonetwerk</text:p>
                <text:p text:style-name="al">Een wegenproject komt, in aanvulling op artikel 18 van de verordening, voor subsidie in aanmerking indien:</text:p>
                <text:list text:style-name="id1-3-2-2-3-5-2-3">
                  <text:list-item text:style-override="id1-3-2-2-3-5-2-3-1">
                    <text:number>a.</text:number>
                    <text:p text:style-name="al">het is gelegen op het metropolitaan verbindend netwerk, opgenomen in bijlage 4a bij deze uitvoeringsregeling, of het metropolitaan basisnetwerk, opgenomen in bijlage 4b bij deze uitvoeringsregeling of een ontbrekende schakel realiseert die aantoonbaar bijdraagt aan het oplossen van een knelpunt op dit netwerk;</text:p>
                  </text:list-item>
                  <text:list-item text:style-override="id1-3-2-2-3-5-2-3-2">
                    <text:number>b.</text:number>
                    <text:p text:style-name="al">het bijdraagt aan: </text:p>
                    <text:list text:style-name="id1-3-2-2-3-5-2-3-2-3">
                      <text:list-item text:style-override="id1-3-2-2-3-5-2-3-2-3-1">
                        <text:number>1°.</text:number>
                        <text:p text:style-name="al">het verbeteren van de doorstroming in de spits, zodanig dat:</text:p>
                        <text:list text:style-name="id1-3-2-2-3-5-2-3-2-3-1-3">
                          <text:list-item text:style-override="id1-3-2-2-3-5-2-3-2-3-1-3-1">
                            <text:number>o</text:number>
                            <text:p text:style-name="al">voor het metropolitaan basisnetwerk de te verwachten reistijd in de spits minder bedraagt dan tweemaal de reistijd in de dalperiode;</text:p>
                          </text:list-item>
                          <text:list-item text:style-override="id1-3-2-2-3-5-2-3-2-3-1-3-2">
                            <text:number>o</text:number>
                            <text:p text:style-name="al">voor het metropolitaan verbindend netwerk de reistijd in de spits minder bedraagt dan anderhalf maal de reistijd in de dalperiode; en </text:p>
                          </text:list-item>
                        </text:list>
                      </text:list-item>
                      <text:list-item text:style-override="id1-3-2-2-3-5-2-3-2-3-2">
                        <text:number>2°.</text:number>
                        <text:p text:style-name="al">het verbeteren van de reistijdbetrouwbaarheid, zodanig dat in ten minste 90% van de gevallen geen afwijking van meer dan 50% van de te verwachten reistijd optreedt.</text:p>
                      </text:list-item>
                    </text:list>
                  </text:list-item>
                </text:list>
              </text:section>
              <text:section text:name="artikel_id1-3-2-2-3-5-3" text:style-name="artikel">
                <text:p text:style-name="artikel_kop_titel"><text:span text:style-name="artikel_kop_label">Artikel</text:span> <text:span text:style-name="artikel_kop_nr">25.</text:span> Nadere criteria voor projecten op het regionaal basisnetwerk fiets</text:p>
                <text:p text:style-name="al">Een project komt, in aanvulling op artikel 18 van de verordening, voor subsidie in aanmerking indien het project:</text:p>
                <text:list text:style-name="id1-3-2-2-3-5-3-3">
                  <text:list-item text:style-override="id1-3-2-2-3-5-3-3-1">
                    <text:number>a.</text:number>
                    <text:p text:style-name="al">gelegen is op het regionaal basisnetwerk fiets, opgenomen in bijlage 4c bij deze uitvoeringsregeling;</text:p>
                  </text:list-item>
                  <text:list-item text:style-override="id1-3-2-2-3-5-3-3-2">
                    <text:number>b.</text:number>
                    <text:p text:style-name="al">tot doel heeft het betreffende fietspad te laten voldoen aan of zoveel mogelijk te laten aansluiten bij de normen in de Ontwerpwijzer Fietsverkeer (CROW 351).</text:p>
                  </text:list-item>
                </text:list>
              </text:section>
              <text:section text:name="artikel_id1-3-2-2-3-5-4" text:style-name="artikel">
                <text:p text:style-name="artikel_kop_titel"><text:span text:style-name="artikel_kop_label">Artikel</text:span> <text:span text:style-name="artikel_kop_nr">26.</text:span> Nadere criteria voor projecten op het metropolitaan fietsroute netwerk</text:p>
                <text:p text:style-name="al">Een project komt, in aanvulling op artikel 18 van de verordening, voor subsidie in aanmerking indien het project:</text:p>
                <text:list text:style-name="id1-3-2-2-3-5-4-3">
                  <text:list-item text:style-override="id1-3-2-2-3-5-4-3-1">
                    <text:number>a.</text:number>
                    <text:p text:style-name="al">een (deel van een) metropolitane fietsroute realiseert als bedoeld in de strategische agenda;</text:p>
                  </text:list-item>
                  <text:list-item text:style-override="id1-3-2-2-3-5-4-3-2">
                    <text:number>b.</text:number>
                    <text:p text:style-name="al">door de wegbeheerder wordt uitgevoerd in aantoonbare samenwerking met andere wegbeheerders langs de route en gericht is op het realiseren van het hele traject; en</text:p>
                  </text:list-item>
                  <text:list-item text:style-override="id1-3-2-2-3-5-4-3-3">
                    <text:number>c.</text:number>
                    <text:p text:style-name="al">tot doel heeft het betreffende fietspad te laten voldoen aan, dan wel zoveel mogelijk te laten aansluiten bij de geldende ontwerprichtlijnen voor doorfietsroutes; </text:p>
                  </text:list-item>
                  <text:list-item text:style-override="id1-3-2-2-3-5-4-3-4">
                    <text:number>d.</text:number>
                    <text:p text:style-name="al">bij de inrichting van de route geen fietsstroken of fietssuggestiestroken toepast;</text:p>
                  </text:list-item>
                  <text:list-item text:style-override="id1-3-2-2-3-5-4-3-5">
                    <text:number>e.</text:number>
                    <text:p text:style-name="al">bij toepassing van een fietsstraat de hoogst haalbare kwaliteitsvariant realiseert, bij voorkeur overeenkomstig voorzieningenblad V14 van de Ontwerpwijzer Fietsverkeer (CROW 351).</text:p>
                  </text:list-item>
                </text:list>
              </text:section>
              <text:section text:name="artikel_id1-3-2-2-3-5-5" text:style-name="artikel">
                <text:p text:style-name="artikel_kop_titel"><text:span text:style-name="artikel_kop_label">Artikel</text:span> <text:span text:style-name="artikel_kop_nr">27.</text:span> Nadere criteria voor dwarsverbindingen over water voor langzaam verkeer</text:p>
                <text:p text:style-name="al">Subsidie kan, in aanvulling op artikel 18 van de verordening, worden verstrekt voor oever- en aanlegvoorzieningen die dwarsverbindingen over water voor langzaam verkeer faciliteren.</text:p>
              </text:section>
              <text:section text:name="artikel_id1-3-2-2-3-5-6" text:style-name="artikel">
                <text:p text:style-name="artikel_kop_titel"><text:span text:style-name="artikel_kop_label">Artikel</text:span> <text:span text:style-name="artikel_kop_nr">28.</text:span> Nadere criteria voor verkeersveiligheidsprojecten - ongevallenlocaties</text:p>
                <text:list text:style-name="id1-3-2-2-3-5-6-2">
                  <text:list-item text:style-override="id1-3-2-2-3-5-6-2">
                    <text:number>1.</text:number>
                    <text:p text:style-name="al">Een project komt, in aanvulling op artikel 18 van de verordening, voor subsidie in aanmerking indien het:</text:p>
                    <text:list text:style-name="id1-3-2-2-3-5-6-2-3">
                      <text:list-item text:style-override="id1-3-2-2-3-5-6-2-3-1">
                        <text:number>a.</text:number>
                        <text:p text:style-name="al">is gericht op de sanering van verkeersonveilige infrastructuur op een locatie waar in de drie voorafgaande kalenderjaren slachtofferongevallen met letselschade hebben plaatsgevonden;</text:p>
                      </text:list-item>
                      <text:list-item text:style-override="id1-3-2-2-3-5-6-2-3-2">
                        <text:number>b.</text:number>
                        <text:p text:style-name="al">een maatregel betreft ter vermindering van het ongevalsrisico, waaronder in ieder geval worden begrepen de maatregelen zoals opgenomen in bijlage 1 van de Regionale Uitvoeringsagenda Verkeersveiligheid 2025.</text:p>
                      </text:list-item>
                    </text:list>
                  </text:list-item>
                  <text:list-item text:style-override="id1-3-2-2-3-5-6-3">
                    <text:number>2.</text:number>
                    <text:p text:style-name="al">Het ontwerp van het project voldoet aan de geldende richtlijnen van Duurzaam Veilig.</text:p>
                  </text:list-item>
                  <text:list-item text:style-override="id1-3-2-2-3-5-6-4">
                    <text:number>3.</text:number>
                    <text:p text:style-name="al">Indien volledige toepassing van de richtlijnen van Duurzaam Veilig redelijkerwijs niet mogelijk is, kan het project voor subsidie in aanmerking komen indien:</text:p>
                    <text:list text:style-name="id1-3-2-2-3-5-6-4-3">
                      <text:list-item text:style-override="id1-3-2-2-3-5-6-4-3-1">
                        <text:number>a.</text:number>
                        <text:p text:style-name="al">sprake is van een gegronde reden om af te wijken; en</text:p>
                      </text:list-item>
                      <text:list-item text:style-override="id1-3-2-2-3-5-6-4-3-2">
                        <text:number>b.</text:number>
                        <text:p text:style-name="al">het ontwerp voor het overige zoveel mogelijk aansluit bij de uitgangspunten van Duurzaam Veilig en zoveel mogelijk voorziet in compenserende maatregelen voor de afwijkingen.</text:p>
                      </text:list-item>
                    </text:list>
                  </text:list-item>
                  <text:list-item text:style-override="id1-3-2-2-3-5-6-5">
                    <text:number>4.</text:number>
                    <text:p text:style-name="al">Als gegronde reden als bedoeld in het derde lid wordt in ieder geval aangemerkt een fysieke of ruimtelijke beperking waardoor de richtlijnen niet volledig kunnen worden doorgevoerd.</text:p>
                  </text:list-item>
                </text:list>
              </text:section>
              <text:section text:name="artikel_id1-3-2-2-3-5-7" text:style-name="artikel">
                <text:p text:style-name="artikel_kop_titel"><text:span text:style-name="artikel_kop_label">Artikel</text:span> <text:span text:style-name="artikel_kop_nr">29.</text:span> Nadere criteria voor verkeersveiligheidsprojecten - schoolomgevingen</text:p>
                <text:list text:style-name="id1-3-2-2-3-5-7-2">
                  <text:list-item text:style-override="id1-3-2-2-3-5-7-2">
                    <text:number>1.</text:number>
                    <text:p text:style-name="al">Een project komt, in aanvulling op artikel 18 van de verordening, voor subsidie in aanmerking indien het is gericht op het verbeteren van de verkeersveiligheid of de ervaren veiligheid in de directe omgeving van een school.</text:p>
                  </text:list-item>
                  <text:list-item text:style-override="id1-3-2-2-3-5-7-3">
                    <text:number>2.</text:number>
                    <text:p text:style-name="al">Een project als bedoeld in het eerste lid komt slechts voor subsidie in aanmerking indien de betrokken school aantoonbaar aandacht besteedt aan verkeerseducatie.</text:p>
                  </text:list-item>
                  <text:list-item text:style-override="id1-3-2-2-3-5-7-4">
                    <text:number>3.</text:number>
                    <text:p text:style-name="al">Een project als bedoeld in het eerste lid komt slechts voor subsidie in aanmerking wanneer het tenminste bestaat uit de onderdelen wegmarkering, bebording en attentie verhogend straatmeubilair zoals beschreven in de CROW-notitie Schoolzones: toepassing en inrichting.</text:p>
                  </text:list-item>
                </text:list>
              </text:section>
              <text:section text:name="artikel_id1-3-2-2-3-5-8" text:style-name="artikel">
                <text:p text:style-name="artikel_kop_titel"><text:span text:style-name="artikel_kop_label">Artikel</text:span> <text:span text:style-name="artikel_kop_nr">30.</text:span> Nadere criteria voor verkeersveiligheidsprojecten – herinrichting GOW30</text:p>
                <text:p text:style-name="al">Een verkeersveiligheidsproject voor herinrichting tot gebiedsontsluitingsweg 30-km/uur van GOW-30 komt, in aanvulling op artikel 18 van de verordening, voor subsidie in aanmerking indien:</text:p>
                <text:list text:style-name="id1-3-2-2-3-5-8-3">
                  <text:list-item text:style-override="id1-3-2-2-3-5-8-3-1">
                    <text:number>1.</text:number>
                    <text:p text:style-name="al">het ontwerp voor het project de CROW Handreiking voorlopige inrichtingskenmerken GOW30 als vertrekpunt neemt;</text:p>
                  </text:list-item>
                  <text:list-item text:style-override="id1-3-2-2-3-5-8-3-2">
                    <text:number>2.</text:number>
                    <text:p text:style-name="al">de wegcategorie GOW30 op het betreffende wegvak logisch en realistisch is zodat de beoogde snelheidsverlaging geloofwaardig en haalbaar is;</text:p>
                  </text:list-item>
                  <text:list-item text:style-override="id1-3-2-2-3-5-8-3-3">
                    <text:number>3.</text:number>
                    <text:p text:style-name="al">het ontwerp in ieder geval voorziet in een veilige voorziening voor fietsers en veilige kruispunten conform de hierboven genoemde Handreiking;</text:p>
                  </text:list-item>
                  <text:list-item text:style-override="id1-3-2-2-3-5-8-3-4">
                    <text:number>4.</text:number>
                    <text:p text:style-name="al">in geval het wegvak gebruikt wordt door een route van het openbaar vervoer, het ontwerp voorziet in voldoende mitigerende maatregelen voor het rijtijdverlies. </text:p>
                  </text:list-item>
                </text:list>
              </text:section>
              <text:section text:name="artikel_id1-3-2-2-3-5-9" text:style-name="artikel">
                <text:p text:style-name="artikel_kop_titel"><text:span text:style-name="artikel_kop_label">Artikel</text:span> <text:span text:style-name="artikel_kop_nr">31.</text:span> Samenwerkingsprogramma “Stimulering verkeersveiligheidsmaatregelen 2025–2030”</text:p>
                <text:list text:style-name="id1-3-2-2-3-5-9-2">
                  <text:list-item text:style-override="id1-3-2-2-3-5-9-2">
                    <text:number>1.</text:number>
                    <text:p text:style-name="al">Een aanvraag voor het samenwerkingsprogramma Stimulering verkeersveiligheidsmaatregelen 2025–2030 kan uitsluitend worden ingediend door gemeenten die deelnemen aan de MRDH. De aanvraag wordt ingediend binnen de door het Rijk opengestelde aanvraagtijdvakken en met gebruikmaking van het door het Rijk beschikbaar gestelde aanvraagformulier, en wordt uiterlijk tien werkdagen vóór sluiting van het aanvraagtijdvak bij de MRDH ingediend.</text:p>
                  </text:list-item>
                  <text:list-item text:style-override="id1-3-2-2-3-5-9-3">
                    <text:number>2.</text:number>
                    <text:p text:style-name="al">Indien een gemeente aanvullend subsidie van de MRDH wenst te ontvangen, toont zij bij de aanvraag aan dat de vervoersbedrijven advies hebben uitgebracht over de effecten van de voorgestelde maatregel op de exploitatie van het openbaar vervoer, als bedoeld in artikel 35, onderdeel g, van de verordening.</text:p>
                  </text:list-item>
                  <text:list-item text:style-override="id1-3-2-2-3-5-9-4">
                    <text:number>3.</text:number>
                    <text:p text:style-name="al">Een aanvraag komt slechts voor aanvullende subsidie van de MRDH in aanmerking indien deze door het Rijk is getoetst en gehonoreerd op grond van de Regeling stimulering verkeersveiligheidsmaatregelen 2025–2030.</text:p>
                  </text:list-item>
                  <text:list-item text:style-override="id1-3-2-2-3-5-9-5">
                    <text:number>4.</text:number>
                    <text:p text:style-name="al">Voor de beoordeling van de subsidiabiliteit en voor de bepaling van de subsidiabele kosten hanteert de MRDH de normen, kostensoorten en bijlagen zoals vastgesteld in de Regeling stimulering verkeersveiligheidsmaatregelen 2025–2030.</text:p>
                  </text:list-item>
                  <text:list-item text:style-override="id1-3-2-2-3-5-9-6">
                    <text:number>5.</text:number>
                    <text:p text:style-name="al">Projecten die door het Rijk zijn gehonoreerd op grond van de Regeling stimulering verkeersveiligheidsmaatregelen 2025–2030 komen voor aanvullende subsidie van de MRDH in aanmerking. Daarbij gelden de volgende afwijkingen van de reguliere subsidieregels:</text:p>
                    <text:list text:style-name="id1-3-2-2-3-5-9-6-3">
                      <text:list-item text:style-override="id1-3-2-2-3-5-9-6-3-1">
                        <text:number>a.</text:number>
                        <text:p text:style-name="al">een project hoeft niet vooraf in het IPVa te zijn aangemeld;</text:p>
                      </text:list-item>
                      <text:list-item text:style-override="id1-3-2-2-3-5-9-6-3-2">
                        <text:number>b.</text:number>
                        <text:p text:style-name="al">het project hoeft niet te zijn gelegen op een locatie met slachtofferongevallen met letselschade;</text:p>
                      </text:list-item>
                      <text:list-item text:style-override="id1-3-2-2-3-5-9-6-3-3">
                        <text:number>c.</text:number>
                        <text:p text:style-name="al">er geldt geen financiële ondergrens voor subsidiabiliteit;</text:p>
                      </text:list-item>
                      <text:list-item text:style-override="id1-3-2-2-3-5-9-6-3-4">
                        <text:number>d.</text:number>
                        <text:p text:style-name="al">de MRDH kan een subsidie verstrekken van 40% over de door het Rijk subsidiabel geachte kosten, waarbij de door het Rijk gehanteerde normbedragen en kostensoorten worden gevolgd;</text:p>
                      </text:list-item>
                      <text:list-item text:style-override="id1-3-2-2-3-5-9-6-3-5">
                        <text:number>e.</text:number>
                        <text:p text:style-name="al">voor grondverwervingskosten die volgens de MRDH-regelingen subsidiabel zijn, kan aanvullend 50% subsidie worden verstrekt;</text:p>
                      </text:list-item>
                      <text:list-item text:style-override="id1-3-2-2-3-5-9-6-3-6">
                        <text:number>f.</text:number>
                        <text:p text:style-name="al">het controleprotocol van bijlage 3 is niet van toepassing; de bij de eindverantwoording over te leggen accountantsverklaring bevestigt dat de hoeveelheid gesubsidieerde maatregelen zijn gerealiseerd.</text:p>
                      </text:list-item>
                    </text:list>
                  </text:list-item>
                </text:list>
              </text:section>
              <text:section text:name="artikel_id1-3-2-2-3-5-10" text:style-name="artikel">
                <text:p text:style-name="artikel_kop_titel"><text:span text:style-name="artikel_kop_label">Artikel</text:span> <text:span text:style-name="artikel_kop_nr">32.</text:span> Nadere criteria voor projecten binnen openbaarvervoerinfrastructuur</text:p>
                <text:list text:style-name="id1-3-2-2-3-5-10-2">
                  <text:list-item text:style-override="id1-3-2-2-3-5-10-2">
                    <text:number>1.</text:number>
                    <text:p text:style-name="al">Een project komt, in aanvulling op artikel 18 van de verordening, voor subsidie in aanmerking indien het:</text:p>
                    <text:list text:style-name="id1-3-2-2-3-5-10-2-3">
                      <text:list-item text:style-override="id1-3-2-2-3-5-10-2-3-1">
                        <text:number>a.</text:number>
                        <text:p text:style-name="al">is gelegen op het Netwerk Openbaar Vervoer 2025, opgenomen in bijlage 5 bij deze uitvoeringsregeling;</text:p>
                      </text:list-item>
                      <text:list-item text:style-override="id1-3-2-2-3-5-10-2-3-2">
                        <text:number>b.</text:number>
                        <text:p text:style-name="al">betrekking heeft op de aanleg, aanpassing of uitbreiding van openbaarvervoerinfrastructuur en voor zover dit niet ten laste komt van de exploitatie of instandhouding; en</text:p>
                      </text:list-item>
                      <text:list-item text:style-override="id1-3-2-2-3-5-10-2-3-3">
                        <text:number>c.</text:number>
                        <text:p text:style-name="al">past binnen de doelstellingen op het terrein van verkeer en vervoer, zoals vastgesteld in de strategische agenda. </text:p>
                      </text:list-item>
                    </text:list>
                  </text:list-item>
                  <text:list-item text:style-override="id1-3-2-2-3-5-10-3">
                    <text:number>2.</text:number>
                    <text:p text:style-name="al">Het ontwerp van het project voldoet aan de voor openbaarvervoerinfrastructuur toepasselijke landelijke normen en richtlijnen, waaronder de relevante CROW-publicaties. Afwijking van deze richtlijnen is toegestaan, mits de aanvrager dit gemotiveerd aangeeft en aantoont dat veiligheid, toegankelijkheid en doelmatigheid zijn geborgd.</text:p>
                  </text:list-item>
                  <text:list-item text:style-override="id1-3-2-2-3-5-10-4">
                    <text:number>3.</text:number>
                    <text:p text:style-name="al">Niet subsidiabel zijn werkzaamheden die behoren tot:</text:p>
                    <text:list text:style-name="id1-3-2-2-3-5-10-4-3">
                      <text:list-item text:style-override="id1-3-2-2-3-5-10-4-3-1">
                        <text:number>a.</text:number>
                        <text:p text:style-name="al">dagelijks, periodiek of groot onderhoud, waaronder vervangingsonderhoud;</text:p>
                      </text:list-item>
                      <text:list-item text:style-override="id1-3-2-2-3-5-10-4-3-2">
                        <text:number>b.</text:number>
                        <text:p text:style-name="al">infrastructurele maatregelen die primair betrekking hebben op sociale veiligheid;</text:p>
                      </text:list-item>
                      <text:list-item text:style-override="id1-3-2-2-3-5-10-4-3-3">
                        <text:number>c.</text:number>
                        <text:p text:style-name="al">maatregelen of werkzaamheden die worden bekostigd vanuit exploitatiesubsidies.</text:p>
                      </text:list-item>
                    </text:list>
                  </text:list-item>
                  <text:list-item text:style-override="id1-3-2-2-3-5-10-5">
                    <text:number>4.</text:number>
                    <text:p text:style-name="al">Indien werkzaamheden die normaliter onder exploitatie, beheer of onderhoud vallen, worden opgenomen binnen een project als bedoeld in het eerste lid, worden de daarmee samenhangende kosten toegerekend aan de exploitatie en niet als subsidiabele investeringskosten aangemerkt.</text:p>
                  </text:list-item>
                  <text:list-item text:style-override="id1-3-2-2-3-5-10-6">
                    <text:number>5.</text:number>
                    <text:p text:style-name="al">Voor maatregelen die zijn gericht op het toegankelijk maken van bus- of tramhaltes of op het realiseren van reizigersinformatie kan subsidie worden aangevraagd via het programma Kleine Projecten Openbaarvervoerinfrastructuur, overeenkomstig de daarvoor geldende regels.</text:p>
                  </text:list-item>
                </text:list>
              </text:section>
              <text:section text:name="artikel_id1-3-2-2-3-5-11" text:style-name="artikel">
                <text:p text:style-name="artikel_kop_titel"><text:span text:style-name="artikel_kop_label">Artikel</text:span> <text:span text:style-name="artikel_kop_nr">33.</text:span> Nadere criteria voor toegankelijkheid van bushaltes</text:p>
                <text:list text:style-name="id1-3-2-2-3-5-11-2">
                  <text:list-item text:style-override="id1-3-2-2-3-5-11-2">
                    <text:number>1.</text:number>
                    <text:p text:style-name="al">Een project komt, in aanvulling op artikel 18 van de verordening, voor subsidie in aanmerking indien het is gericht op het toegankelijk maken van bestaande bushaltes en het ontwerp voldoet aan de richtlijnen uit CROW-publicatie 233, addendum Handboek Halteplaatsen (juli 2010).</text:p>
                  </text:list-item>
                  <text:list-item text:style-override="id1-3-2-2-3-5-11-3">
                    <text:number>2.</text:number>
                    <text:p text:style-name="al">Na opname van het project in het IPVa kan de wegbeheerder binnen het betreffende begrotingsjaar subsidie aanvragen. De aanvraag omvat in beginsel alle bushaltes die de wegbeheerder in dat jaar of in daaropvolgende jaren toegankelijk wil maken.</text:p>
                  </text:list-item>
                  <text:list-item text:style-override="id1-3-2-2-3-5-11-4">
                    <text:number>3.</text:number>
                    <text:p text:style-name="al">Subsidie wordt uitsluitend verstrekt indien de gezamenlijke subsidiabele kosten van de in de subsidieaanvraag opgenomen bushaltes ten minste € 10.000 bedragen.</text:p>
                  </text:list-item>
                </text:list>
              </text:section>
              <text:section text:name="artikel_id1-3-2-2-3-5-12" text:style-name="artikel">
                <text:p text:style-name="artikel_kop_titel"><text:span text:style-name="artikel_kop_label">Artikel</text:span> <text:span text:style-name="artikel_kop_nr">34.</text:span> Nadere criteria voor ketenmobiliteit</text:p>
                <text:list text:style-name="id1-3-2-2-3-5-12-2">
                  <text:list-item text:style-override="id1-3-2-2-3-5-12-2">
                    <text:number>1.</text:number>
                    <text:p text:style-name="al">Een project komt, in aanvulling op artikel 18 van de verordening, voor subsidie in aanmerking indien het is gericht op het verbeteren van de ketenmobiliteit op een OV-knooppunt dat is opgenomen in bijlage 5 bij deze uitvoeringsregeling en bestaat uit een of meer van de volgende maatregelen:</text:p>
                    <text:list text:style-name="id1-3-2-2-3-5-12-2-3">
                      <text:list-item text:style-override="id1-3-2-2-3-5-12-2-3-1">
                        <text:number>a.</text:number>
                        <text:p text:style-name="al">het verbeteren van de lokale ontsluiting te voet en per fiets, waaronder begrepen het opheffen van barrières in belangrijke langzaamverkeerroutes binnen een straal van circa 0,4 kilometer van de hoofdingang van het OV-knooppunt, mits deze routes logisch, veilig en toegankelijk zijn;</text:p>
                      </text:list-item>
                      <text:list-item text:style-override="id1-3-2-2-3-5-12-2-3-2">
                        <text:number>b.</text:number>
                        <text:p text:style-name="al">het realiseren of uitbreiden van fietsparkeervoorzieningen bij OV-knooppunten waar aantoonbaar sprake is, of op termijn zal zijn, van een tekort aan stallingscapaciteit voor OV-reizigers, mits adequate beheermaatregelen worden getroffen ter voorkoming van fietswrakken en weesfietsen en rekening wordt gehouden met voorziene gebiedsontwikkeling en gewenste verschuivingen in het voortransport;</text:p>
                      </text:list-item>
                      <text:list-item text:style-override="id1-3-2-2-3-5-12-2-3-3">
                        <text:number>c.</text:number>
                        <text:p text:style-name="al">het realiseren of verbeteren van Parkeer + Reis-voorzieningen, mits deze zijn gelegen op minder dan vijf minuten rijtijd van het hoofdwegennet voor auto’s, zijn gekoppeld aan een snelle en hoogwaardige OV-verbinding opgenomen in bijlage 5 bij deze uitvoeringsregeling en voldoen aan de voorwaarden van de P+R-ladder uit de nota Parkeer en Reis in de Metropoolregio 2017;</text:p>
                      </text:list-item>
                      <text:list-item text:style-override="id1-3-2-2-3-5-12-2-3-4">
                        <text:number>d.</text:number>
                        <text:p text:style-name="al">maatregelen ter verbetering van de kwaliteit van het OV-knooppunt, waaronder begrepen comfort, uitstraling en veiligheidsbeleving, indien het klantenoordeel daartoe aanleiding geeft;</text:p>
                      </text:list-item>
                      <text:list-item text:style-override="id1-3-2-2-3-5-12-2-3-5">
                        <text:number>e.</text:number>
                        <text:p text:style-name="al">het verbeteren van de toegankelijkheid van het ov-knooppunt voor OV-reizigers met een beperking;</text:p>
                      </text:list-item>
                      <text:list-item text:style-override="id1-3-2-2-3-5-12-2-3-6">
                        <text:number>f.</text:number>
                        <text:p text:style-name="al">het realiseren van fysieke voorzieningen in de openbare ruimte of inpandig ten behoeve van deelmobiliteit, voor zover deze zijn gericht op OV-reizigers.</text:p>
                      </text:list-item>
                    </text:list>
                  </text:list-item>
                  <text:list-item text:style-override="id1-3-2-2-3-5-12-3">
                    <text:number>2.</text:number>
                    <text:p text:style-name="al">Een project als bedoeld in het eerste lid komt slechts voor subsidie in aanmerking indien de aanvrager overeenkomstig de Handreiking Ketenmobiliteit een startdocument opstelt waarin de maatregelen, bedoeld in het eerste lid, in onderlinge samenhang zijn uitgewerkt en waarin aandacht wordt besteed aan de in de handreiking genoemde aandachtsgebieden en aan samenwerking tussen de betrokken beheerders. Indien een of meer maatregelen niet worden meegenomen, wordt dit in de aanvraag deugdelijk gemotiveerd.</text:p>
                  </text:list-item>
                  <text:list-item text:style-override="id1-3-2-2-3-5-12-4">
                    <text:number>3.</text:number>
                    <text:p text:style-name="al">In afwijking van het eerste lid kan fietsparkeren bij OV-haltes die niet zijn opgenomen in de bijlage van de Handreiking Ketenmobiliteit op OV-knooppunten voor subsidie in aanmerking komen, voor zover wordt voorzien in een aantoonbare behoefte en adequate maatregelen worden getroffen ter voorkoming van weesfietsen.</text:p>
                  </text:list-item>
                </text:list>
              </text:section>
              <text:section text:name="artikel_id1-3-2-2-3-5-13" text:style-name="artikel">
                <text:p text:style-name="artikel_kop_titel"><text:span text:style-name="artikel_kop_label">Artikel</text:span> <text:span text:style-name="artikel_kop_nr">35.</text:span> Nadere criteria voor verkeersmanagement</text:p>
                <text:p text:style-name="al">Een project komt, in aanvulling op artikel 18 van de verordening, voor subsidie in aanmerking indien het is gericht op dynamische maatregelen op wegen ter informatie en sturing van het personen- en goederenvervoer, afhankelijk van de verkeerssituatie, en bestaat uit een of meer van de volgende maatregelen:</text:p>
                <text:list text:style-name="id1-3-2-2-3-5-13-3">
                  <text:list-item text:style-override="id1-3-2-2-3-5-13-3-1">
                    <text:number>a.</text:number>
                    <text:p text:style-name="al">het inrichten of verbeteren van verkeersmanagementmaatregelen door of in opdracht van wegbeheerders;</text:p>
                  </text:list-item>
                  <text:list-item text:style-override="id1-3-2-2-3-5-13-3-2">
                    <text:number>b.</text:number>
                    <text:p text:style-name="al">het inwinnen, verwerken en ontsluiten van verkeersdata ten behoeve van verkeersmanagement en reisinformatie;</text:p>
                  </text:list-item>
                  <text:list-item text:style-override="id1-3-2-2-3-5-13-3-3">
                    <text:number>c.</text:number>
                    <text:p text:style-name="al">het geschikt maken of aanpassen van systemen voor communicatie met voertuigen.</text:p>
                  </text:list-item>
                </text:list>
              </text:section>
            </text:section>
            <text:p text:style-name="hoofdstuk_bottom"/>
          </text:section>
          <text:section text:name="hoofdstuk_id1-3-2-2-4" text:style-name="hoofdstuk">
            <text:p text:style-name="hoofdstuk_kop"><text:span text:style-name="label">Hoofdstuk</text:span> <text:span text:style-name="nr">4.</text:span> Nadere uitwerking gedragsprojecten </text:p>
            <text:section text:name="artikel_id1-3-2-2-4-2" text:style-name="artikel">
              <text:p text:style-name="artikel_kop_titel"><text:span text:style-name="artikel_kop_label">Artikel</text:span> <text:span text:style-name="artikel_kop_nr">36.</text:span> Subsidiabele activiteiten binnen de categorie gedragsprojecten</text:p>
              <text:p text:style-name="al">Binnen de categorie gedragsprojecten, bedoeld in artikel 39 van de verordening, kunnen subsidies worden verstrekt voor projecten die bijdragen aan:</text:p>
              <text:list text:style-name="id1-3-2-2-4-2-3">
                <text:list-item text:style-override="id1-3-2-2-4-2-3-1">
                  <text:number>a.</text:number>
                  <text:p text:style-name="al">het verbeteren van verkeersveiligheid door educatie, voorlichting en gedragsinterventies;</text:p>
                </text:list-item>
                <text:list-item text:style-override="id1-3-2-2-4-2-3-2">
                  <text:number>b.</text:number>
                  <text:p text:style-name="al">het stimuleren van bewust reisgedrag bij personen en goederen;</text:p>
                </text:list-item>
                <text:list-item text:style-override="id1-3-2-2-4-2-3-3">
                  <text:number>c.</text:number>
                  <text:p text:style-name="al">het realiseren van een duurzaam, veilig en bereikbaar mobiliteitssysteem.</text:p>
                </text:list-item>
              </text:list>
            </text:section>
            <text:section text:name="artikel_id1-3-2-2-4-3" text:style-name="artikel">
              <text:p text:style-name="artikel_kop_titel"><text:span text:style-name="artikel_kop_label">Artikel</text:span> <text:span text:style-name="artikel_kop_nr">37.</text:span> Nadere aanvraagvereisten gedragsprojecten</text:p>
              <text:list text:style-name="id1-3-2-2-4-3-2">
                <text:list-item text:style-override="id1-3-2-2-4-3-2">
                  <text:number>1.</text:number>
                  <text:p text:style-name="al">Naast de aanvraagvereisten, bedoeld in artikel 16 en artikel 41 van de verordening, bevat de subsidieaanvraag voor een gedragsproject een onderbouwing waaruit blijkt dat het project:</text:p>
                  <text:list text:style-name="id1-3-2-2-4-3-2-3">
                    <text:list-item text:style-override="id1-3-2-2-4-3-2-3-1">
                      <text:number>a.</text:number>
                      <text:p text:style-name="al">is gebaseerd op bewezen effectieve gedragsmaatregelen, of, bij nieuwe maatregelen, op een deugdelijk onderbouwde gedragskundige aanpak en het voornemen om bij gebleken effectiviteit de maatregel aan te bieden voor opname in de Toolkit Permanente Verkeerseducatie;</text:p>
                    </text:list-item>
                    <text:list-item text:style-override="id1-3-2-2-4-3-2-3-2">
                      <text:number>b.</text:number>
                      <text:p text:style-name="al">aansluit bij de doelstellingen op het terrein van verkeer en vervoer, zoals vastgesteld in de strategische agenda en bij de toepasselijke regionale programma’s op het gebied van verkeersveiligheid of bewust reisgedrag;</text:p>
                    </text:list-item>
                    <text:list-item text:style-override="id1-3-2-2-4-3-2-3-3">
                      <text:number>c.</text:number>
                      <text:p text:style-name="al">voorziet in monitoring of evaluatie van de effectiviteit, voor zover van toepassing.</text:p>
                    </text:list-item>
                  </text:list>
                </text:list-item>
                <text:list-item text:style-override="id1-3-2-2-4-3-3">
                  <text:number>2.</text:number>
                  <text:p text:style-name="al">Voor projecten gericht op het verbeteren van verkeersveiligheid als bedoeld in artikel 36, onderdeel a, bevat de subsidieaanvraag ook:</text:p>
                  <text:list text:style-name="id1-3-2-2-4-3-3-3">
                    <text:list-item text:style-override="id1-3-2-2-4-3-3-3-1">
                      <text:number>a.</text:number>
                      <text:p text:style-name="al">een beschrijving van de doelgroep;</text:p>
                    </text:list-item>
                    <text:list-item text:style-override="id1-3-2-2-4-3-3-3-2">
                      <text:number>b.</text:number>
                      <text:p text:style-name="al">de wijze waarop wordt aangesloten bij landelijke campagnes of regionale programma’s.</text:p>
                    </text:list-item>
                  </text:list>
                </text:list-item>
                <text:list-item text:style-override="id1-3-2-2-4-3-4">
                  <text:number>3.</text:number>
                  <text:p text:style-name="al">Voor projecten gericht op het stimuleren van bewust reisgedrag bij personen en goederen als bedoeld in artikel 36, onderdeel b, bevat de subsidieaanvraag ook:</text:p>
                  <text:list text:style-name="id1-3-2-2-4-3-4-3">
                    <text:list-item text:style-override="id1-3-2-2-4-3-4-3-1">
                      <text:number>a.</text:number>
                      <text:p text:style-name="al">een specificatie van de gedragsdoelen (bijvoorbeeld: modal shift, spitsmijding, routekeuze);</text:p>
                    </text:list-item>
                    <text:list-item text:style-override="id1-3-2-2-4-3-4-3-2">
                      <text:number>b.</text:number>
                      <text:p text:style-name="al">de wijze waarop wordt geborgd dat de interventie duurzaam effect sorteert.</text:p>
                    </text:list-item>
                  </text:list>
                </text:list-item>
              </text:list>
            </text:section>
            <text:section text:name="artikel_id1-3-2-2-4-4" text:style-name="artikel">
              <text:p text:style-name="artikel_kop_titel"><text:span text:style-name="artikel_kop_label">Artikel</text:span> <text:span text:style-name="artikel_kop_nr">38.</text:span> Subsidiabele kosten voor gedragsprojecten</text:p>
              <text:list text:style-name="id1-3-2-2-4-4-2">
                <text:list-item text:style-override="id1-3-2-2-4-4-2">
                  <text:number>1.</text:number>
                  <text:p text:style-name="al">Onverminderd artikel 43 van de verordening zijn uitsluitend subsidiabel de kosten die direct samenhangen met:</text:p>
                  <text:list text:style-name="id1-3-2-2-4-4-2-3">
                    <text:list-item text:style-override="id1-3-2-2-4-4-2-3-1">
                      <text:number>a.</text:number>
                      <text:p text:style-name="al">de ontwikkeling, inkoop en uitvoering van educatie-, voorlichtings- of gedragsinterventies;</text:p>
                    </text:list-item>
                    <text:list-item text:style-override="id1-3-2-2-4-4-2-3-2">
                      <text:number>b.</text:number>
                      <text:p text:style-name="al">communicatie, monitoring en evaluatie van gedragsmaatregelen;</text:p>
                    </text:list-item>
                    <text:list-item text:style-override="id1-3-2-2-4-4-2-3-3">
                      <text:number>c.</text:number>
                      <text:p text:style-name="al">de aanschaf van materialen die noodzakelijk zijn voor de eerste toepassing van de gedragsmaatregel.</text:p>
                    </text:list-item>
                  </text:list>
                </text:list-item>
                <text:list-item text:style-override="id1-3-2-2-4-4-3">
                  <text:number>2.</text:number>
                  <text:p text:style-name="al">De in het eerste lid genoemde kosten zijn slechts subsidiabel voor zover zij:</text:p>
                  <text:list text:style-name="id1-3-2-2-4-4-3-3">
                    <text:list-item text:style-override="id1-3-2-2-4-4-3-3-1">
                      <text:number>a.</text:number>
                      <text:p text:style-name="al">noodzakelijk en doelmatig zijn als bedoeld in artikel 20 en artikel 43 van de verordening; en</text:p>
                    </text:list-item>
                    <text:list-item text:style-override="id1-3-2-2-4-4-3-3-2">
                      <text:number>b.</text:number>
                      <text:p text:style-name="al">rechtstreeks en uitsluitend aan het gedragsproject kunnen worden toegerekend als bedoeld in artikel 20 en artikel 43 van de verordening.</text:p>
                    </text:list-item>
                  </text:list>
                </text:list-item>
                <text:list-item text:style-override="id1-3-2-2-4-4-4">
                  <text:number>3.</text:number>
                  <text:p text:style-name="al">Niet subsidiabel zijn:</text:p>
                  <text:list text:style-name="id1-3-2-2-4-4-4-3">
                    <text:list-item text:style-override="id1-3-2-2-4-4-4-3-1">
                      <text:number>a.</text:number>
                      <text:p text:style-name="al">materialen of producten die kosteloos beschikbaar worden gesteld door het Regionaal Ondersteuningsbureau Verkeersveiligheid Zuid-Holland;</text:p>
                    </text:list-item>
                    <text:list-item text:style-override="id1-3-2-2-4-4-4-3-2">
                      <text:number>b.</text:number>
                      <text:p text:style-name="al">consumentenartikelen en vergoedingen voor korting op de aanschaf van artikelen door consumenten ongeacht de vorm waarin deze worden verstrekt;</text:p>
                    </text:list-item>
                    <text:list-item text:style-override="id1-3-2-2-4-4-4-3-3">
                      <text:number>c.</text:number>
                      <text:p text:style-name="al">leermiddelen of activiteiten die behoren tot reguliere onderwijstaken of het behalen van onderwijskundige leerdoelen;</text:p>
                    </text:list-item>
                    <text:list-item text:style-override="id1-3-2-2-4-4-4-3-4">
                      <text:number>d.</text:number>
                      <text:p text:style-name="al">kosten voor opname van maatregelen in nationale toolkits, waaronder de Toolkit Permanente Verkeerseducatie.</text:p>
                    </text:list-item>
                  </text:list>
                </text:list-item>
              </text:list>
            </text:section>
            <text:section text:name="artikel_id1-3-2-2-4-5" text:style-name="artikel">
              <text:p text:style-name="artikel_kop_titel"><text:span text:style-name="artikel_kop_label">Artikel</text:span> <text:span text:style-name="artikel_kop_nr">39.</text:span> Nadere criteria voor verkeersveiligheidsprojecten – bestaande educatie- en voorlichtingsmaatregelen</text:p>
              <text:p text:style-name="al">Een project gericht op educatie of voorlichting komt, in aanvulling op artikel 18 van de verordening, voor subsidie in aanmerking indien het betrekking heeft op een bestaande gedragsmaatregel en voldoet aan de volgende criteria:</text:p>
              <text:list text:style-name="id1-3-2-2-4-5-3">
                <text:list-item text:style-override="id1-3-2-2-4-5-3-1">
                  <text:number>a.</text:number>
                  <text:p text:style-name="al">de maatregel is bewezen effectief op basis van landelijk of regionaal onderzoek of aantoonbare eerdere toepassing;</text:p>
                  <text:list text:style-name="id1-3-2-2-4-5-3-1-3">
                    <text:list-item text:style-override="id1-3-2-2-4-5-3-1-3-1">
                      <text:number>i.</text:number>
                      <text:p text:style-name="al">het project sluit aantoonbaar aan bij, of versterkt het effect van, de landelijke campagnekalender of het programma Maak een punt van nul;</text:p>
                    </text:list-item>
                    <text:list-item text:style-override="id1-3-2-2-4-5-3-1-3-2">
                      <text:number>ii.</text:number>
                      <text:p text:style-name="al">het project sluit aan bij, of vormt een aanvulling op de bestaande MRDH-opdrachten voor de doelgroepen jeugd en jongeren (4-24 jaar);</text:p>
                    </text:list-item>
                  </text:list>
                </text:list-item>
                <text:list-item text:style-override="id1-3-2-2-4-5-3-2">
                  <text:number>b.</text:number>
                  <text:p text:style-name="al">de gedragskundige onderbouwing wordt door de MRDH als adequaat beoordeeld;</text:p>
                </text:list-item>
                <text:list-item text:style-override="id1-3-2-2-4-5-3-3">
                  <text:number>c.</text:number>
                  <text:p text:style-name="al">de subsidiabele kosten hebben uitsluitend betrekking op de aanschaf van projectmaterialen en/of de eerste toepassing van de maatregel.</text:p>
                </text:list-item>
              </text:list>
            </text:section>
            <text:section text:name="artikel_id1-3-2-2-4-6" text:style-name="artikel">
              <text:p text:style-name="artikel_kop_titel"><text:span text:style-name="artikel_kop_label">Artikel</text:span> <text:span text:style-name="artikel_kop_nr">40.</text:span> Nadere criteria voor verkeersveiligheidsprojecten – nieuwe educatie- en voorlichtingsmaatregelen</text:p>
              <text:p text:style-name="al">Een project gericht op een nieuwe gedragsmaatregel komt, in aanvulling op artikel 18 van de verordening, voor subsidie in aanmerking indien het:</text:p>
              <text:list text:style-name="id1-3-2-2-4-6-3">
                <text:list-item text:style-override="id1-3-2-2-4-6-3-1">
                  <text:number>a.</text:number>
                  <text:p text:style-name="al">bij voorkeur wordt ontwikkeld in samenwerking met MRDH-uitvoeringsorganisaties en aansluit bij hun jaarprogramma(’s);</text:p>
                </text:list-item>
                <text:list-item text:style-override="id1-3-2-2-4-6-3-2">
                  <text:number>b.</text:number>
                  <text:p text:style-name="al">is voorzien van een plan voor monitoring en evaluatie van de effectiviteit;</text:p>
                </text:list-item>
                <text:list-item text:style-override="id1-3-2-2-4-6-3-3">
                  <text:number>c.</text:number>
                  <text:p text:style-name="al">in opzet of uitwerking toepasbaar is in andere gemeenten binnen de MRDH, of daarvoor zonder noemenswaardige aanpassingen geschikt kan worden gemaakt;</text:p>
                </text:list-item>
                <text:list-item text:style-override="id1-3-2-2-4-6-3-4">
                  <text:number>d.</text:number>
                  <text:p text:style-name="al">bij bewezen effectiviteit wordt aangeboden voor opname in de Toolkit Permanente Verkeerseducatie.</text:p>
                </text:list-item>
              </text:list>
            </text:section>
            <text:section text:name="artikel_id1-3-2-2-4-7" text:style-name="artikel">
              <text:p text:style-name="artikel_kop_titel"><text:span text:style-name="artikel_kop_label">Artikel</text:span> <text:span text:style-name="artikel_kop_nr">41.</text:span> Nadere criteria voor projecten gericht op bewust reisgedrag</text:p>
              <text:p text:style-name="al">Een project komt, in aanvulling op artikel 18 van de verordening, voor subsidie in aanmerking indien het voldoet aan de volgende criteria:</text:p>
              <text:list text:style-name="id1-3-2-2-4-7-3">
                <text:list-item text:style-override="id1-3-2-2-4-7-3-1">
                  <text:number>a.</text:number>
                  <text:p text:style-name="al">het project is, gelet op de aard en inhoud ervan, niet geschikt voor samenwerking binnen de Gebiedstafels van het samenwerkingsverband Zuid-Holland Bereikbaar;</text:p>
                </text:list-item>
                <text:list-item text:style-override="id1-3-2-2-4-7-3-2">
                  <text:number>b.</text:number>
                  <text:p text:style-name="al">het project is gericht op duurzame gedragsverandering bij een duidelijk afgebakende doelgroep en het gebruik van actieve en collectieve mobiliteit en/of op het voorkomen of verminderen van congestie;</text:p>
                </text:list-item>
                <text:list-item text:style-override="id1-3-2-2-4-7-3-3">
                  <text:number>c.</text:number>
                  <text:p text:style-name="al">het project streeft een concreet en toetsbaar resultaat na binnen een vooraf afgebakende periode;</text:p>
                </text:list-item>
                <text:list-item text:style-override="id1-3-2-2-4-7-3-4">
                  <text:number>d.</text:number>
                  <text:p text:style-name="al">de effecten van de beoogde gedragsverandering worden gemonitord en geëvalueerd.</text:p>
                </text:list-item>
              </text:list>
            </text:section>
            <text:p text:style-name="hoofdstuk_bottom"/>
          </text:section>
          <text:section text:name="hoofdstuk_id1-3-2-2-5" text:style-name="hoofdstuk">
            <text:p text:style-name="hoofdstuk_kop"><text:span text:style-name="label">Hoofdstuk</text:span> <text:span text:style-name="nr">5.</text:span> Nadere uitwerking overige projecten</text:p>
            <text:section text:name="artikel_id1-3-2-2-5-2" text:style-name="artikel">
              <text:p text:style-name="artikel_kop_titel"><text:span text:style-name="artikel_kop_label">Artikel</text:span> <text:span text:style-name="artikel_kop_nr">42.</text:span> Nadere aanvraagvereisten voor studie-initiatieven</text:p>
              <text:p text:style-name="al">Naast de aanvraagvereisten, bedoeld in artikel 16 en artikel 47 van de verordening, bevat de subsidieaanvraag voor een studie-initiatief ten minste:</text:p>
              <text:list text:style-name="id1-3-2-2-5-2-3">
                <text:list-item text:style-override="id1-3-2-2-5-2-3-1">
                  <text:number>a.</text:number>
                  <text:p text:style-name="al">een afbakening van het te onderzoeken initiatief en de onderzoeksvragen;</text:p>
                </text:list-item>
                <text:list-item text:style-override="id1-3-2-2-5-2-3-2">
                  <text:number>b.</text:number>
                  <text:p text:style-name="al">een motivering van de bijdrage aan de doelstellingen op het terrein van verkeer en vervoer, zoals vastgesteld in de strategische agenda;</text:p>
                </text:list-item>
                <text:list-item text:style-override="id1-3-2-2-5-2-3-3">
                  <text:number>c.</text:number>
                  <text:p text:style-name="al">een beschrijving van de mogelijke vervolgstappen en de rol die de MRDH daarin kan vervullen.</text:p>
                </text:list-item>
                <text:list-item text:style-override="id1-3-2-2-5-2-3-4">
                  <text:number>d.</text:number>
                  <text:p text:style-name="al">een planning en een raming van de kosten.</text:p>
                </text:list-item>
              </text:list>
            </text:section>
            <text:section text:name="artikel_id1-3-2-2-5-3" text:style-name="artikel">
              <text:p text:style-name="artikel_kop_titel"><text:span text:style-name="artikel_kop_label">Artikel</text:span> <text:span text:style-name="artikel_kop_nr">43.</text:span> Nadere aanvraagvereisten voor studieprojecten</text:p>
              <text:p text:style-name="al">Naast de aanvraagvereisten, bedoeld in artikel 16 en artikel 47 van de verordening, bevat de subsidieaanvraag voor een studieproject ten minste:</text:p>
              <text:list text:style-name="id1-3-2-2-5-3-3">
                <text:list-item text:style-override="id1-3-2-2-5-3-3-1">
                  <text:number>a.</text:number>
                  <text:p text:style-name="al">een beschrijving van het project en de beoogde fasering van besluitvorming;</text:p>
                </text:list-item>
                <text:list-item text:style-override="id1-3-2-2-5-3-3-2">
                  <text:number>b.</text:number>
                  <text:p text:style-name="al">een onderbouwing van de verwachte investeringsomvang;</text:p>
                </text:list-item>
                <text:list-item text:style-override="id1-3-2-2-5-3-3-3">
                  <text:number>c.</text:number>
                  <text:p text:style-name="al">een planning waarin de verschillende besluitvormingsmomenten zijn opgenomen;</text:p>
                </text:list-item>
              </text:list>
              <text:p text:style-name="al">de bestuurlijke overeenkomst waarop de subsidieaanvraag betrekking heeft.</text:p>
            </text:section>
            <text:section text:name="artikel_id1-3-2-2-5-4" text:style-name="artikel">
              <text:p text:style-name="artikel_kop_titel"><text:span text:style-name="artikel_kop_label">Artikel</text:span> <text:span text:style-name="artikel_kop_nr">44.</text:span> Nadere aanvraagvereisten voor proefprojecten</text:p>
              <text:list text:style-name="id1-3-2-2-5-4-2">
                <text:list-item text:style-override="id1-3-2-2-5-4-2">
                  <text:number>1.</text:number>
                  <text:p text:style-name="al">Naast de aanvraagvereisten, bedoeld in artikel 16 en artikel 47 van de verordening, bevat een subsidieaanvraag voor een proefproject ten minste:</text:p>
                  <text:list text:style-name="id1-3-2-2-5-4-2-3">
                    <text:list-item text:style-override="id1-3-2-2-5-4-2-3-1">
                      <text:number>a.</text:number>
                      <text:p text:style-name="al">een beschrijving van de maatregel en de wijze waarop deze wordt beproefd;</text:p>
                    </text:list-item>
                    <text:list-item text:style-override="id1-3-2-2-5-4-2-3-2">
                      <text:number>b.</text:number>
                      <text:p text:style-name="al">een plan voor monitoring en evaluatie van de effecten van de maatregel;</text:p>
                    </text:list-item>
                    <text:list-item text:style-override="id1-3-2-2-5-4-2-3-3">
                      <text:number>c.</text:number>
                      <text:p text:style-name="al">een beschrijving van de mogelijkheden voor opschaling of bredere toepassing.</text:p>
                    </text:list-item>
                  </text:list>
                </text:list-item>
                <text:list-item text:style-override="id1-3-2-2-5-4-3">
                  <text:number>2.</text:number>
                  <text:p text:style-name="al">Indien het proefproject betrekking heeft op mobiliteitsdiensten die openstaan voor het algemene publiek, bevat de subsidieaanvraag tevens een haalbaarheidsstudie en een implementatieplan.</text:p>
                </text:list-item>
                <text:list-item text:style-override="id1-3-2-2-5-4-4">
                  <text:number>3.</text:number>
                  <text:p text:style-name="al">De haalbaarheidsstudie en het implementatieplan, bedoeld in het tweede lid, bevatten in ieder geval:</text:p>
                  <text:list text:style-name="id1-3-2-2-5-4-4-3">
                    <text:list-item text:style-override="id1-3-2-2-5-4-4-3-1">
                      <text:number>a.</text:number>
                      <text:p text:style-name="al">een onderbouwing waaruit blijkt of het project op basis van een businesscase rendabel is of rendabel kan worden gemaakt;</text:p>
                    </text:list-item>
                    <text:list-item text:style-override="id1-3-2-2-5-4-4-3-2">
                      <text:number>b.</text:number>
                      <text:p text:style-name="al">een inschatting van het aantal gebruikers tijdens de proef en bij eventuele voortzetting of opschaling;</text:p>
                    </text:list-item>
                    <text:list-item text:style-override="id1-3-2-2-5-4-4-3-3">
                      <text:number>c.</text:number>
                      <text:p text:style-name="al">een specificatie van de in te zetten voertuigen en de eigendomsverhoudingen daarvan;</text:p>
                    </text:list-item>
                    <text:list-item text:style-override="id1-3-2-2-5-4-4-3-4">
                      <text:number>d.</text:number>
                      <text:p text:style-name="al">een beschrijving van de projectorganisatie en de wijze waarop het openbaar vervoer wordt betrokken;</text:p>
                    </text:list-item>
                    <text:list-item text:style-override="id1-3-2-2-5-4-4-3-5">
                      <text:number>e.</text:number>
                      <text:p text:style-name="al">een overzicht van de relevante juridische kaders, waaronder toepasselijke eisen, vergunningen en procedures;</text:p>
                    </text:list-item>
                    <text:list-item text:style-override="id1-3-2-2-5-4-4-3-6">
                      <text:number>f.</text:number>
                      <text:p text:style-name="al">een inventarisatie van de risico’s voor de realisatie van het project en de bijbehorende beheersmaatregelen.</text:p>
                    </text:list-item>
                  </text:list>
                </text:list-item>
              </text:list>
            </text:section>
            <text:section text:name="artikel_id1-3-2-2-5-5" text:style-name="artikel">
              <text:p text:style-name="artikel_kop_titel"><text:span text:style-name="artikel_kop_label">Artikel</text:span> <text:span text:style-name="artikel_kop_nr">45.</text:span> Subsidiabele kosten voor overige projecten</text:p>
              <text:list text:style-name="id1-3-2-2-5-5-2">
                <text:list-item text:style-override="id1-3-2-2-5-5-2">
                  <text:number>1.</text:number>
                  <text:p text:style-name="al">Onverminderd artikel 49 van de verordening zijn subsidiabel de kosten die direct samenhangen met de voorbereiding en uitvoering van een overig project, waaronder in ieder geval worden begrepen: </text:p>
                  <text:list text:style-name="id1-3-2-2-5-5-2-3">
                    <text:list-item text:style-override="id1-3-2-2-5-5-2-3-1">
                      <text:number>a.</text:number>
                      <text:p text:style-name="al">kosten voor de inzet van eigen personeel en ingehuurd personeel, voor zover deze rechtstreeks verband houdt met de uitvoering van het project en niet behoort tot de algemene bestuurslasten;</text:p>
                    </text:list-item>
                    <text:list-item text:style-override="id1-3-2-2-5-5-2-3-2">
                      <text:number>b.</text:number>
                      <text:p text:style-name="al">kosten voor materialen en middelen die noodzakelijk zijn voor de uitvoering van de projectactiviteiten, waaronder communicatiemateriaal, drukwerk, evenementen en digitale middelen;</text:p>
                    </text:list-item>
                    <text:list-item text:style-override="id1-3-2-2-5-5-2-3-3">
                      <text:number>c.</text:number>
                      <text:p text:style-name="al">ingeval van proefprojecten, kosten voor infrastructurele maatregelen als bedoeld in artikel 33 van de verordening, waarop de bepalingen van paragraaf 3.3 van overeenkomstige toepassing zijn;</text:p>
                    </text:list-item>
                    <text:list-item text:style-override="id1-3-2-2-5-5-2-3-4">
                      <text:number>d.</text:number>
                      <text:p text:style-name="al">ingeval van proefprojecten voor mobiliteitsdiensten, de redelijkerwijs aan de exploitatie van de diensten toe te rekenen kosten.</text:p>
                    </text:list-item>
                  </text:list>
                </text:list-item>
                <text:list-item text:style-override="id1-3-2-2-5-5-3">
                  <text:number>2.</text:number>
                  <text:p text:style-name="al">De in het eerste lid genoemde kosten zijn slechts subsidiabel voor zover zij:</text:p>
                  <text:list text:style-name="id1-3-2-2-5-5-3-3">
                    <text:list-item text:style-override="id1-3-2-2-5-5-3-3-1">
                      <text:number>a.</text:number>
                      <text:p text:style-name="al">noodzakelijk, sober en doelmatig zijn als bedoeld in artikel 20 en artikel 49 van de verordening; en</text:p>
                    </text:list-item>
                    <text:list-item text:style-override="id1-3-2-2-5-5-3-3-2">
                      <text:number>b.</text:number>
                      <text:p text:style-name="al">rechtstreeks en uitsluitend aan het project kunnen worden toegerekend als bedoeld in artikel 20 en artikel 49 van de verordening.</text:p>
                    </text:list-item>
                  </text:list>
                </text:list-item>
              </text:list>
            </text:section>
            <text:section text:name="artikel_id1-3-2-2-5-6" text:style-name="artikel">
              <text:p text:style-name="artikel_kop_titel"><text:span text:style-name="artikel_kop_label">Artikel</text:span> <text:span text:style-name="artikel_kop_nr">46.</text:span> Nadere criteria voor studie-initiatieven</text:p>
              <text:list text:style-name="id1-3-2-2-5-6-2">
                <text:list-item text:style-override="id1-3-2-2-5-6-2">
                  <text:number>1.</text:number>
                  <text:p text:style-name="al">Een project komt, in aanvulling op artikel 17 van de verordening, voor subsidie in aanmerking indien het een kleinschalig onderzoek betreft naar de haalbaarheid van een initiatief dat:</text:p>
                  <text:list text:style-name="id1-3-2-2-5-6-2-3">
                    <text:list-item text:style-override="id1-3-2-2-5-6-2-3-1">
                      <text:number>a.</text:number>
                      <text:p text:style-name="al">bijdraagt aan de doelstellingen op het terrein van verkeer en vervoer, zoals vastgesteld in de strategische agenda;</text:p>
                    </text:list-item>
                    <text:list-item text:style-override="id1-3-2-2-5-6-2-3-2">
                      <text:number>b.</text:number>
                      <text:p text:style-name="al">in een latere fase kan leiden tot betrokkenheid van de MRDH als (mede-)opdrachtgever vanuit haar bevoegdheden op grond van de Wet personenvervoer 2000 of de Wet lokaal spoor;</text:p>
                    </text:list-item>
                    <text:list-item text:style-override="id1-3-2-2-5-6-2-3-3">
                      <text:number>c.</text:number>
                      <text:p text:style-name="al">is gericht op verkenning en analyse en geen besluitvorming over voorbereiding of realisatie omvat.</text:p>
                    </text:list-item>
                  </text:list>
                </text:list-item>
                <text:list-item text:style-override="id1-3-2-2-5-6-3">
                  <text:number>2.</text:number>
                  <text:p text:style-name="al">Op studie-initiatieven zijn de artikelen 8 tot en met 14 en artikel 18, eerste lid, onderdeel a, niet van toepassing.</text:p>
                </text:list-item>
              </text:list>
            </text:section>
            <text:section text:name="artikel_id1-3-2-2-5-7" text:style-name="artikel">
              <text:p text:style-name="artikel_kop_titel"><text:span text:style-name="artikel_kop_label">Artikel</text:span> <text:span text:style-name="artikel_kop_nr">47.</text:span> Nadere criteria voor studieprojecten</text:p>
              <text:p text:style-name="al">Een project komt, in aanvulling op artikel 18 van de verordening, voor subsidie in aanmerking indien:</text:p>
              <text:list text:style-name="id1-3-2-2-5-7-3">
                <text:list-item text:style-override="id1-3-2-2-5-7-3-1">
                  <text:number>a.</text:number>
                  <text:p text:style-name="al">het betrekking heeft op een omvangrijk project met verwachte investeringskosten van ten minste € 25 miljoen;</text:p>
                </text:list-item>
                <text:list-item text:style-override="id1-3-2-2-5-7-3-2">
                  <text:number>b.</text:number>
                  <text:p text:style-name="al">de besluitvorming over voorbereiding en realisatie getrapt plaatsvindt en is ingebed in een meerjarige planning;</text:p>
                </text:list-item>
                <text:list-item text:style-override="id1-3-2-2-5-7-3-3">
                  <text:number>c.</text:number>
                  <text:p text:style-name="al">de bestuurscommissie met betrekking tot het project een overeenkomst heeft gesloten waarin afspraken zijn vastgelegd over de bijdrage aan het project.</text:p>
                </text:list-item>
              </text:list>
            </text:section>
            <text:section text:name="artikel_id1-3-2-2-5-8" text:style-name="artikel">
              <text:p text:style-name="artikel_kop_titel"><text:span text:style-name="artikel_kop_label">Artikel</text:span> <text:span text:style-name="artikel_kop_nr">48.</text:span> Nadere criteria voor proefprojecten</text:p>
              <text:p text:style-name="al">Een proefproject komt, in aanvulling op artikel 18 van de verordening, voor subsidie in aanmerking indien:</text:p>
              <text:list text:style-name="id1-3-2-2-5-8-3">
                <text:list-item text:style-override="id1-3-2-2-5-8-3-1">
                  <text:number>a.</text:number>
                  <text:p text:style-name="al">het betrekking heeft een maatregel die nieuw is, of in een aantoonbaar nieuwe toepassing of vorm wordt beproefd; </text:p>
                </text:list-item>
                <text:list-item text:style-override="id1-3-2-2-5-8-3-2">
                  <text:number>b.</text:number>
                  <text:p text:style-name="al">de maatregel bijdraagt aan de doelstellingen op het terrein van verkeer en vervoer, zoals vastgesteld in de strategische agenda;</text:p>
                </text:list-item>
                <text:list-item text:style-override="id1-3-2-2-5-8-3-3">
                  <text:number>c.</text:number>
                  <text:p text:style-name="al">de maatregel naar verwachting bijdraagt aan verbetering van de effectiviteit of doelmatigheid van het beleid;</text:p>
                </text:list-item>
                <text:list-item text:style-override="id1-3-2-2-5-8-3-4">
                  <text:number>d.</text:number>
                  <text:p text:style-name="al">de maatregel bij gebleken succes opschaalbaar of breder toepasbaar is binnen de metropoolregio;</text:p>
                </text:list-item>
                <text:list-item text:style-override="id1-3-2-2-5-8-3-5">
                  <text:number>e.</text:number>
                  <text:p text:style-name="al">de initiatiefnemer de effecten van de maatregel volgt, evalueert en hierover rapporteert aan de MRDH;</text:p>
                </text:list-item>
                <text:list-item text:style-override="id1-3-2-2-5-8-3-6">
                  <text:number>f.</text:number>
                  <text:p text:style-name="al">de initiatiefnemer bij de aanvraag aannemelijk maakt dat de maatregel bij gebleken succes structureel kan worden voortgezet, inclusief een toelichting op de mogelijke financiële dekking, organisatorische inbedding en benodigde bestuurlijke besluitvorming.</text:p>
                </text:list-item>
              </text:list>
            </text:section>
            <text:p text:style-name="hoofdstuk_bottom"/>
          </text:section>
          <text:section text:name="hoofdstuk_id1-3-2-2-6" text:style-name="hoofdstuk">
            <text:p text:style-name="hoofdstuk_kop"><text:span text:style-name="label">Hoofdstuk</text:span> <text:span text:style-name="nr">6.</text:span> Exploitatie openbaar vervoer</text:p>
            <text:section text:name="artikel_id1-3-2-2-6-2" text:style-name="artikel">
              <text:p text:style-name="artikel_kop_titel"><text:span text:style-name="artikel_kop_label">Artikel</text:span> <text:span text:style-name="artikel_kop_nr">49.</text:span> Subsidiabele kosten ondersteuning vrijwilligers</text:p>
              <text:p text:style-name="al">Subsidiabel zijn de kosten die direct samenhangen met ondersteuning van vrijwilligers als bedoeld in artikel 65, tweede lid, van de verordening, waaronder in ieder geval worden begrepen: administratiekosten, reiskosten en sociale activiteiten. </text:p>
            </text:section>
            <text:section text:name="artikel_id1-3-2-2-6-3" text:style-name="artikel">
              <text:p text:style-name="artikel_kop_titel"><text:span text:style-name="artikel_kop_label">Artikel</text:span> <text:span text:style-name="artikel_kop_nr">50.</text:span> Subsidiehoogte ondersteuning vrijwilligers</text:p>
              <text:p text:style-name="al">De hoogte van de subsidie voor ondersteuning van vrijwilligers bedraagt ten hoogste € 500 per jaar, vermeerderd met € 90 per vrijwilliger per jaar.</text:p>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51.</text:span> Afwijkingsbevoegdheid</text:p>
              <text:p text:style-name="al">De bestuurscommissie kan deze uitvoeringsregeling geheel of gedeeltelijk buiten toepassing laten of daarvan afwijken:</text:p>
              <text:list text:style-name="id1-3-2-2-7-2-3">
                <text:list-item text:style-override="id1-3-2-2-7-2-3-1">
                  <text:number>a.</text:number>
                  <text:p text:style-name="al">indien dit noodzakelijk is in verband met regels die door het Rijk worden gesteld bij het beschikbaar stellen van uitkeringen aan een gemeente voor specifiek aangewezen activiteiten;</text:p>
                </text:list-item>
                <text:list-item text:style-override="id1-3-2-2-7-2-3-2">
                  <text:number>b.</text:number>
                  <text:p text:style-name="al">voor zover dit voor de verstrekking van een bijdrage noodzakelijk is op grond van:</text:p>
                  <text:list text:style-name="id1-3-2-2-7-2-3-2-3">
                    <text:list-item text:style-override="id1-3-2-2-7-2-3-2-3-1">
                      <text:number>1°.</text:number>
                      <text:p text:style-name="al">een wet of daarop gebaseerde regeling;</text:p>
                    </text:list-item>
                    <text:list-item text:style-override="id1-3-2-2-7-2-3-2-3-2">
                      <text:number>2°.</text:number>
                      <text:p text:style-name="al">bepalingen inzake Europese cofinanciering; of</text:p>
                    </text:list-item>
                    <text:list-item text:style-override="id1-3-2-2-7-2-3-2-3-3">
                      <text:number>3°.</text:number>
                      <text:p text:style-name="al">Europeesrechtelijke bepalingen ter voorkoming van ongeoorloofde staatssteun.</text:p>
                    </text:list-item>
                  </text:list>
                </text:list-item>
              </text:list>
            </text:section>
            <text:section text:name="artikel_id1-3-2-2-7-3" text:style-name="artikel">
              <text:p text:style-name="artikel_kop_titel"><text:span text:style-name="artikel_kop_label">Artikel</text:span> <text:span text:style-name="artikel_kop_nr">52.</text:span> Hardheidsclausule</text:p>
              <text:p text:style-name="al">De bestuurscommissie kan de bepalingen van deze uitvoeringsregeling geheel of gedeeltelijk buiten toepassing laten of daarvan afwijken, voor zover strikte toepassing, gelet op het belang van een doelmatige en samenhangende uitvoering van het beleid op het gebied van verkeer en vervoer, de uitvoering van de strategische agenda of buitengewoon regionaal belang, naar haar oordeel zou leiden tot een onbillijkheid van overwegende aard.</text:p>
            </text:section>
            <text:section text:name="artikel_id1-3-2-2-7-4" text:style-name="artikel">
              <text:p text:style-name="artikel_kop_titel"><text:span text:style-name="artikel_kop_label">Artikel</text:span> <text:span text:style-name="artikel_kop_nr">53.</text:span> Intrekking oude uitvoeringsregeling</text:p>
              <text:p text:style-name="al">De Uitvoeringsregeling Vervoersautoriteit Metropoolregio Rotterdam Den Haag 2024 wordt ingetrokken.</text:p>
            </text:section>
            <text:section text:name="artikel_id1-3-2-2-7-5" text:style-name="artikel">
              <text:p text:style-name="artikel_kop_titel"><text:span text:style-name="artikel_kop_label">Artikel</text:span> <text:span text:style-name="artikel_kop_nr">54.</text:span> Overgangsrecht</text:p>
              <text:p text:style-name="al">Op subsidies die vóór de datum van inwerkingtreding van deze uitvoeringsregeling zijn verleend, blijft de Uitvoeringsregeling Vervoersautoriteit Metropoolregio Rotterdam Den Haag 2024 van toepassing.</text:p>
            </text:section>
            <text:section text:name="artikel_id1-3-2-2-7-6" text:style-name="artikel">
              <text:p text:style-name="artikel_kop_titel"><text:span text:style-name="artikel_kop_label">Artikel</text:span> <text:span text:style-name="artikel_kop_nr">55.</text:span> Inwerkingtreding</text:p>
              <text:p text:style-name="al">Deze uitvoeringsregeling treedt in werking op 1 september 2026. </text:p>
            </text:section>
            <text:section text:name="artikel_id1-3-2-2-7-7" text:style-name="artikel">
              <text:p text:style-name="artikel_kop_titel"><text:span text:style-name="artikel_kop_label">Artikel</text:span> <text:span text:style-name="artikel_kop_nr">56.</text:span> Citeertitel</text:p>
              <text:p text:style-name="al">Deze uitvoeringsregeling wordt aangehaald als: Uitvoeringsregeling Vervoersautoriteit Metropoolregio Rotterdam Den Haag 2027.</text:p>
            </text:section>
            <text:p text:style-name="hoofdstuk_bottom"/>
          </text:section>
        </text:section>
        <text:section text:name="regeling-sluiting_id1-3-2-3" text:style-name="regeling-sluiting">
          <text:section text:name="ondertekening_id1-3-2-3-1">
            <text:p><text:span text:style-name="functie">Aldus besloten in de vergadering van de bestuurscommissie Vervoersautoriteit van de Metropoolregio Rotterdam Den Haag d.d. 10 juni 2026,</text:span></text:p>
          </text:section>
          <text:section text:name="ondertekening_id1-3-2-3-2">
            <text:p><text:span text:style-name="functie"/></text:p>
          </text:section>
          <text:section text:name="ondertekening_id1-3-2-3-3">
            <text:p><text:span text:style-name="functie"/></text:p>
            <text:p><text:span text:style-name="functie">M.J. Rosier</text:span></text:p>
            <text:p><text:span text:style-name="functie">Adjunct-secretaris</text:span></text:p>
          </text:section>
          <text:section text:name="ondertekening_id1-3-2-3-4">
            <text:p><text:span text:style-name="functie"/></text:p>
            <text:p><text:span text:style-name="functie">A.J.F. Kapteijns</text:span></text:p>
            <text:p><text:span text:style-name="functie">voorzitter</text:span></text:p>
          </text:section>
        </text:section>
        <text:section text:name="bijlage_id1-3-2-4" text:style-name="bijlage">
          <text:p text:style-name="bijlage_top"/>
          <text:p text:style-name="hoofdstuk_kop"><text:span text:style-name="label">Bijlage</text:span> <text:span text:style-name="nr">1,</text:span> behorende bij artikel 4 van de Uitvoeringsregeling Vervoersautoriteit Metropoolregio Rotterdam Den Haag 2027</text:p>
          <text:p text:style-name="al"/>
          <text:p text:style-name="al">Aanmeldformulier voor opname van een klein project in het Investeringsprogramma Vervoersautoriteit (IPVa)</text:p>
          <text:p text:style-name="al"/>
          <text:p text:style-name="al">Inhoud ➔ Formulier</text:p>
        </text:section>
        <text:section text:name="bijlage_id1-3-2-5" text:style-name="bijlage">
          <text:p text:style-name="bijlage_top"/>
          <text:p text:style-name="hoofdstuk_kop"><text:span text:style-name="label">Bijlage</text:span> <text:span text:style-name="nr">2,</text:span> behorende bij artikel 6 van de Uitvoeringsregeling Vervoersautoriteit Metropoolregio Rotterdam Den Haag 2027</text:p>
          <text:p text:style-name="al"/>
          <text:p text:style-name="al">Formulier verzoek tot subsidievaststelling (eindverslag)</text:p>
          <text:p text:style-name="al"/>
          <text:p text:style-name="al">Inhoud ➔ Formulier</text:p>
        </text:section>
        <text:section text:name="bijlage_id1-3-2-6" text:style-name="bijlage">
          <text:p text:style-name="bijlage_top"/>
          <text:p text:style-name="hoofdstuk_kop"><text:span text:style-name="label">Bijlage</text:span> <text:span text:style-name="nr">3,</text:span> behorende bij artikel 7 van de Uitvoeringsregeling Vervoersautoriteit Metropoolregio Rotterdam Den Haag 2027</text:p>
          <text:p text:style-name="al"/>
          <text:p text:style-name="al">Controleprotocol projecten Vervoersautoriteit</text:p>
          <text:p text:style-name="al"/>
          <text:p text:style-name="al">Inhoud ➔ Controleprotocol</text:p>
        </text:section>
        <text:section text:name="bijlage_id1-3-2-7" text:style-name="bijlage">
          <text:p text:style-name="bijlage_top"/>
          <text:p text:style-name="hoofdstuk_kop"><text:span text:style-name="label">Bijlage</text:span> <text:span text:style-name="nr">4,</text:span> behorende bij artikel 8 van de Uitvoeringsregeling Vervoersautoriteit Metropoolregio Rotterdam Den Haag 2027</text:p>
          <text:p text:style-name="al"/>
          <text:p text:style-name="al">
          <draw:frame><draw:text-box><text:section text:name="plaatje_id1-3-2-7-3-1" text:style-name="plaatje">
            <text:p text:style-name="illustratie_id1-3-2-7-3-1-1"><draw:frame draw:style-name="illustratie_id1-3-2-7-3-1-1" text:anchor-type="paragraph" svg:width="153mm" svg:height="138.277358490566mm"><draw:image xlink:href="Pictures/1i03c81cb0-6a94-47b1-9038-2185faf9f72d.jpg" xlink:type="simple"/></draw:frame></text:p>
          </text:section></draw:text-box></draw:frame>
        </text:p>
          <text:p text:style-name="al"/>
          <text:p text:style-name="al">
          <draw:frame><draw:text-box><text:section text:name="plaatje_id1-3-2-7-5-1" text:style-name="plaatje">
            <text:p text:style-name="illustratie_id1-3-2-7-5-1-1"><draw:frame draw:style-name="illustratie_id1-3-2-7-5-1-1" text:anchor-type="paragraph" svg:width="153mm" svg:height="137.2188679245283mm"><draw:image xlink:href="Pictures/2i6c59c571-9049-4e6c-82d0-41e4a31a9d3a.jpg" xlink:type="simple"/></draw:frame></text:p>
          </text:section></draw:text-box></draw:frame>
        </text:p>
          <text:p text:style-name="al"/>
          <text:p text:style-name="al">
          <text:span text:style-name="nadrukvet">Het regionaal basisnetwerk fiets is digitaal te raadplegen via de volgende link:</text:span>
        </text:p>
          <text:p text:style-name="al"/>
          <text:p text:style-name="al">
          <text:a xlink:href="https://mobycon.maps.arcgis.com/apps/webappviewer/index.html?id=fa175d6b7f1f469d861818c9885c0e31&amp;backlink=/project/regionaal-fietsnetwerk" xlink:type="simple">
            <text:span text:style-name="nadrukondlijn">https://mobycon.maps.arcgis.com/apps/webappviewer/index.html?id=fa175d6b7f1f469d861818c9885c0e31&amp;backlink=/project/regionaal-fietsnetwerk</text:span>
          </text:a>
        </text:p>
        </text:section>
        <text:section text:name="bijlage_id1-3-2-8" text:style-name="bijlage">
          <text:p text:style-name="bijlage_top"/>
          <text:p text:style-name="hoofdstuk_kop"><text:span text:style-name="label">Bijlage</text:span> <text:span text:style-name="nr">5,</text:span> behorende bij artikelen 8 en 34 van de Uitvoeringsregeling Vervoersautoriteit Metropoolregio Rotterdam Den Haag 2027</text:p>
          <text:p text:style-name="al"/>
          <text:p text:style-name="al">
          <draw:frame><draw:text-box><text:section text:name="plaatje_id1-3-2-8-3-1" text:style-name="plaatje">
            <text:p text:style-name="illustratie_id1-3-2-8-3-1-1"><draw:frame draw:style-name="illustratie_id1-3-2-8-3-1-1" text:anchor-type="paragraph" svg:width="153mm" svg:height="137.2188679245283mm"><draw:image xlink:href="Pictures/3idcc90782-d09c-4580-9add-c27fc2142a84.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7-3-1-1" style:parent-style-name="Standard">
      <style:paragraph-properties style:line-spacing="0mm" style:text-autospace="none" ofo:line-height="0.001cm"/>
    </style:style>
    <style:style style:family="graphic" style:name="illustratie_id1-3-2-7-3-1-1" style:parent-style-name="Standard">
      <style:graphic-properties style:horizontal-pos="left" style:horizontal-rel="paragraph" style:vertical-pos="top" style:vertical-rel="paragraph" style:wrap="none" ofo:margin-right="3mm"/>
    </style:style>
    <style:style style:family="paragraph" style:name="illustratie_id1-3-2-7-5-1-1" style:parent-style-name="Standard">
      <style:paragraph-properties style:line-spacing="0mm" style:text-autospace="none" ofo:line-height="0.001cm"/>
    </style:style>
    <style:style style:family="graphic" style:name="illustratie_id1-3-2-7-5-1-1" style:parent-style-name="Standard">
      <style:graphic-properties style:horizontal-pos="left" style:horizontal-rel="paragraph" style:vertical-pos="top" style:vertical-rel="paragraph" style:wrap="none" ofo:margin-right="3mm"/>
    </style:style>
    <style:style style:family="paragraph" style:name="illustratie_id1-3-2-8-3-1-1" style:parent-style-name="Standard">
      <style:paragraph-properties style:line-spacing="0mm" style:text-autospace="none" ofo:line-height="0.001cm"/>
    </style:style>
    <style:style style:family="graphic" style:name="illustratie_id1-3-2-8-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Metropoolregio Rotterdam Den Haag</text:p>
            </table:table-cell>
            <table:table-cell office:value-type="string" table:style-name="header.C">
              <text:p text:style-name="headerright"><text:span text:style-name="nr">Nr. 180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RegionaalSamenwerkingsorgaan/DC.creator">Metropoolregio Rotterdam Den Haag</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Metropoolregio Rotterdam Den Haag</meta:user-defined>
    <meta:user-defined meta:name="OVERHEID.RegionaalSamenwerkingsorgaan/DCTERMS.publisher">Metropoolregio Rotterdam Den Haag</meta:user-defined>
    <meta:user-defined meta:name="OVERHEID.TaxonomieBeleidsagendaDecentraal/OVERHEID.category">Financiën | Organisatie en beleid</meta:user-defined>
    <meta:user-defined meta:name="DC.source">Subsidieverordening vervoersautoriteit metropoolregio Rotterdam Den Haag 2027]|[https://lokaleregelgeving.overheid.nl/CVDR765000/1</meta:user-defined>
    <meta:user-defined meta:name="DCTERMS.alternative">Uitvoeringsregeling Vervoersautoriteit Metropoolregio Rotterdam Den Haag 2027</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Uitvoeringsregeling vervoersautoriteit Metropoolregio Rotterdam Den Haag 2027</meta:user-defined>
    <meta:user-defined meta:name="DCTERMS.W3CDTF/DCTERMS.available">2026-08-25</meta:user-defined>
    <meta:user-defined meta:name="DCTERMS.W3CDTF/OVERHEIDop.jaargang">2026</meta:user-defined>
    <meta:user-defined meta:name="OVERHEIDop.externeBijlage">Formulier Aanmelding Klein project IPVa |exb-2026-29929</meta:user-defined>
    <meta:user-defined meta:name="OVERHEIDop.externeBijlage">Formulier Verzoek tot vaststelling (eindverslag)|exb-2026-29930</meta:user-defined>
    <meta:user-defined meta:name="OVERHEIDop.externeBijlage">Controle protocol projecten IPVa|exb-2026-29931</meta:user-defined>
    <meta:user-defined meta:name="OVERHEIDop.publicationIssue">1801</meta:user-defined>
    <meta:user-defined meta:name="OVERHEIDop.betreftRegeling">CVDR765776_1</meta:user-defined>
    <meta:user-defined meta:name="xs:date/OVERHEIDop.startdatum">2026-09-01</meta:user-defined>
    <meta:user-defined meta:name="OVERHEIDop.BgrID/DC.identifier">bgr-2026-1801</meta:user-defined>
    <meta:user-defined meta:name="OVERHEIDop.versieInformatie"/>
  </office:meta>
</office:document-meta>
</file>