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5 weken laten staan en gebruiken van een werksteiger van ca. 14 meter hoog voor de gevel van Ceintuurbaan 282-284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4-8-2026, verzonden op 14-8-2026, heeft het dagelijks bestuur van de Vervoerregio Amsterdam een omgevingsvergunning voor de beperkingengebiedactiviteit met betrekking tot een lokale spoorweg verleend voor de locatie, voor de gevel van Ceintuurbaan 282-284 die geldt voor de periode van 18-8-2026 tot 21-9-2026. Het gaat hierbij om het oprichten, ca. 5 weken laten staan en gebruiken van een werksteiger van ca. 14 meter hoo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oprichten, ca. 5 weken laten staan en gebruiken van een werksteiger van ca. 14 meter hoog voor de gevel van Ceintuurbaan 282-284 te Amsterdam</meta:user-defined>
    <meta:user-defined meta:name="DCTERMS.W3CDTF/DCTERMS.available">2026-08-20</meta:user-defined>
    <meta:user-defined meta:name="DCTERMS.W3CDTF/OVERHEIDop.jaargang">2026</meta:user-defined>
    <meta:user-defined meta:name="OVERHEIDop.publicationIssue">1793</meta:user-defined>
    <meta:user-defined meta:name="OVERHEIDop.BgrID/DC.identifier">bgr-2026-1793</meta:user-defined>
    <meta:user-defined meta:name="OVERHEIDop.versieInformatie"/>
  </office:meta>
</office:document-meta>
</file>