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een autolaadkraan voor het hijsen van 2 units ter hoogte van Weteringschans 24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4-8-2026, verzonden op 14-8-2026, heeft het dagelijks bestuur van de Vervoerregio Amsterdam een omgevingsvergunning voor de beperkingengebiedactiviteit met betrekking tot een lokale spoorweg verleend voor de locatie, ter hoogte van Weteringschans 24 die geldt voor de periode van 21-9-2026 tot 21-9-2026. Het gaat hierbij om het inzetten van een autolaadkraan voor het hijsen van 2 units.</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9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9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9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inzetten van een autolaadkraan voor het hijsen van 2 units ter hoogte van Weteringschans 24 te Amsterdam</meta:user-defined>
    <meta:user-defined meta:name="DCTERMS.W3CDTF/DCTERMS.available">2026-08-20</meta:user-defined>
    <meta:user-defined meta:name="DCTERMS.W3CDTF/OVERHEIDop.jaargang">2026</meta:user-defined>
    <meta:user-defined meta:name="OVERHEIDop.publicationIssue">1791</meta:user-defined>
    <meta:user-defined meta:name="OVERHEIDop.BgrID/DC.identifier">bgr-2026-1791</meta:user-defined>
    <meta:user-defined meta:name="OVERHEIDop.versieInformatie"/>
  </office:meta>
</office:document-meta>
</file>