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voeren van boringen in de trambaan ten behoeve van bodemonderzoek onder de trambaan ter hoogte van Willemsparkweg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3-8-2026, verzonden op 13-8-2026, heeft het dagelijks bestuur van de Vervoerregio Amsterdam een omgevingsvergunning voor de beperkingengebiedactiviteit met betrekking tot een lokale spoorweg verleend voor de locatie, ter hoogte van Willemsparkweg die geldt voor de periode van 13-8-2026 tot 14-8-2026. Het gaat hierbij om het uitvoeren van boringen in de trambaan ten behoeve van bodemonderzoek onder de trambaan.</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Toestemming voor het uitvoeren van boringen in de trambaan ten behoeve van bodemonderzoek onder de trambaan ter hoogte van Willemsparkweg te Amsterdam</meta:user-defined>
    <meta:user-defined meta:name="DCTERMS.W3CDTF/DCTERMS.available">2026-08-20</meta:user-defined>
    <meta:user-defined meta:name="DCTERMS.W3CDTF/OVERHEIDop.jaargang">2026</meta:user-defined>
    <meta:user-defined meta:name="OVERHEIDop.publicationIssue">1789</meta:user-defined>
    <meta:user-defined meta:name="OVERHEIDop.BgrID/DC.identifier">bgr-2026-1789</meta:user-defined>
    <meta:user-defined meta:name="OVERHEIDop.versieInformatie"/>
  </office:meta>
</office:document-meta>
</file>