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andmatig verplaatsen van een VRI mast ter hoogte van kruising Rooseveltlaan/ Maasstraat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3-8-2026, verzonden op 13-8-2026, heeft het dagelijks bestuur van de Vervoerregio Amsterdam een omgevingsvergunning voor de beperkingengebiedactiviteit met betrekking tot een lokale spoorweg verleend voor de locatie, ter hoogte van kruising Rooseveltlaan/ Maasstraat die geldt voor de periode van 15-9-2026 tot 15-9-2026. Het gaat hierbij om het handmatig verplaatsen van een VRI mast.</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Toestemming voor het handmatig verplaatsen van een VRI mast ter hoogte van kruising Rooseveltlaan/ Maasstraat te Amsterdam</meta:user-defined>
    <meta:user-defined meta:name="DCTERMS.W3CDTF/DCTERMS.available">2026-08-20</meta:user-defined>
    <meta:user-defined meta:name="DCTERMS.W3CDTF/OVERHEIDop.jaargang">2026</meta:user-defined>
    <meta:user-defined meta:name="OVERHEIDop.publicationIssue">1788</meta:user-defined>
    <meta:user-defined meta:name="OVERHEIDop.BgrID/DC.identifier">bgr-2026-1788</meta:user-defined>
    <meta:user-defined meta:name="OVERHEIDop.versieInformatie"/>
  </office:meta>
</office:document-meta>
</file>