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zetten van een vrachtwagen en markeringsmachine voor het ombouwen van putten, reinigen wegdek en nieuwe slijtlaag aanbrengen ter hoogte van Hoofddorpweg 2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12-8-2026, verzonden op 12-8-2026, heeft het dagelijks bestuur van de Vervoerregio Amsterdam een omgevingsvergunning voor de beperkingengebiedactiviteit met betrekking tot een lokale spoorweg verleend voor de locatie, ter hoogte van Hoofddorpweg 2 die geldt voor de periode van 24-8-2026 tot 7-9-2026. Het gaat hierbij om het inzetten van een vrachtwagen en markeringsmachine voor het ombouwen van putten, reinigen wegdek en nieuwe slijtlaag aanbrengen.</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8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8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inzetten van een vrachtwagen en markeringsmachine voor het ombouwen van putten, reinigen wegdek en nieuwe slijtlaag aanbrengen ter hoogte van Hoofddorpweg 2 te Amsterdam</meta:user-defined>
    <meta:user-defined meta:name="DCTERMS.W3CDTF/DCTERMS.available">2026-08-20</meta:user-defined>
    <meta:user-defined meta:name="DCTERMS.W3CDTF/OVERHEIDop.jaargang">2026</meta:user-defined>
    <meta:user-defined meta:name="OVERHEIDop.publicationIssue">1786</meta:user-defined>
    <meta:user-defined meta:name="OVERHEIDop.BgrID/DC.identifier">bgr-2026-1786</meta:user-defined>
    <meta:user-defined meta:name="OVERHEIDop.versieInformatie"/>
  </office:meta>
</office:document-meta>
</file>