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knijperauto voor het verwijderen van een boomstobbe en groeiplaatsverbetering ter hoogte van Jan Evertsensstaat 51 en 65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2-8-2026, verzonden op 12-8-2026, heeft het dagelijks bestuur van de Vervoerregio Amsterdam een omgevingsvergunning voor de beperkingengebiedactiviteit met betrekking tot een lokale spoorweg verleend voor de locatie, ter hoogte van Jan Evertsensstaat 51 en 65 die geldt voor de periode van 10-9-2026 tot 16-10-2026. Het gaat hierbij om het inzetten van een knijperauto voor het verwijderen van een boomstobbe en groeiplaatsverbetering.</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OVERHEIDop.locatietype/OVERHEIDop.gebiedsmarkering">Adres</meta:user-defined>
    <meta:user-defined meta:name="DC.title">Toestemming voor het inzetten van een knijperauto voor het verwijderen van een boomstobbe en groeiplaatsverbetering ter hoogte van Jan Evertsensstaat 51 en 65 te Amsterdam</meta:user-defined>
    <meta:user-defined meta:name="DCTERMS.W3CDTF/DCTERMS.available">2026-08-20</meta:user-defined>
    <meta:user-defined meta:name="DCTERMS.W3CDTF/OVERHEIDop.jaargang">2026</meta:user-defined>
    <meta:user-defined meta:name="OVERHEIDop.publicationIssue">1785</meta:user-defined>
    <meta:user-defined meta:name="OVERHEIDop.BgrID/DC.identifier">bgr-2026-1785</meta:user-defined>
    <meta:user-defined meta:name="OVERHEIDop.versieInformatie"/>
  </office:meta>
</office:document-meta>
</file>