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prichten, ca. 2 maanden laten staan en gebruiken van een werksteiger van ca. 12m meter hoog voor de gevel van Koninginneweg 51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12-8-2026, verzonden op 12-8-2026, heeft het dagelijks bestuur van de Vervoerregio Amsterdam een omgevingsvergunning voor de beperkingengebiedactiviteit met betrekking tot een lokale spoorweg verleend voor de locatie, voor de gevel van Koninginneweg 51 die geldt voor de periode van 7-9-2026 tot 29-10-2026. Het gaat hierbij om het oprichten, ca. 2 maanden laten staan en gebruiken van een werksteiger van ca. 12m meter hoog.</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8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8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8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Weg</meta:user-defined>
    <meta:user-defined meta:name="DC.title">Toestemming voor het oprichten, ca. 2 maanden laten staan en gebruiken van een werksteiger van ca. 12m meter hoog voor de gevel van Koninginneweg 51 te Amsterdam</meta:user-defined>
    <meta:user-defined meta:name="DCTERMS.W3CDTF/DCTERMS.available">2026-08-20</meta:user-defined>
    <meta:user-defined meta:name="DCTERMS.W3CDTF/OVERHEIDop.jaargang">2026</meta:user-defined>
    <meta:user-defined meta:name="OVERHEIDop.publicationIssue">1784</meta:user-defined>
    <meta:user-defined meta:name="OVERHEIDop.BgrID/DC.identifier">bgr-2026-1784</meta:user-defined>
    <meta:user-defined meta:name="OVERHEIDop.versieInformatie"/>
  </office:meta>
</office:document-meta>
</file>