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prichten, ca. 8 weken laten staan en gebruiken van een werksteiger van ca. 17 meter hoog voor de gevel van Prinsengracht 450 op de hoek aan Leidsestraat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12-8-2026, verzonden op 12-8-2026, heeft het dagelijks bestuur van de Vervoerregio Amsterdam een omgevingsvergunning voor de beperkingengebiedactiviteit met betrekking tot een lokale spoorweg verleend voor de locatie, voor de gevel van Prinsengracht 450 hoek Leidsestraat die geldt voor de periode van 31-8-2026 tot 2-10-2026. Het gaat hierbij om het oprichten, ca. 8 weken laten staan en gebruiken van een werksteiger van ca. 17 meter hoog.</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8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8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8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OVERHEIDop.locatietype/OVERHEIDop.gebiedsmarkering">Weg</meta:user-defined>
    <meta:user-defined meta:name="DC.title">Toestemming voor het oprichten, ca. 8 weken laten staan en gebruiken van een werksteiger van ca. 17 meter hoog voor de gevel van Prinsengracht 450 op de hoek aan Leidsestraat te Amsterdam</meta:user-defined>
    <meta:user-defined meta:name="DCTERMS.W3CDTF/DCTERMS.available">2026-08-20</meta:user-defined>
    <meta:user-defined meta:name="DCTERMS.W3CDTF/OVERHEIDop.jaargang">2026</meta:user-defined>
    <meta:user-defined meta:name="OVERHEIDop.publicationIssue">1783</meta:user-defined>
    <meta:user-defined meta:name="OVERHEIDop.BgrID/DC.identifier">bgr-2026-1783</meta:user-defined>
    <meta:user-defined meta:name="OVERHEIDop.versieInformatie"/>
  </office:meta>
</office:document-meta>
</file>