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mobiele kraan en divers ander werkmaterieel voor het onderhouden en vervangen van ondergrondse afvalcontainers ter hoogte van Sarphatistraat 670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2-8-2026, verzonden op 12-8-2026, heeft het dagelijks bestuur van de Vervoerregio Amsterdam een omgevingsvergunning voor de beperkingengebiedactiviteit met betrekking tot een lokale spoorweg verleend voor de locatie, ter hoogte van Sarphatistraat 670 die geldt voor de periode van 26-8-2026 tot 9-9-2026. Het gaat hierbij om het inzetten van een mobiele kraan en divers ander werkmaterieel voor het onderhouden en vervangen van ondergrondse afvalcontainers.</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inzetten van een mobiele kraan en divers ander werkmaterieel voor het onderhouden en vervangen van ondergrondse afvalcontainers ter hoogte van Sarphatistraat 670 te Amsterdam</meta:user-defined>
    <meta:user-defined meta:name="DCTERMS.W3CDTF/DCTERMS.available">2026-08-20</meta:user-defined>
    <meta:user-defined meta:name="DCTERMS.W3CDTF/OVERHEIDop.jaargang">2026</meta:user-defined>
    <meta:user-defined meta:name="OVERHEIDop.publicationIssue">1782</meta:user-defined>
    <meta:user-defined meta:name="OVERHEIDop.BgrID/DC.identifier">bgr-2026-1782</meta:user-defined>
    <meta:user-defined meta:name="OVERHEIDop.versieInformatie"/>
  </office:meta>
</office:document-meta>
</file>