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divers werkmaterieel voor het creëren van tijdelijke rijstroken ter hoogte van Basisweg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1-8-2026, verzonden op 11-8-2026, heeft het dagelijks bestuur van de Vervoerregio Amsterdam een omgevingsvergunning voor de beperkingengebiedactiviteit met betrekking tot een lokale spoorweg verleend voor de locatie, ter hoogte van de Basisweg die geldt voor de periode van 1-10-2026 tot 4-1-2027. Het gaat hierbij om het inzetten van divers werkmaterieel voor het creëren van tijdelijke rijstroken.</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Toestemming voor het inzetten van divers werkmaterieel voor het creëren van tijdelijke rijstroken ter hoogte van Basisweg te Amsterdam</meta:user-defined>
    <meta:user-defined meta:name="DCTERMS.W3CDTF/DCTERMS.available">2026-08-20</meta:user-defined>
    <meta:user-defined meta:name="DCTERMS.W3CDTF/OVERHEIDop.jaargang">2026</meta:user-defined>
    <meta:user-defined meta:name="OVERHEIDop.publicationIssue">1780</meta:user-defined>
    <meta:user-defined meta:name="OVERHEIDop.BgrID/DC.identifier">bgr-2026-1780</meta:user-defined>
    <meta:user-defined meta:name="OVERHEIDop.versieInformatie"/>
  </office:meta>
</office:document-meta>
</file>