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richten, ca. 2 maanden laten staan en gebruiken van een werksteiger van ca. 14m meter hoog voor de gevel van Utrechtsestraat 36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1-8-2026, verzonden op 11-8-2026, heeft het dagelijks bestuur van de Vervoerregio Amsterdam een omgevingsvergunning voor de beperkingengebiedactiviteit met betrekking tot een lokale spoorweg verleend voor de locatie, voor de gevel van Utrechtsestraat 36 die geldt voor de periode van 14-9-2026 tot 13-11-2026. Het gaat hierbij om het oprichten, ca. 2 maanden laten staan en gebruiken van een werksteiger van ca. 14m meter hoog.</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7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7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7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oprichten, ca. 2 maanden laten staan en gebruiken van een werksteiger van ca. 14m meter hoog voor de gevel van Utrechtsestraat 36 te Amsterdam</meta:user-defined>
    <meta:user-defined meta:name="DCTERMS.W3CDTF/DCTERMS.available">2026-08-20</meta:user-defined>
    <meta:user-defined meta:name="DCTERMS.W3CDTF/OVERHEIDop.jaargang">2026</meta:user-defined>
    <meta:user-defined meta:name="OVERHEIDop.publicationIssue">1778</meta:user-defined>
    <meta:user-defined meta:name="OVERHEIDop.BgrID/DC.identifier">bgr-2026-1778</meta:user-defined>
    <meta:user-defined meta:name="OVERHEIDop.versieInformatie"/>
  </office:meta>
</office:document-meta>
</file>