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andmatig graven voor het leggen van kabels voor het vernieuwen van de VRI kabels ter hoogte van kruising Marnixstraat - Rozengracht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0-8-2026, verzonden op 10-8-2026, heeft het dagelijks bestuur van de Vervoerregio Amsterdam een omgevingsvergunning voor de beperkingengebiedactiviteit met betrekking tot een lokale spoorweg verleend voor de locatie, ter hoogte van kruising Marnixstraat - Rozengracht die geldt voor de periode van 21-9-2026 tot 30-9-2026. Het gaat hierbij om het handmatig graven voor het leggen van kabels voor het vernieuwen van de VRI kabels.</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OVERHEIDop.locatietype/OVERHEIDop.gebiedsmarkering">Weg</meta:user-defined>
    <meta:user-defined meta:name="DC.title">Toestemming voor het handmatig graven voor het leggen van kabels voor het vernieuwen van de VRI kabels ter hoogte van kruising Marnixstraat - Rozengracht te Amsterdam</meta:user-defined>
    <meta:user-defined meta:name="DCTERMS.W3CDTF/DCTERMS.available">2026-08-20</meta:user-defined>
    <meta:user-defined meta:name="DCTERMS.W3CDTF/OVERHEIDop.jaargang">2026</meta:user-defined>
    <meta:user-defined meta:name="OVERHEIDop.publicationIssue">1777</meta:user-defined>
    <meta:user-defined meta:name="OVERHEIDop.BgrID/DC.identifier">bgr-2026-1777</meta:user-defined>
    <meta:user-defined meta:name="OVERHEIDop.versieInformatie"/>
  </office:meta>
</office:document-meta>
</file>