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het dagelijks bestuur van de Regionale uitvoeringsdienst Zeeland d.d. 8 juni 2026, houdende de vaststelling van de Budgethoudersregeling RUD Zeeland 2026 </text:p>
      <text:section text:name="regeling_id1-3-2" text:style-name="regeling">
        <text:section text:name="aanhef_id1-3-2-1" text:style-name="aanhef">
          <text:section text:name="preambule_id1-3-2-1-1" text:style-name="preambule">
            <text:p text:style-name="al">Het dagelijks bestuur van de Regionale uitvoeringsdienst Zeeland,</text:p>
            <text:p text:style-name="al"/>
            <text:p text:style-name="al">
            <text:span text:style-name="nadrukvet">Gelet op</text:span>
          </text:p>
            <text:p text:style-name="al">- de Gemeenschappelijke regeling Regionale uitvoeringsdienst Zeeland</text:p>
            <text:p text:style-name="al">- de Financiële Verordening RUD Zeeland 2015</text:p>
            <text:p text:style-name="al">- afdeling 10.1.1 van de Algemene wet bestuursrecht</text:p>
            <text:p text:style-name="al"/>
            <text:p text:style-name="al">
            <text:span text:style-name="nadrukvet">Besluit</text:span>
          </text:p>
            <text:p text:style-name="al">vast te stellen: </text:p>
            <text:p text:style-name="al">
            <text:span text:style-name="nadrukvet">de Budgethoudersregeling RUD Zeeland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bepalingen </text:p>
              <text:p text:style-name="al"/>
              <text:p text:style-name="al">In deze regeling wordt verstaan onder:</text:p>
              <text:list text:style-name="id1-3-2-2-1-2-4">
                <text:list-item text:style-override="id1-3-2-2-1-2-4-1">
                  <text:number>a.</text:number>
                  <text:p text:style-name="al">RUD: de Regionale uitvoeringsdienst Zeeland;</text:p>
                </text:list-item>
                <text:list-item text:style-override="id1-3-2-2-1-2-4-2">
                  <text:number>b.</text:number>
                  <text:p text:style-name="al">Regeling: de Gemeenschappelijke regeling Regionale uitvoeringsdienst Zeeland;</text:p>
                </text:list-item>
                <text:list-item text:style-override="id1-3-2-2-1-2-4-3">
                  <text:number>c.</text:number>
                  <text:p text:style-name="al">Dagelijks bestuur: het dagelijks bestuur van de RUD als bedoeld in artikel 22 van de regeling;</text:p>
                </text:list-item>
                <text:list-item text:style-override="id1-3-2-2-1-2-4-4">
                  <text:number>d.</text:number>
                  <text:p text:style-name="al">Directeur: de directeur van de RUD, tevens secretaris van de RUD, bedoeld in artikel 26 van de regeling;</text:p>
                </text:list-item>
                <text:list-item text:style-override="id1-3-2-2-1-2-4-5">
                  <text:number>e.</text:number>
                  <text:p text:style-name="al">Unithoofd: het hoofd van een unit binnen de RUD;</text:p>
                </text:list-item>
                <text:list-item text:style-override="id1-3-2-2-1-2-4-6">
                  <text:number>f.</text:number>
                  <text:p text:style-name="al">Functionaris: een medewerker in dienst van de RUD, dan wel een door de RUD ingehuurde medewerker of een bij de RUD gedetacheerde medewerker;</text:p>
                </text:list-item>
                <text:list-item text:style-override="id1-3-2-2-1-2-4-7">
                  <text:number>g.</text:number>
                  <text:p text:style-name="al">Begroting: de raming van de te verwachten lasten en baten van de RUD. De lasten en baten zijn in de begroting gerelateerd aan de te realiseren prestaties en doelstellingen;</text:p>
                </text:list-item>
                <text:list-item text:style-override="id1-3-2-2-1-2-4-8">
                  <text:number>h.</text:number>
                  <text:p text:style-name="al">Budget: betreft de door het algemeen bestuur, het dagelijks bestuur of de directeur toegekende middelen, bestemd voor het realiseren van een bepaald doel binnen een bepaalde tijd;</text:p>
                </text:list-item>
                <text:list-item text:style-override="id1-3-2-2-1-2-4-9">
                  <text:number>i.</text:number>
                  <text:p text:style-name="al">Budgethouder: de functionaris van de RUD aan wie op grond van zijn functie een budget wordt toegekend en die daarmee bevoegd is tot besteding van het budget. Deze bevoegdheid geldt zowel voor de uitgaven als de inkomsten en investeringen, die in directe relatie staan tot het toegekende budget;</text:p>
                </text:list-item>
                <text:list-item text:style-override="id1-3-2-2-1-2-4-10">
                  <text:number>j.</text:number>
                  <text:p text:style-name="al">Budgetbeheerder: de functionaris die inkoop- en aanbestedingen van goederen, diensten of werken initieert voor de budgethouder en het accorderen van de factuur door de budgethouder voorbereidt;</text:p>
                </text:list-item>
                <text:list-item text:style-override="id1-3-2-2-1-2-4-11">
                  <text:number>k.</text:number>
                  <text:p text:style-name="al">Budgethoudersregister: een door de Controller van de RUD opgesteld en bijgehouden overzicht van budgethouders en aan hen toegekende budgetten;</text:p>
                </text:list-item>
                <text:list-item text:style-override="id1-3-2-2-1-2-4-12">
                  <text:number>l.</text:number>
                  <text:p text:style-name="al">Plaatsvervangingsprotocol: het Plaatsvervangingsprotocol RUD Zeeland 2026.</text:p>
                </text:list-item>
              </text:list>
              <text:p text:style-name="al"/>
            </text:section>
            <text:section text:name="artikel_id1-3-2-2-1-3" text:style-name="artikel">
              <text:p text:style-name="artikel_kop_titel"><text:span text:style-name="artikel_kop_label">Artikel</text:span> <text:span text:style-name="artikel_kop_nr">2:</text:span> Aanwijzing Budgethouder en budgetbeheerder</text:p>
              <text:p text:style-name="al"/>
              <text:list text:style-name="id1-3-2-2-1-3-3">
                <text:list-item text:style-override="id1-3-2-2-1-3-3-1">
                  <text:number>1.</text:number>
                  <text:p text:style-name="al">De directeur is de budgethouder van de budgetten die door het dagelijks bestuur via de programmabegroting en productenraming of begrotingswijzigingen zijn toegekend en legt hierover verantwoording af aan het dagelijks bestuur.</text:p>
                </text:list-item>
                <text:list-item text:style-override="id1-3-2-2-1-3-3-2">
                  <text:number>2.</text:number>
                  <text:p text:style-name="al">Het unithoofd is de budgethouder van de budgetten, die door de directeur aan hem zijn toegekend en legt daarover verantwoording af aan de directeur.</text:p>
                </text:list-item>
                <text:list-item text:style-override="id1-3-2-2-1-3-3-3">
                  <text:number>3.</text:number>
                  <text:p text:style-name="al">De teamleider is budgethouder van de budgetten die door het unithoofd aan hem zijn toegekend en legt daarover verantwoording af aan het unithoofd.</text:p>
                </text:list-item>
                <text:list-item text:style-override="id1-3-2-2-1-3-3-4">
                  <text:number>4.</text:number>
                  <text:p text:style-name="al">De budgethouder wijst een budgetbeheerder aan.</text:p>
                </text:list-item>
                <text:list-item text:style-override="id1-3-2-2-1-3-3-5">
                  <text:number>5.</text:number>
                  <text:p text:style-name="al">Voor vervanging van de budgethouders gelden de volgende regels:</text:p>
                  <text:list text:style-name="id1-3-2-2-1-3-3-5-3">
                    <text:list-item text:style-override="id1-3-2-2-1-3-3-5-3-1">
                      <text:number>a.</text:number>
                      <text:p text:style-name="al">De directeur wordt vervangen door een unithoofd overeenkomstig het plaatsvervangingsprotocol;</text:p>
                    </text:list-item>
                    <text:list-item text:style-override="id1-3-2-2-1-3-3-5-3-2">
                      <text:number>b.</text:number>
                      <text:p text:style-name="al">Unithoofden vervangen elkaar onderling overeenkomstig het plaatsvervangingsprotocol;</text:p>
                    </text:list-item>
                    <text:list-item text:style-override="id1-3-2-2-1-3-3-5-3-3">
                      <text:number>c.</text:number>
                      <text:p text:style-name="al">Voor de budgetbeheerder wordt een vervanger aangewezen door de budgethouder die de budgetbeheerder heeft aangewezen.</text:p>
                    </text:list-item>
                  </text:list>
                </text:list-item>
                <text:list-item text:style-override="id1-3-2-2-1-3-3-6">
                  <text:number>6.</text:number>
                  <text:p text:style-name="al">De aanwijzing van budgethouders wordt door de controller vastgelegd in een budgethoudersregister.</text:p>
                </text:list-item>
              </text:list>
              <text:p text:style-name="al"/>
            </text:section>
            <text:section text:name="artikel_id1-3-2-2-1-4" text:style-name="artikel">
              <text:p text:style-name="artikel_kop_titel"><text:span text:style-name="artikel_kop_label">Artikel</text:span> <text:span text:style-name="artikel_kop_nr">3:</text:span> Verantwoordelijkheden en bevoegdheden budgethouders</text:p>
              <text:p text:style-name="al"/>
              <text:list text:style-name="id1-3-2-2-1-4-3">
                <text:list-item text:style-override="id1-3-2-2-1-4-3-1">
                  <text:number>1.</text:number>
                  <text:p text:style-name="al">De budgethouder is verantwoordelijk voor de beheersing van de budgetten die aan hem zijn toegekend en de realisatie van de daarbij afgesproken prestaties.</text:p>
                </text:list-item>
                <text:list-item text:style-override="id1-3-2-2-1-4-3-2">
                  <text:number>2.</text:number>
                  <text:p text:style-name="al">De budgethouder krijgt met het toekennen van een budget tevens mandaat en volmacht voor het aangaan namens het bestuur van contractuele en financiële verplichtingen voor werken, diensten en leveringen en het doen van betalingen.</text:p>
                </text:list-item>
                <text:list-item text:style-override="id1-3-2-2-1-4-3-3">
                  <text:number>3.</text:number>
                  <text:p text:style-name="al">De budgethouder draagt zorg voor het realiseren van geraamde inkomsten op de toegekende budgetten.</text:p>
                </text:list-item>
                <text:list-item text:style-override="id1-3-2-2-1-4-3-4">
                  <text:number>4.</text:number>
                  <text:p text:style-name="al">De budgethouder handelt bij het toewijzen en uitvoeren van het budgethouderschap publiekrechtelijk en privaatrechtelijk volgens de geldende regels, zoals onder andere vastgelegd in of vast te leggen in:</text:p>
                  <text:list text:style-name="id1-3-2-2-1-4-3-4-3">
                    <text:list-item text:style-override="id1-3-2-2-1-4-3-4-3-1">
                      <text:number>a.</text:number>
                      <text:p text:style-name="al">Besluit mandaat directietaken RUD Zeeland 2026;</text:p>
                    </text:list-item>
                    <text:list-item text:style-override="id1-3-2-2-1-4-3-4-3-2">
                      <text:number>b.</text:number>
                      <text:p text:style-name="al">Inkoop- en aanbestedingsbeleid RUD Zeeland 2015;</text:p>
                    </text:list-item>
                    <text:list-item text:style-override="id1-3-2-2-1-4-3-4-3-3">
                      <text:number>c.</text:number>
                      <text:p text:style-name="al">de Financiële Verordening RUD Zeeland 2015.</text:p>
                    </text:list-item>
                  </text:list>
                </text:list-item>
                <text:list-item text:style-override="id1-3-2-2-1-4-3-5">
                  <text:number>5.</text:number>
                  <text:p text:style-name="al">Uitsluitend de budgethouder genoemd in artikel 2 lid 1 kan beschikken over de post onvoorzien onder de voorwaarden zoals opgenomen in artikel 3 lid 7 Financiële Verordening RUD Zeeland 2015.</text:p>
                </text:list-item>
                <text:list-item text:style-override="id1-3-2-2-1-4-3-6">
                  <text:number>6.</text:number>
                  <text:p text:style-name="al">Opdrachten aan derden, die leiden tot financiële verplichtingen, kunnen uitsluitend door een budgethouder worden verleend met inachtneming van de volgende randvoorwaarden:</text:p>
                  <text:list text:style-name="id1-3-2-2-1-4-3-6-3">
                    <text:list-item text:style-override="id1-3-2-2-1-4-3-6-3-1">
                      <text:number>a.</text:number>
                      <text:p text:style-name="al">De opdracht is rechtmatig en past binnen het toegewezen/beschikbare budget;</text:p>
                    </text:list-item>
                    <text:list-item text:style-override="id1-3-2-2-1-4-3-6-3-2">
                      <text:number>b.</text:number>
                      <text:p text:style-name="al">De opdracht past binnen het limiet zoals opgenomen in het Besluit mandaat directietaken 2026 RUD Zeeland;</text:p>
                    </text:list-item>
                    <text:list-item text:style-override="id1-3-2-2-1-4-3-6-3-3">
                      <text:number>c.</text:number>
                      <text:p text:style-name="al">De budgethouder draagt er zorg voor dat, in ieder geval, verplichtingen uit de verstrekte opdrachten groter of gelijk aan € 1.000 worden vastgelegd in de financiële administratie;</text:p>
                    </text:list-item>
                    <text:list-item text:style-override="id1-3-2-2-1-4-3-6-3-4">
                      <text:number>d.</text:number>
                      <text:p text:style-name="al">Voor opdrachten met betrekking tot treasury wordt verwezen naar het Treasurystatuut.</text:p>
                    </text:list-item>
                  </text:list>
                </text:list-item>
                <text:list-item text:style-override="id1-3-2-2-1-4-3-7">
                  <text:number>7.</text:number>
                  <text:p text:style-name="al">De budgethouder informeert de directeur tijdig over bijzonderheden met betrekking tot het aan hem toegekend budget.</text:p>
                </text:list-item>
              </text:list>
              <text:p text:style-name="al"/>
            </text:section>
            <text:section text:name="artikel_id1-3-2-2-1-5" text:style-name="artikel">
              <text:p text:style-name="artikel_kop_titel"><text:span text:style-name="artikel_kop_label">Artikel</text:span> <text:span text:style-name="artikel_kop_nr">4:</text:span> Verantwoordelijkheden budgetbeheerder</text:p>
              <text:p text:style-name="al">De budgetbeheerder initieert inkoop- en aanbestedingen van werken, diensten en leveringen voor de budgethouder en bereidt het accorderen van de factuur door de budgethouder voor.</text:p>
              <text:p text:style-name="al"/>
            </text:section>
            <text:section text:name="artikel_id1-3-2-2-1-6" text:style-name="artikel">
              <text:p text:style-name="artikel_kop_titel"><text:span text:style-name="artikel_kop_label">Artikel</text:span> <text:span text:style-name="artikel_kop_nr">5</text:span> : Bekendmaking en inwerkingtreding</text:p>
              <text:p text:style-name="al"/>
              <text:list text:style-name="id1-3-2-2-1-6-3">
                <text:list-item text:style-override="id1-3-2-2-1-6-3-1">
                  <text:number>1.</text:number>
                  <text:p text:style-name="al">Deze regeling treedt in werking op de dag na bekendmaking in het Blad gemeenschappelijke regeling Regionale uitvoeringsdienst Zeeland en werkt terug tot en met 1 januari 2026.</text:p>
                </text:list-item>
              </text:list>
              <text:list text:style-name="id1-3-2-2-1-6-4">
                <text:list-item text:style-override="id1-3-2-2-1-6-4-1">
                  <text:number>2.</text:number>
                  <text:p text:style-name="al">Op die datum wordt de Budgethoudersregeling RUD Zeeland juni 2015 ingetrokken. </text:p>
                </text:list-item>
              </text:list>
              <text:list text:style-name="id1-3-2-2-1-6-5">
                <text:list-item text:style-override="id1-3-2-2-1-6-5-1">
                  <text:number>3.</text:number>
                  <text:p text:style-name="al">Deze regeling wordt aangehaald als “Budgethoudersregeling RUD Zeeland 2026”.</text:p>
                </text:list-item>
              </text:list>
            </text:section>
            <text:p text:style-name="hoofdstuk_bottom"/>
          </text:section>
        </text:section>
        <text:section text:name="regeling-sluiting_id1-3-2-3" text:style-name="regeling-sluiting">
          <text:section text:name="ondertekening_id1-3-2-3-1">
            <text:p> Aldus vastgesteld in de vergadering van het dagelijks bestuur van RUD Zeeland van 8 juni 2026 </text:p>
            <text:p><text:span text:style-name="functie">de Voorzitter, </text:span></text:p>
            <text:p><text:span text:style-name="ondertekening_naam"><text:span text:style-name="voornaam"> J.G. </text:span><text:span text:style-name="achternaam">Smit</text:span></text:span></text:p>
          </text:section>
          <text:section text:name="ondertekening_id1-3-2-3-2">
            <text:p><text:span text:style-name="functie">de waarnemend Secretaris, </text:span></text:p>
            <text:p><text:span text:style-name="ondertekening_naam">
            <text:span text:style-name="voornaam"> J.M.</text:span>
            <text:span text:style-name="achternaam">Nijland</text:span>
          </text:span></text:p>
          </text:section>
        </text:section>
        <text:section text:name="bijlage_id1-3-2-4" text:style-name="bijlage">
          <text:p text:style-name="bijlage_top"/>
          <text:p text:style-name="artikel_kop_titel"><text:span text:style-name="label">Toelichting bij Budgethoudersregeling RUD Zeeland 2026 Algemeen:</text:span> </text:p>
          <text:p text:style-name="al">De budgethoudersregeling is bedoeld als leidraad om taken, bevoegdheden en omgangsregels bij de RUD Zeeland duidelijk te maken en met name voor de uitleg van het financiële mandaat.</text:p>
          <text:p text:style-name="al"/>
          <text:p text:style-name="al">In deze budgethoudersregeling is het algemene uitgangspunt gehanteerd dat voorafgaand aan enig begrotingsjaar het bij budgethouders duidelijk is welke activiteiten moeten worden uitgevoerd voor het beschikbaar gestelde budget.</text:p>
          <text:p text:style-name="al"/>
          <text:p text:style-name="al">De programmabegroting en daarvan afgeleide productenraming is leidend voor het benoemen van de bevoegden en verantwoordelijken voor de budgethouders. </text:p>
          <text:p text:style-name="al"/>
          <text:p text:style-name="al">Artikelen:</text:p>
          <text:p text:style-name="al"/>
          <text:p text:style-name="al">De uitgangspunten zijn eenvoudig. De directeur is eindverantwoordelijke voor het geheel. Per budget is altijd maar één persoon bevoegd en verantwoordelijk. Unithoofden zijn budgethouders voor de producten uit de productenraming en ze kunnen dit budgethouderschap niet ondermandateren. Voor vervanging directeur en unithoofden geldt het Plaatsvervangingsprotocol RUD Zeeland. Budgetbeheerders worden aangewezen door de budgethouders.</text:p>
          <text:p text:style-name="al"/>
          <text:p text:style-name="al">Voor de verwezenlijking van de programma's worden door het dagelijks bestuur producten benoemd en opgenomen in de productenraming. De directeur wijst producten en daarbij behorende budgetten toe aan budgethouders. De activiteiten die plaatsvinden om een product te realiseren worden vastgelegd op de productbladen. De in de productbladen benoemde activiteiten/prestaties behoren tot het beheersingsspectrum van de budgethouder. Het budgethouderschap is geen puur financiële aangelegenheid. Het is het totaal van uitgaven, inkomsten en het realiseren van de genoemde doelen en/of activiteiten.</text:p>
          <text:p text:style-name="al"/>
          <text:p text:style-name="al">De budgethouder is bevoegd om contractuele- en/of financiële verplichtingen aan te gaan. Voordat de budgethouder dat doet heeft de budgethouder zichzelf ervan overtuigd dat er voldoende budget beschikbaar is. Als dit niet het geval is, moet door middel van een voorstel vooraf aan de directeur of het dagelijks bestuur of algemeen bestuur toestemming worden gevraagd worden. Bij de beoordeling of er voldoende budget beschikbaar is, moet altijd het budget op jaarbasis worden bezien in relatie tot de nog uit te voeren activiteiten waarvoor in begin van het boekjaar het budget voor beschikbaar is gesteld. Verder moet bij het aangaan van contractuele en financiële verplichtingen rekening worden gehouden met hetgeen is opgenomen in het Besluit mandaat directietaken en in het inkoop- en aanbestedingsbeleid.</text:p>
          <text:p text:style-name="al"/>
          <text:p text:style-name="al">Onder de verantwoordelijkheden van de Budgethouder valt ook het beheer en management van de contracten met leveranciers waarvan de budgethouder facturen accordeert. De juistheid van facturen kan immers alleen worden vastgesteld wanneer gefactureerd wordt conform de afspraken die in het contract zijn vastgelegd. De inhoud van het contract (loop- en eindtijd, juiste prijsinformatie, leveringsafspraken, jaarlijkse indexering, marktconformheid etc.) moet dus bij de budgethouder bekend zijn. Zonodig dient de Budgethouder tijdig de contracten te actualiseren door het maken van nieuwe afspraken of het initiëren van een nieuwe aanbesteding.</text:p>
          <text:p text:style-name="al"/>
          <text:p text:style-name="al">Zodra de contractuele- en/of financiële verplichting is aangegaan legt de budgethouder de verplichting vast in de financiële administratie voor in ieder geval verplichtingen groter dan € 1.000.</text:p>
          <text:p text:style-name="al"/>
          <text:p text:style-name="al">Voor het afhandelen van facturen worden deze digitaal aangeboden aan de budgethouders, die deze ten laste van het juiste aan hem toegekende budget brengt. Hierin verklaart de budgethouder dat de factuur conform bestelling is geleverd en conform het contract juist berekend is. Hierdoor wordt voldaan aan een aantal rechtmatigheidseisen.</text:p>
          <text:p text:style-name="al"/>
          <text:p text:style-name="al">Een budgetbeheerder initieert inkoop- en aanbestedingen van werken, diensten en leveringen voor de budgethouder en bereid het accorderen van de factuur door de budgethouder voor.</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gionale uitvoeringsdienst Zeeland</text:p>
            </table:table-cell>
            <table:table-cell office:value-type="string" table:style-name="header.C">
              <text:p text:style-name="headerright"><text:span text:style-name="nr">Nr. 17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RegionaalSamenwerkingsorgaan/DC.creator">Regionale uitvoeringsdienst Zeeland</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Regionale uitvoeringsdienst Zeeland</meta:user-defined>
    <meta:user-defined meta:name="OVERHEID.RegionaalSamenwerkingsorgaan/OVERHEID.authority">Regionale uitvoeringsdienst Zeeland</meta:user-defined>
    <meta:user-defined meta:name="OVERHEID.TaxonomieBeleidsagendaDecentraal/OVERHEID.category">Natuur en milieu | Organisatie en beleid</meta:user-defined>
    <meta:user-defined meta:name="DC.source">N.v.t.</meta:user-defined>
    <dc:language>nl</dc:language>
    <meta:user-defined meta:name="OVERHEIDop.locatietype/OVERHEIDop.gebiedsmarkering">Provincie</meta:user-defined>
    <meta:user-defined meta:name="DC.title">Besluit van het dagelijks bestuur van de Regionale uitvoeringsdienst Zeeland d.d. 8 juni 2026, houdende de vaststelling van de Budgethoudersregeling RUD Zeeland 2026</meta:user-defined>
    <meta:user-defined meta:name="DCTERMS.W3CDTF/DCTERMS.available">2026-08-19</meta:user-defined>
    <meta:user-defined meta:name="DCTERMS.W3CDTF/OVERHEIDop.jaargang">2026</meta:user-defined>
    <meta:user-defined meta:name="OVERHEIDop.publicationIssue">1772</meta:user-defined>
    <meta:user-defined meta:name="OVERHEIDop.betreftRegeling">CVDR765608_1</meta:user-defined>
    <meta:user-defined meta:name="OVERHEIDop.BgrID/DC.identifier">bgr-2026-1772</meta:user-defined>
    <meta:user-defined meta:name="xs:date/OVERHEIDop.startdatum">2026-08-19</meta:user-defined>
    <meta:user-defined meta:name="OVERHEIDop.versieInformatie"/>
  </office:meta>
</office:document-meta>
</file>