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 accountant voor controle jaarrekeningen 2026 t/m 2028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
            <text:span text:style-name="nadrukvet">Het bestuur van ICT NML besluit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1.</text:number>
                <text:p text:style-name="al">Kennis te nemen van de inhoud van dit voorstel;</text:p>
              </text:list-item>
              <text:list-item text:style-override="id1-3-2-2-1-2-2">
                <text:number>2.</text:number>
                <text:p text:style-name="al">Crowe Foederer aan te wijzen als accountant van ICT NML voor de controle van de jaarrekeningen 2026 t/m 2028 met een optie tot verlenging van de opdracht met 2 jaar;</text:p>
              </text:list-item>
              <text:list-item text:style-override="id1-3-2-2-1-2-3">
                <text:number>3.</text:number>
                <text:p text:style-name="al">Volmacht te geven aan de directeur van ICT NML om de schriftelijke opdrachtbevestiging aan de accountant namens het bestuur van ICT NML te ondertekenen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Secretaris</text:span></text:p>
            <text:p><text:span text:style-name="functie">J. Tessers</text:span></text:p>
          </text:section>
          <text:section text:name="ondertekening_id1-3-2-3-2">
            <text:p><text:span text:style-name="functie"/></text:p>
            <text:p><text:span text:style-name="functie">Datum/handtekening </text:span></text:p>
            <text:p><text:span text:style-name="functie">2-7-2026</text:span></text:p>
          </text:section>
          <text:section text:name="ondertekening_id1-3-2-3-3">
            <text:p><text:span text:style-name="functie"/></text:p>
            <text:p><text:span text:style-name="functie">Voorzitter plv.</text:span></text:p>
            <text:p><text:span text:style-name="functie">L. van de Moosdijk</text:span></text:p>
          </text:section>
          <text:section text:name="ondertekening_id1-3-2-3-4">
            <text:p><text:span text:style-name="functie"/></text:p>
            <text:p><text:span text:style-name="functie">Datum/handtekening </text:span></text:p>
            <text:p><text:span text:style-name="functie">2-7-2026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ICT Noord- en Midden-Limburg</text:p>
            </table:table-cell>
            <table:table-cell office:value-type="string" table:style-name="header.C">
              <text:p text:style-name="headerright"><text:span text:style-name="nr">Nr. 177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17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RegionaalSamenwerkingsorgaan/DC.creator">ICT Noord- en Midden-Limburg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ICT Noord- en Midden-Limburg</meta:user-defined>
    <meta:user-defined meta:name="OVERHEID.RegionaalSamenwerkingsorgaan/OVERHEID.authority">ICT Noord- en Midden-Limburg</meta:user-defined>
    <meta:user-defined meta:name="OVERHEID.TaxonomieBeleidsagendaDecentraal/OVERHEID.category">Bestuur | Organisatie en beleid</meta:user-defined>
    <meta:user-defined meta:name="DC.source">Onbekend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Aanwijzing accountant voor controle jaarrekeningen 2026 t/m 2028</meta:user-defined>
    <meta:user-defined meta:name="DCTERMS.W3CDTF/DCTERMS.available">2026-08-21</meta:user-defined>
    <meta:user-defined meta:name="DCTERMS.W3CDTF/OVERHEIDop.jaargang">2026</meta:user-defined>
    <meta:user-defined meta:name="OVERHEIDop.publicationIssue">1770</meta:user-defined>
    <meta:user-defined meta:name="OVERHEIDop.BgrID/DC.identifier">bgr-2026-1770</meta:user-defined>
    <meta:user-defined meta:name="OVERHEIDop.versieInformatie"/>
  </office:meta>
</office:document-meta>
</file>