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ORMAT 2.0 BELEIDSREGE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[<text:span text:style-name="nadrukvet">Naam bestuursorgaan</text:span>] van [de gemeente <text:span text:style-name="nadrukvet">OF</text:span> de provincie <text:span text:style-name="nadrukvet">OF</text:span> het waterschap] [<text:span text:style-name="nadrukvet">organisatienaam</text:span>];</text:p>
            <text:p text:style-name="al"/>
            <text:p text:style-name="al">gelezen het voorstel van [<text:span text:style-name="nadrukvet">…</text:span>] van [<text:span text:style-name="nadrukvet">datum en nummer</text:span>]; </text:p>
            <text:p text:style-name="al"/>
            <text:p text:style-name="al"/>
            <text:p text:style-name="al">overwegende dat,</text:p>
            <text:p text:style-name="al"/>
            <text:p text:style-name="al">het gewenst is om een beleidsregel[<text:span text:style-name="nadrukcur">s</text:span>] vast te stellen omtrent </text:p>
            <text:p text:style-name="al"/>
            <text:p text:style-name="al">[de afweging van de volgende belangen <text:span text:style-name="nadrukvet">OF</text:span></text:p>
            <text:p text:style-name="al">de vaststelling van de volgende feiten van <text:span text:style-name="nadrukvet">OF</text:span></text:p>
            <text:p text:style-name="al">de uitleg van de volgende wettelijke voorschriften]: </text:p>
            <text:p text:style-name="al">[<text:span text:style-name="nadrukvet">…</text:span>], </text:p>
            <text:p text:style-name="al">omdat [<text:span text:style-name="nadrukvet">… (geef aan waarom het gewenst is de beleidsrege</text:span>l<text:span text:style-name="nadrukvet">(s)</text:span><text:span text:style-name="nadrukvet">op te stellen)</text:span>];</text:p>
            <text:p text:style-name="al"/>
            <text:p text:style-name="al"/>
            <text:p text:style-name="al">gelet op de artikelen 4:81, eerste lid, 4:83 en 1:3, vierde lid, van de Algemene wet bestuursrecht;</text:p>
            <text:p text:style-name="al">artikel […<text:span text:style-name="nadrukvet">(vermeld het artikel waaruit de bevoegdheid, waarop de beleidsregel(s) betrekking heeft of hebben, voortvloeit)</text:span>] van de [<text:span text:style-name="nadrukvet">…</text:span>];</text:p>
            <text:p text:style-name="al">[<text:span text:style-name="nadrukvet">… (geef aan of er inspraak heeft plaatsgevonden)</text:span>];</text:p>
            <text:p text:style-name="al"/>
            <text:p text:style-name="al">b e s l u i t vast te stellen de volgende beleidsregel[<text:span text:style-name="nadrukcur">s</text:span>]: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[<text:span text:style-name="nadrukcur">Hoofdstuk 1. […]</text:span>] </text:p>
            <text:section text:name="paragraaf_id1-3-2-2-1-2" text:style-name="paragraaf">
              <text:p text:style-name="paragraaf_kop"><text:span text:style-name="label"/> <text:span text:style-name="nr"/> 
                <text:span text:style-name="nadrukcur">[</text:span>Paragraaf 1. […]<text:span text:style-name="nadrukcur">]</text:span></text:p>
              <text:section text:name="artikel_id1-3-2-2-1-2-2" text:style-name="artikel">
                <text:p text:style-name="artikel_kop_titel"><text:span text:style-name="artikel_kop_label">Artikel</text:span> <text:span text:style-name="artikel_kop_nr">1.</text:span> […]</text:p>
                <text:p text:style-name="al"/>
              </text:section>
              <text:section text:name="artikel_id1-3-2-2-1-2-3" text:style-name="artikel">
                <text:p text:style-name="artikel_kop_titel"><text:span text:style-name="artikel_kop_label">Artikel</text:span> <text:span text:style-name="artikel_kop_nr">2.</text:span> […] </text:p>
                <text:p text:style-name="al"/>
                <text:p text:style-name="al">[…]</text:p>
                <text:p text:style-name="al"/>
              </text:section>
              <text:section text:name="artikel_id1-3-2-2-1-2-4" text:style-name="artikel">
                <text:p text:style-name="artikel_kop_titel"><text:span text:style-name="artikel_kop_label"/> <text:span text:style-name="artikel_kop_nr"/> [<text:span text:style-name="nadrukcur">Artikel […]. Intrekking oude beleidsregel[s]</text:span></text:p>
                <text:p text:style-name="al">De <text:span text:style-name="nadrukvet">[citeertitel oude beleidsregel[s]]</text:span> [wordt <text:span text:style-name="nadrukvet">OF</text:span> worden] ingetrokken met ingang van de datum waarop deze beleidsregel[s] in werking [treedt <text:span text:style-name="nadrukvet">OF</text:span> treden].]</text:p>
                <text:p text:style-name="al"/>
              </text:section>
              <text:section text:name="artikel_id1-3-2-2-1-2-5" text:style-name="artikel">
                <text:p text:style-name="artikel_kop_titel"><text:span text:style-name="artikel_kop_label"/> <text:span text:style-name="artikel_kop_nr"/>  Artikel […]. Inwerkingtreding en citeertitel</text:p>
                <text:p text:style-name="al">1. Deze beleidsregel[<text:span text:style-name="nadrukcur">s</text:span>] [treedt <text:span text:style-name="nadrukvet">OF</text:span> treden] in werking op <text:span text:style-name="nadrukvet">[datum].</text:span></text:p>
                <text:p text:style-name="al">2. Deze beleidsregel[<text:span text:style-name="nadrukcur">s</text:span>] [wordt <text:span text:style-name="nadrukvet">OF</text:span> worden] aangehaald als: <text:span text:style-name="nadrukvet">[citeertitel beleidsregel[s]</text:span>] van [de gemeente <text:span text:style-name="nadrukvet">OF</text:span> de provincie <text:span text:style-name="nadrukvet">OF</text:span> het waterschap] <text:span text:style-name="nadrukvet">[organisatienaam en eventueel jaartal]</text:span>.    </text:p>
                <text:p text:style-name="al"/>
              </text:section>
            </text:section>
            <text:p text:style-name="hoofdstuk_bottom"/>
          </text:section>
          <text:section text:name="artikel_id1-3-2-2-2" text:style-name="artikel">
            <text:p text:style-name="artikel_kop_titel"><text:span text:style-name="artikel_kop_label"/> <text:span text:style-name="artikel_kop_nr"/> </text:p>
            <text:p text:style-name="al">
            <text:span text:style-name="nadrukvet">Besluit van [naam bestuursorgaan] van [de gemeente OF de provincie OF het waterschap] [organisatienaam en eventueel jaartal] tot [vaststelling OF wijziging] van beleidsregel[</text:span>
            <text:span text:style-name="nadrukvet">
              <text:span text:style-name="nadrukcur">s</text:span>
            </text:span>
            <text:span text:style-name="nadrukvet">] voor de uitvoering van [</text:span>
            <text:span text:style-name="nadrukvet">
              <text:span text:style-name="nadrukcur">de</text:span>
            </text:span>
            <text:span text:style-name="nadrukvet">] artikel[</text:span>
            <text:span text:style-name="nadrukvet">
              <text:span text:style-name="nadrukcur">en</text:span>
            </text:span>
            <text:span text:style-name="nadrukvet">] […] van de […] ([citeertitel beleidsregel[</text:span>
            <text:span text:style-name="nadrukvet">
              <text:span text:style-name="nadrukcur">s</text:span>
            </text:span>
            <text:span text:style-name="nadrukvet">]] van [de gemeente OF de provincie OF het waterschap] [organisatienaam en eventueel jaartal]) </text:span>
          </text:p>
            <text:p text:style-name="al"/>
            <text:p text:style-name="al">[<text:span text:style-name="nadrukvet">Citeertitel beleidsregel[</text:span><text:span text:style-name="nadrukvet"><text:span text:style-name="nadrukcur">s</text:span></text:span><text:span text:style-name="nadrukvet">]</text:span>] van [de gemeente <text:span text:style-name="nadrukvet">OF</text:span> de provincie <text:span text:style-name="nadrukvet">OF</text:span> het waterschap] [<text:span text:style-name="nadrukvet">organisatienaam en eventueel jaartal</text:span>]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[naam bestuursorgaan] van [de gemeente OF de provincie OF het waterschap] [organisatienaam] in de vergadering van [datum].</text:span></text:p>
            <text:p><text:span text:style-name="functie"/></text:p>
            <text:p><text:span text:style-name="functie">[Ondertekening]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Ferm Werk</text:p>
            </table:table-cell>
            <table:table-cell office:value-type="string" table:style-name="header.C">
              <text:p text:style-name="headerright"><text:span text:style-name="nr">Nr. 17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RegionaalSamenwerkingsorgaan/DC.creator">Ferm Werk</meta:user-defined>
    <meta:user-defined meta:name="OVERHEID.Informatietype/DC.type">officiële publicatie</meta:user-defined>
    <meta:user-defined meta:name="OVERHEIDop.Rubriek/DC.type">beleidsregel</meta:user-defined>
    <meta:user-defined meta:name="OVERHEID.RegionaalSamenwerkingsorgaan/DCTERMS.publisher">Ferm Werk</meta:user-defined>
    <meta:user-defined meta:name="OVERHEID.RegionaalSamenwerkingsorgaan/OVERHEID.authority">Ferm Werk</meta:user-defined>
    <meta:user-defined meta:name="OVERHEID.TaxonomieBeleidsagendaDecentraal/OVERHEID.category">Sociale zekerheid | Organisatie en beleid</meta:user-defined>
    <meta:user-defined meta:name="DC.source">Verordening verrekening boete inburgeringinburgering met uitkering Participatiewet GR Ferm Werk 2025]|[https://lokaleregelgeving.overheid.nl/CVDR762863/1</meta:user-defined>
    <meta:user-defined meta:name="DCTERMS.alternative">Beleidsregels Inburgering Gemeenschappelijke Regeling Ferm Werk 2025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FORMAT 2.0 BELEIDSREG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1768</meta:user-defined>
    <meta:user-defined meta:name="OVERHEIDop.betreftRegeling">CVDR765548_1</meta:user-defined>
    <meta:user-defined meta:name="xs:date/OVERHEIDop.startdatum">2026-08-18</meta:user-defined>
    <meta:user-defined meta:name="OVERHEIDop.BgrID/DC.identifier">bgr-2026-1768</meta:user-defined>
    <meta:user-defined meta:name="OVERHEIDop.versieInformatie"/>
  </office:meta>
</office:document-meta>
</file>