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knijperauto voor het verwijderen van een boomstobbe en groeiplaatsverbetering ter hoogte van Overtoom 6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3-8-2026, verzonden op 3-8-2026, heeft het dagelijks bestuur van de Vervoerregio Amsterdam een omgevingsvergunning voor de beperkingengebiedactiviteit met betrekking tot een lokale spoorweg verleend voor de locatie, ter hoogte van Overtoom 6 die geldt voor de periode van 2-8-2026 tot 16-10-2026. Het gaat hierbij om het inzetten van een knijperauto voor het verwijderen van een boomstobbe en groeiplaatsverbeterin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inzetten van een knijperauto voor het verwijderen van een boomstobbe en groeiplaatsverbetering ter hoogte van Overtoom 6 te Amsterdam</meta:user-defined>
    <meta:user-defined meta:name="DCTERMS.W3CDTF/DCTERMS.available">2026-08-13</meta:user-defined>
    <meta:user-defined meta:name="DCTERMS.W3CDTF/OVERHEIDop.jaargang">2026</meta:user-defined>
    <meta:user-defined meta:name="OVERHEIDop.publicationIssue">1747</meta:user-defined>
    <meta:user-defined meta:name="OVERHEIDop.BgrID/DC.identifier">bgr-2026-1747</meta:user-defined>
    <meta:user-defined meta:name="OVERHEIDop.versieInformatie"/>
  </office:meta>
</office:document-meta>
</file>