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office:automatic-styles>
  <office:body>
    <office:text>
      <text:p text:style-name="new_page_staatscourant"/>
      <text:p text:style-name="single-kop-titel">Aanwijzingsbesluit toezichthouder Participatiewet, IOAW, IOAZ en Bbz 2004</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Ingevolge artikel 5 lid 1 en 2 van de Gemeenschappelijke Regeling Participatiebedrijf KempenPlus is door de colleges van burgemeester &amp; wethouders van de gemeenten Bladel, Bergeijk, Eersel en Reusel- De Mierden, de bevoegdheid tot het aanwijzen van een toezichthouder op grond van titel 5.2 Algemene wet bestuursrecht, artikel 76a Participatiewet, artikel 53 van de Wet inkomensvoorziening oudere en gedeeltelijk arbeidsongeschikte werkloze werknemers, artikel 53 van de Wet inkomensvoorziening oudere, gedeeltelijk arbeidsongeschikte gewezen zelfstandigen en het Besluit bijstandverlening zelfstandigen 2004, gedelegeerd aan het bestuur van KempenPlus.</text:p>
            <text:p text:style-name="al">In artikel 2 van het besluit mandaat, machtiging en volmacht Gemeenschappelijke Regeling Bedrijfsvoeringsorganisatie KempenPlus (Mandaatbesluit KempenPlus) i.c.m. het bijbehorende mandaatregister heeft het bestuur van de gemeenschappelijke regeling Bedrijfsvoeringsorganisatie Participatiebedrijf KempenPlus mandaat verleend aan de directeur van KempenPlus voor o.a. het aanwijzen van een toezichthouder. </text:p>
            <text:p text:style-name="al">Door deze aanwijzing als toezichthouder worden aan de aangewezen persoon de bevoegdheden uit afdeling 5.2 van de Algemene wet Bestuursrecht (Awb) toegekend.</text:p>
            <text:p text:style-name="al">Intitulé</text:p>
            <text:p text:style-name="al">Aanwijzingsbesluit toezichthouder Participatiewet, IOAW, IOAZ en Bbz 2004</text:p>
            <text:p text:style-name="al">De directeur van de Gemeenschappelijke Regeling Participatiebedrijf KempenPlus, ingevolge artikel 5 lid 1 en 2 van de Gemeenschappelijke Regeling Participatiebedrijf KempenPlus jo. artikel 2 van het besluit mandaat, machtiging en volmacht Gemeenschappelijke Regeling Bedrijfsvoeringsorganisatie KempenPlus</text:p>
            <text:p text:style-name="al">gelet op:</text:p>
            <text:list text:style-name="id1-3-2-2-1-9">
              <text:list-item text:style-override="id1-3-2-2-1-9-1">
                <text:number>•</text:number>
                <text:p text:style-name="al">Artikel 5:11 e.v. (titel 5.2) van de Algemene wet Bestuursrecht (Awb);</text:p>
              </text:list-item>
              <text:list-item text:style-override="id1-3-2-2-1-9-2">
                <text:number>•</text:number>
                <text:p text:style-name="al">Artikel 76a Participatiewet (Pw);</text:p>
              </text:list-item>
              <text:list-item text:style-override="id1-3-2-2-1-9-3">
                <text:number>•</text:number>
                <text:p text:style-name="al">Artikel 53 van de Wet Inkomensvoorziening Oudere en gedeeltelijk Arbeidsongeschikte Werkloze werknemers (IOAW);</text:p>
              </text:list-item>
              <text:list-item text:style-override="id1-3-2-2-1-9-4">
                <text:number>•</text:number>
                <text:p text:style-name="al">Artikel 53 van de Wet Inkomensvoorziening Oudere en gedeeltelijk Arbeidsongeschikte gewezen Zelfstandigen (IOAZ);</text:p>
              </text:list-item>
              <text:list-item text:style-override="id1-3-2-2-1-9-5">
                <text:number>•</text:number>
                <text:p text:style-name="al">Besluit bijstandverlening zelfstandigen 2004 (Bbz 2004);</text:p>
              </text:list-item>
            </text:list>
            <text:p text:style-name="al">overwegende dat:</text:p>
            <text:list text:style-name="id1-3-2-2-1-11">
              <text:list-item text:style-override="id1-3-2-2-1-11-1">
                <text:number>•</text:number>
                <text:p text:style-name="al">participatiebedrijf KempenPlus, namens de colleges van burgemeester &amp; wethouders van de gemeenten Bladel, Bergeijk, Eersel en Reusel-De Mierden, is gehouden tot het houden van toezicht op de rechtmatigheid in het kader van zowel de Participatiewet als de IOAW als de IOAZ en de Bbz 2004 en hiertoe een toezichthouder dient aan te wijzen;</text:p>
              </text:list-item>
            </text:list>
            <text:p text:style-name="al">besluit vast te stellen het:</text:p>
            <text:p text:style-name="tussenkopcur">Aanwijzingsbesluit toezichthouder Participatiewet, IOAW, IOAZ en Bbz 2004</text:p>
            <text:p text:style-name="al"/>
            <text:p text:style-name="tussenkopcur">Artikel 1 Aanwijzing toezichthouder</text:p>
            <text:p text:style-name="al">Lid 1: Als toezichthouder belast met het houden van toezicht op de naleving van het bepaalde bij of krachtens de Participatiewet, de IOAW, de IOAZ en Bbz 2004 worden aangewezen:</text:p>
            <text:p text:style-name="al">a. De functionarissen met de functie “handhavingsspecialist” van KempenPlus.</text:p>
            <text:p text:style-name="al">Lid 2: Door de aanwijzing als toezichthouder worden aan de toezichthouder de bevoegdheden uit afdeling 5.2 van de Algemene wet Bestuursrecht (Awb) toegekend.</text:p>
            <text:p text:style-name="al"/>
            <text:p text:style-name="tussenkopcur">Artikel 2 Beëindiging aanwijzing</text:p>
            <text:p text:style-name="al">De aanwijzing tot toezichthouder gebeurt tot wederopzegging, tot beëindiging van het dienstverband bij KempenPlus of tot benoeming in een functie die niet valt binnen de functie van toezichthouder.</text:p>
            <text:p text:style-name="al"/>
            <text:p text:style-name="tussenkopcur">Artikel 3 Legitimatiebewijs</text:p>
            <text:p text:style-name="al">Aan de toezichthouder wordt een legitimatiebewijs verstrekt als bedoeld in artikel 5:12 van de Algemene wet bestuursrecht en de ‘Regeling model legitimatiebewijs toezichthouders Awb’.</text:p>
            <text:p text:style-name="al"/>
            <text:p text:style-name="tussenkopcur">Artikel 4 Inwerkingtreding en citeertitel </text:p>
            <text:p text:style-name="al">Lid 1: Dit besluit treedt in werking met ingang van de dag na bekendmaking.</text:p>
            <text:p text:style-name="al">Lid 2: Dit besluit wordt aangehaald als: ‘Aanwijzingsbesluit toezichthouder Participatiewet, IOAW, IOAZ en Bbz’.</text:p>
            <text:p text:style-name="al">Lid 3: Eerdere besluiten tot aanwijzing van functionarissen van KempenPlus als toezichthouder inzake de naleving van het bepaalde bij of krachtens de in dit besluit genoemde wetten worden bij de inwerkingtreding van dit besluit ingetrokken.</text:p>
            <text:p text:style-name="al"/>
            <text:p text:style-name="al">Bekendmaking geschiedt door publicatie van dit besluit en toezending van dit besluit aan de betrokkenen.</text:p>
            <text:p text:style-name="al">Aldus besloten op 30 juni 2026</text:p>
          </text:section>
        </text:section>
        <text:section text:name="regeling-sluiting_id1-3-2-3" text:style-name="regeling-sluiting">
          <text:section text:name="ondertekening_id1-3-2-3-1">
            <text:p><text:span text:style-name="functie">Het bestuur van de gemeenschappelijke regeling Bedrijfsvoeringsorganisatie Participatiebedrijf KempenPlus, namens het bestuur, de directeur,</text:span></text:p>
            <text:p><text:span text:style-name="functie">Dhr. F. Baudoin</text:span></text:p>
            <text:p><text:span text:style-name="functie">Directeur Gemeenschappelijke Regeling Participatiebedrijf KempenPlu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Participatiebedrijf KempenPlus</text:p>
            </table:table-cell>
            <table:table-cell office:value-type="string" table:style-name="header.C">
              <text:p text:style-name="headerright"><text:span text:style-name="nr">Nr. 17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RegionaalSamenwerkingsorgaan/DC.creator">Participatiebedrijf KempenPlus</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Participatiebedrijf KempenPlus</meta:user-defined>
    <meta:user-defined meta:name="OVERHEID.RegionaalSamenwerkingsorgaan/OVERHEID.authority">Participatiebedrijf KempenPlus</meta:user-defined>
    <meta:user-defined meta:name="OVERHEID.TaxonomieBeleidsagendaDecentraal/OVERHEID.category">Bestuur | Organisatie en beleid</meta:user-defined>
    <meta:user-defined meta:name="DC.source">N.v.t.</meta:user-defined>
    <meta:user-defined meta:name="DCTERMS.abstract">Aanwijzingsbesluit toezichthouder Participatiewet KempenPlus</meta:user-defined>
    <meta:user-defined meta:name="DCTERMS.alternative">Aanwijzingsbesluit toezichthouder Participatiewet KempenPlus</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Aanwijzingsbesluit toezichthouder Participatiewet, IOAW, IOAZ en Bbz 2004</meta:user-defined>
    <meta:user-defined meta:name="DCTERMS.W3CDTF/DCTERMS.available">2026-08-12</meta:user-defined>
    <meta:user-defined meta:name="DCTERMS.W3CDTF/OVERHEIDop.jaargang">2026</meta:user-defined>
    <meta:user-defined meta:name="OVERHEIDop.publicationIssue">1745</meta:user-defined>
    <meta:user-defined meta:name="OVERHEIDop.BgrID/DC.identifier">bgr-2026-1745</meta:user-defined>
    <meta:user-defined meta:name="OVERHEIDop.versieInformatie"/>
  </office:meta>
</office:document-meta>
</file>