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aarstukken AGV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zijn via een schriftelijke ronde de jaarstukken over 2025 vastgesteld (jaarverslag en jaarrekening) van het Vraagafhankelijk vervoer Valleihopper door de bestuurders van Bedrijfsvoeringsorganisatie (BVO) Valleihopper. </text:p>
            <text:p text:style-name="common-al">Met de jaarverslaggeving legt het bestuur verantwoording af over het financiële beheer van het begrotingsjaar 2025.</text:p>
            <text:p text:style-name="common-al">
            <text:span text:style-name="nadrukcur">Inzien van de jaarstukken</text:span>
          </text:p>
            <text:p text:style-name="common-al">U kunt de jaarstukken, de controleverklaring van de onafhankelijke accountant en het accountantsverslag voor het verslagjaar eindigend op 31 december 2025 digitaal inzien op <text:a xlink:href="http://www.overheid.nl" xlink:type="simple"><text:span text:style-name="nadrukondlijn">www.overheid.nl</text:span></text:a>. </text:p>
            <text:p text:style-name="last-al">De jaarstukken zijn digitaal in te zien via de website: <text:a xlink:href="http://www.valleihopper.nl/sitemap/jaarstukkenenpublicatiestukken" xlink:type="simple"><text:span text:style-name="nadrukondlijn">www.valleihopper.nl/sitemap/jaarstukkenenpublicatiestukken</text:span></text:a> of via het archiefloket (DIV) op te vragen bij het gemeentehuis van Barneveld, Raadhuislaan 2, 3771 ER Barneveld. Het kantoor is van maandag t/m donderdag open van 09.00 tot 16.30 uur. Op vrijdag van 09.00 tot 13.00 uur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arneveld, </text:span>
            <text:span text:style-name="datum">15 juli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drijfsvoeringsorganisatie Valleihopper</text:p>
            </table:table-cell>
            <table:table-cell office:value-type="string" table:style-name="header.C">
              <text:p text:style-name="headerright"><text:span text:style-name="nr">Nr. 17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RegionaalSamenwerkingsorgaan/DC.creator">Bedrijfsvoeringsorganisatie Valleihopper</meta:user-defined>
    <meta:user-defined meta:name="OVERHEID.Informatietype/DC.type">officiële publicatie</meta:user-defined>
    <meta:user-defined meta:name="OVERHEID.RegionaalSamenwerkingsorgaan/DCTERMS.publisher">Bedrijfsvoeringsorganisatie Valleihopper</meta:user-defined>
    <meta:user-defined meta:name="OVERHEID.RegionaalSamenwerkingsorgaan/OVERHEID.authority">Bedrijfsvoeringsorganisatie Valleihopper</meta:user-defined>
    <meta:user-defined meta:name="OVERHEID.TaxonomieBeleidsagendaDecentraal/OVERHEID.category">Financiën | Organisatie en beleid</meta:user-defined>
    <meta:user-defined meta:name="OVERHEIDop.Rubriek/DC.type">andere voorlichtingsinformatie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Jaarstukken AGV 2025</meta:user-defined>
    <meta:user-defined meta:name="DCTERMS.W3CDTF/DCTERMS.available">2026-08-11</meta:user-defined>
    <meta:user-defined meta:name="DCTERMS.W3CDTF/OVERHEIDop.jaargang">2026</meta:user-defined>
    <meta:user-defined meta:name="OVERHEIDop.externeBijlage">Jaarrekening 2025|exb-2026-28324</meta:user-defined>
    <meta:user-defined meta:name="OVERHEIDop.publicationIssue">1742</meta:user-defined>
    <meta:user-defined meta:name="OVERHEIDop.BgrID/DC.identifier">bgr-2026-1742</meta:user-defined>
    <meta:user-defined meta:name="OVERHEIDop.versieInformatie"/>
  </office:meta>
</office:document-meta>
</file>