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an de adjunct-directeur Accountmanagement &amp; Bedrijfsvoering van de Omgevingsdienst Noordzeekanaalgebied van 22 april 2026, tot het vaststellen van de Vervangingsregeling directie Accountmanagement &amp; Bedrijfsvoering Omgevingsdienst Noordzeekanaalgebied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adjunct-directeur van de directie Accountmanagement &amp; Bedrijfsvoering,</text:p>
            <text:p text:style-name="al"/>
            <text:p text:style-name="al">gelet op artikel 10, tweede lid van de Organisatieverordening Omgevingsdienst Noordzeekanaalgebied 2026.</text:p>
            <text:p text:style-name="al"/>
            <text:p text:style-name="al">
            <text:span text:style-name="nadrukvet">Besluit de volgende vervangingsregeling vast te stellen:</text:span>
          </text:p>
            <text:p text:style-name="al"/>
            <text:p text:style-name="al"> <text:span text:style-name="nadrukondlijn"><text:span text:style-name="nadrukondlijn">Vervanging adjunct-directeur Accountmanagement &amp; Bedrijfsvoering:</text:span></text:span></text:p>
            <text:p text:style-name="al">● Bij afwezigheid wordt de adjunct-directeur Accountmanagement &amp; Bedrijfsvoering vervangen door de algemeen directeur, dan wel indien deze functie vacant is, door een aangewezen waarnemer.</text:p>
            <text:p text:style-name="al"/>
            <text:p text:style-name="al">
            <text:span text:style-name="nadrukondlijn">Vervanging teammanagers Accountmanagement &amp; Bedrijfsvoering:</text:span>
          </text:p>
            <text:p text:style-name="al">● Bij afwezigheid wordt de teammanager vervangen door een van de andere teammanagers van de directie Accountmanagement &amp; Bedrijfsvoering. Wanneer een vacature openstaat voor een teammanagers-functie dan wordt ter overbrugging, totdat de rol vervuld is, een waarnemer aangewezen.</text:p>
            <text:p text:style-name="al">● Zijn alle teammanagers van de directie Accountmanagement &amp; Bedrijfsvoering afwezig, dan wordt de teammanager vervangen door de adjunct-directeur Accountmanagement &amp; Bedrijfsvoering, dan wel indien deze functie vacant is een door de algemeen directeur van de Omgevingsdienst Noordzeekanaalgebied aangewezen waarnemer.</text:p>
            <text:p text:style-name="al"/>
            <text:p text:style-name="al">
            <text:span text:style-name="nadrukondlijn">Bekendmaking en inwerkingtreding: </text:span>
          </text:p>
            <text:p text:style-name="al">• Dit besluit treedt in werking de dag na bekendmaking in het Publicatieblad van de Omgevingsdienst Noordzeekanaalgebied. </text:p>
            <text:p text:style-name="al">• De vervangingsregeling directie Bedrijfsvoering Omgevingsdienst Noordzeekanaalgebied van 23 april 2019 wordt hierbij ingetrokken. </text:p>
            <text:p text:style-name="al"/>
            <text:p text:style-name="al">Zaanstad, 22 april 2026</text:p>
            <text:p text:style-name="al"/>
            <text:p text:style-name="al">De adjunct-directeur van de directie Accountmanagement &amp; Bedrijfsvoering van de Omgevingsdienst Noordzeekanaalgebied,</text:p>
            <text:p text:style-name="al"/>
            <text:p text:style-name="al">De heer N.B.M. Muller </text:p>
            <text:p text:style-name="al"/>
            <text:p text:style-name="al"/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Omgevingsdienst Noordzeekanaalgebied</text:p>
            </table:table-cell>
            <table:table-cell office:value-type="string" table:style-name="header.C">
              <text:p text:style-name="headerright"><text:span text:style-name="nr">Nr. 173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3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RegionaalSamenwerkingsorgaan/DC.creator">Omgevingsdienst Noordzeekanaalgebie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Omgevingsdienst Noordzeekanaalgebied</meta:user-defined>
    <meta:user-defined meta:name="OVERHEID.RegionaalSamenwerkingsorgaan/OVERHEID.authority">Omgevingsdienst Noordzeekanaalgebied</meta:user-defined>
    <meta:user-defined meta:name="OVERHEID.TaxonomieBeleidsagendaDecentraal/OVERHEID.category">Bestuur | Organisatie en beleid</meta:user-defined>
    <meta:user-defined meta:name="DC.source">N.v.t.</meta:user-defined>
    <meta:user-defined meta:name="DCTERMS.alternative">Besluit van de adjunct-directeur Accountmanagement &amp; Bedrijfsvoering van de Omgevingsdienst Noordzeekanaalgebied, tot het vaststellen van de Vervangingsregeling directie Accountmanagement &amp; Bedrijfsvoering Omgevingsdienst Noordzeekanaalgebied</meta:user-defined>
    <dc:language>nl</dc:language>
    <meta:user-defined meta:name="OVERHEIDop.locatietype/OVERHEIDop.gebiedsmarkering">Provincie</meta:user-defined>
    <meta:user-defined meta:name="OVERHEIDop.locatietype/OVERHEIDop.gebiedsmarkering">Provincie</meta:user-defined>
    <meta:user-defined meta:name="OVERHEIDop.locatietype/OVERHEIDop.gebiedsmarkering">Provincie</meta:user-defined>
    <meta:user-defined meta:name="DC.title">Besluit van de adjunct-directeur Accountmanagement &amp; Bedrijfsvoering van de Omgevingsdienst Noordzeekanaalgebied van 22 april 2026, tot het vaststellen van de Vervangingsregeling directie Accountmanagement &amp; Bedrijfsvoering Omgevingsdienst Noordzeekanaalgebied</meta:user-defined>
    <meta:user-defined meta:name="DCTERMS.W3CDTF/DCTERMS.available">2026-08-06</meta:user-defined>
    <meta:user-defined meta:name="DCTERMS.W3CDTF/OVERHEIDop.jaargang">2026</meta:user-defined>
    <meta:user-defined meta:name="OVERHEIDop.publicationIssue">1731</meta:user-defined>
    <meta:user-defined meta:name="OVERHEIDop.betreftRegeling">CVDR765405_1</meta:user-defined>
    <meta:user-defined meta:name="OVERHEIDop.BgrID/DC.identifier">bgr-2026-1731</meta:user-defined>
    <meta:user-defined meta:name="xs:date/OVERHEIDop.startdatum">2026-08-07</meta:user-defined>
    <meta:user-defined meta:name="OVERHEIDop.versieInformatie"/>
  </office:meta>
</office:document-meta>
</file>