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an de adjunct-directeur Regulering &amp; Expertise van de Omgevingsdienst Noordzeekanaalgebied van 22 april 2026, tot het vaststellen van de Vervangingsregeling directie Regulering &amp; Expertise Omgevingsdienst Noordzeekanaalgebied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adjunct-directeur van de directie Regulering &amp; Expertise,</text:p>
            <text:p text:style-name="al">gelet op artikel 6, tweede lid, van de Organisatieverordening Omgevingsdienst Noordzeekanaalgebied 2026.</text:p>
            <text:p text:style-name="al"/>
            <text:p text:style-name="al">
            <text:span text:style-name="nadrukvet">Besluit de volgende vervangingsregeling vast te stellen:</text:span>
          </text:p>
            <text:p text:style-name="al"/>
            <text:p text:style-name="al">
            <text:span text:style-name="nadrukondlijn">Vervanging adjunct-directeur Regulering &amp; Expertise:</text:span>
          </text:p>
            <text:p text:style-name="al">● Bij afwezigheid wordt de adjunct-directeur vervangen door de plaatsvervangend adjunct-directeur Regulering &amp; Expertise met uitsluiting van de P-taken. Deze taken worden door de adjunct-directeur Toezicht &amp; Handhaving waargenomen. Indien de plaatsvervangend adjunct-directeur ook afwezig is, dan wordt de adjunct-directeur vervangen door de adjunct-directeur Toezicht &amp; Handhaving, dan wel indien laatstgenoemde ook afwezig is, door de algemeen directeur van de Omgevingsdienst Noordzeekanaalgebied.</text:p>
            <text:p text:style-name="al"/>
            <text:p text:style-name="al">
            <text:span text:style-name="nadrukondlijn">Vervanging plaatsvervangend adjunct-directeur Regulering &amp; Expertise</text:span>
          </text:p>
            <text:p text:style-name="al">● Bij afwezigheid wordt de plaatsvervangend adjunct-directeur vervangen door de adjunct-directeur Regulering &amp; Expertise.</text:p>
            <text:p text:style-name="al"/>
            <text:p text:style-name="al">
            <text:span text:style-name="nadrukondlijn">Vervanging teammanagers Regulering &amp; Expertise:</text:span>
          </text:p>
            <text:p text:style-name="al">● Bij afwezigheid wordt de teammanager vervangen door een van de andere teammanagers van de directie Regulering &amp; Expertise. Wanneer een vacature openstaat voor een teammanagers-functie dan wordt ter overbrugging, totdat de rol vervuld is, een waarnemer aangewezen.</text:p>
            <text:p text:style-name="al">● Zijn alle teammanagers van de directie Regulering &amp; Expertise afwezig, dan wordt de teammanager vervangen door de adjunct-directeur Regulering &amp; Expertise, dan wel indien deze functie vacant is een door de algemeen directeur van de Omgevingsdienst Noordzeekanaalgebied aangewezen waarnemer.</text:p>
            <text:p text:style-name="al"/>
            <text:p text:style-name="al">
            <text:span text:style-name="nadrukondlijn">Bekendmaking en inwerkingtreding:</text:span>
          </text:p>
            <text:p text:style-name="al">• Dit besluit treedt in werking de dag na bekendmaking in het Publicatieblad van de Omgevingsdienst Noordzeekanaalgebied.</text:p>
            <text:p text:style-name="al">• De vervangingsregeling directie Regulering en Expertise van 23 april 2019 wordt hierbij ingetrokken. </text:p>
            <text:p text:style-name="al"/>
            <text:p text:style-name="al">Zaanstad, 22 april 2026</text:p>
            <text:p text:style-name="al"/>
            <text:p text:style-name="al">De adjunct-directeur van de directie Regulering &amp; Expertise van de Omgevingsdienst Noordzeekanaalgebied,</text:p>
            <text:p text:style-name="al"/>
            <text:p text:style-name="al">Mevrouw C. Geertsma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Noordzeekanaalgebied</text:p>
            </table:table-cell>
            <table:table-cell office:value-type="string" table:style-name="header.C">
              <text:p text:style-name="headerright"><text:span text:style-name="nr">Nr. 17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Omgevingsdienst Noordzeekanaalgebie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Omgevingsdienst Noordzeekanaalgebied</meta:user-defined>
    <meta:user-defined meta:name="OVERHEID.RegionaalSamenwerkingsorgaan/OVERHEID.authority">Omgevingsdienst Noordzeekanaalgebied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Besluit van de adjunct-directeur Regulering &amp; Expertise van de Omgevingsdienst Noordzeekanaalgebied tot het vaststellen van de Vervangingsregeling directie Regulering &amp; Expertise Omgevingsdienst Noordzeekanaalgebied</meta:user-defined>
    <dc:language>nl</dc:language>
    <meta:user-defined meta:name="OVERHEIDop.locatietype/OVERHEIDop.gebiedsmarkering">Provincie</meta:user-defined>
    <meta:user-defined meta:name="OVERHEIDop.locatietype/OVERHEIDop.gebiedsmarkering">Provincie</meta:user-defined>
    <meta:user-defined meta:name="OVERHEIDop.locatietype/OVERHEIDop.gebiedsmarkering">Provincie</meta:user-defined>
    <meta:user-defined meta:name="DC.title">Besluit van de adjunct-directeur Regulering &amp; Expertise van de Omgevingsdienst Noordzeekanaalgebied van 22 april 2026, tot het vaststellen van de Vervangingsregeling directie Regulering &amp; Expertise Omgevingsdienst Noordzeekanaalgebied</meta:user-defined>
    <meta:user-defined meta:name="DCTERMS.W3CDTF/DCTERMS.available">2026-08-06</meta:user-defined>
    <meta:user-defined meta:name="DCTERMS.W3CDTF/OVERHEIDop.jaargang">2026</meta:user-defined>
    <meta:user-defined meta:name="OVERHEIDop.publicationIssue">1728</meta:user-defined>
    <meta:user-defined meta:name="OVERHEIDop.betreftRegeling">CVDR765399_1</meta:user-defined>
    <meta:user-defined meta:name="OVERHEIDop.BgrID/DC.identifier">bgr-2026-1728</meta:user-defined>
    <meta:user-defined meta:name="xs:date/OVERHEIDop.startdatum">2026-08-07</meta:user-defined>
    <meta:user-defined meta:name="OVERHEIDop.versieInformatie"/>
  </office:meta>
</office:document-meta>
</file>