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divers werkmaterieel ten behoeve van het re-linen van het riool ter hoogte van Rokin 150-1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30 juli 2026, verzonden op 30 juli 2026, heeft het dagelijks bestuur van de Vervoerregio Amsterdam een omgevingsvergunning voor de beperkingengebiedactiviteit met betrekking tot een lokale spoorweg verleend voor de locatie, die geldt voor de periode van 5 oktober 2026 tot 30 oktober 2026. Het gaat hierbij om het inzetten van divers werkmaterieel ten behoeve van het re-linen van het riool ter hoogte van Rokin 150-1.</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1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1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inzetten van divers werkmaterieel ten behoeve van het re-linen van het riool ter hoogte van Rokin 150-1 te Amsterdam</meta:user-defined>
    <meta:user-defined meta:name="DCTERMS.W3CDTF/DCTERMS.available">2026-08-06</meta:user-defined>
    <meta:user-defined meta:name="DCTERMS.W3CDTF/OVERHEIDop.jaargang">2026</meta:user-defined>
    <meta:user-defined meta:name="OVERHEIDop.publicationIssue">1719</meta:user-defined>
    <meta:user-defined meta:name="OVERHEIDop.BgrID/DC.identifier">bgr-2026-1719</meta:user-defined>
    <meta:user-defined meta:name="OVERHEIDop.versieInformatie"/>
  </office:meta>
</office:document-meta>
</file>