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zetten van een minigraafmachine voor het saneren van een gasleiding ter hoogte van Tweede Weteringplantsoen 11 t/m Nicolaas Witsenkade 21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30 juli 2026, verzonden op 30 juli 2026, heeft het dagelijks bestuur van de Vervoerregio Amsterdam een omgevingsvergunning voor de beperkingengebiedactiviteit met betrekking tot een lokale spoorweg verleend voor de locatie, die geldt voor de periode van 19 oktober 2026 tot 13 november 2026. Het gaat hierbij om het inzetten van een minigraafmachine voor het saneren van een gasleiding ter hoogte van Tweede Weteringplantsoen 11 t/m Nicolaas Witsenkade 21.</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1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1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1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Adres</meta:user-defined>
    <meta:user-defined meta:name="DC.title">Toestemming voor het inzetten van een minigraafmachine voor het saneren van een gasleiding ter hoogte van Tweede Weteringplantsoen 11 t/m Nicolaas Witsenkade 21 te Amsterdam</meta:user-defined>
    <meta:user-defined meta:name="DCTERMS.W3CDTF/DCTERMS.available">2026-08-06</meta:user-defined>
    <meta:user-defined meta:name="DCTERMS.W3CDTF/OVERHEIDop.jaargang">2026</meta:user-defined>
    <meta:user-defined meta:name="OVERHEIDop.publicationIssue">1715</meta:user-defined>
    <meta:user-defined meta:name="OVERHEIDop.BgrID/DC.identifier">bgr-2026-1715</meta:user-defined>
    <meta:user-defined meta:name="OVERHEIDop.versieInformatie"/>
  </office:meta>
</office:document-meta>
</file>