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maken van een gestuurde boring voor het nieuw aanleggen van een 10kv kabel ter hoogte van Papaverweg/Texelweg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9 juli 2026, verzonden op 29 juli 2026, heeft het dagelijks bestuur van de Vervoerregio Amsterdam een omgevingsvergunning voor de beperkingengebiedactiviteit met betrekking tot een lokale spoorweg verleend voor de locatie, die geldt voor de periode van 7 september 2026 tot 25 september 2026. Het gaat hierbij om het maken van een gestuurde boring voor het nieuw aanleggen van een 10kv kabel ter hoogte van Papaverweg/Texelweg.</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Toestemming voor het maken van een gestuurde boring voor het nieuw aanleggen van een 10kv kabel ter hoogte van Papaverweg/Texelweg te Amsterdam</meta:user-defined>
    <meta:user-defined meta:name="DCTERMS.W3CDTF/DCTERMS.available">2026-08-06</meta:user-defined>
    <meta:user-defined meta:name="DCTERMS.W3CDTF/OVERHEIDop.jaargang">2026</meta:user-defined>
    <meta:user-defined meta:name="OVERHEIDop.publicationIssue">1711</meta:user-defined>
    <meta:user-defined meta:name="OVERHEIDop.BgrID/DC.identifier">bgr-2026-1711</meta:user-defined>
    <meta:user-defined meta:name="OVERHEIDop.versieInformatie"/>
  </office:meta>
</office:document-meta>
</file>